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F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3" style:family="table">
      <style:table-properties style:width="24.702cm" table:align="margins" style:writing-mode="lr-tb"/>
    </style:style>
    <style:style style:name="Tabela13.A" style:family="table-column">
      <style:table-column-properties style:column-width="4.115cm" style:rel-column-width="10918*"/>
    </style:style>
    <style:style style:name="Tabela13.B" style:family="table-column">
      <style:table-column-properties style:column-width="6.862cm" style:rel-column-width="18205*"/>
    </style:style>
    <style:style style:name="Tabela13.D" style:family="table-column">
      <style:table-column-properties style:column-width="6.863cm" style:rel-column-width="18207*"/>
    </style:style>
    <style:style style:name="Tabela1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3.D1" style:family="table-cell">
      <style:table-cell-properties fo:padding="0.097cm" fo:border="0.05pt solid #000000"/>
    </style:style>
    <style:style style:name="Tabela13.A2" style:family="table-cell">
      <style:table-cell-properties fo:padding="0.097cm" fo:border-left="0.05pt solid #000000" fo:border-right="none" fo:border-top="none" fo:border-bottom="0.05pt solid #000000"/>
    </style:style>
    <style:style style:name="Tabela13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4" style:family="table">
      <style:table-properties style:width="24.702cm" table:align="margins" style:writing-mode="lr-tb"/>
    </style:style>
    <style:style style:name="Tabela14.A" style:family="table-column">
      <style:table-column-properties style:column-width="4.115cm" style:rel-column-width="10918*"/>
    </style:style>
    <style:style style:name="Tabela14.B" style:family="table-column">
      <style:table-column-properties style:column-width="6.862cm" style:rel-column-width="18205*"/>
    </style:style>
    <style:style style:name="Tabela14.D" style:family="table-column">
      <style:table-column-properties style:column-width="6.863cm" style:rel-column-width="18207*"/>
    </style:style>
    <style:style style:name="Tabela14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4.D1" style:family="table-cell">
      <style:table-cell-properties fo:padding="0.097cm" fo:border="0.05pt solid #000000"/>
    </style:style>
    <style:style style:name="Tabela14.A2" style:family="table-cell">
      <style:table-cell-properties fo:padding="0.097cm" fo:border-left="0.05pt solid #000000" fo:border-right="none" fo:border-top="none" fo:border-bottom="0.05pt solid #000000"/>
    </style:style>
    <style:style style:name="Tabela14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5" style:family="table">
      <style:table-properties style:width="24.702cm" table:align="margins" style:writing-mode="lr-tb"/>
    </style:style>
    <style:style style:name="Tabela15.A" style:family="table-column">
      <style:table-column-properties style:column-width="4.115cm" style:rel-column-width="10918*"/>
    </style:style>
    <style:style style:name="Tabela15.B" style:family="table-column">
      <style:table-column-properties style:column-width="6.862cm" style:rel-column-width="18205*"/>
    </style:style>
    <style:style style:name="Tabela15.D" style:family="table-column">
      <style:table-column-properties style:column-width="6.863cm" style:rel-column-width="18207*"/>
    </style:style>
    <style:style style:name="Tabela15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5.D1" style:family="table-cell">
      <style:table-cell-properties fo:padding="0.097cm" fo:border="0.05pt solid #000000"/>
    </style:style>
    <style:style style:name="Tabela15.A2" style:family="table-cell">
      <style:table-cell-properties fo:padding="0.097cm" fo:border-left="0.05pt solid #000000" fo:border-right="none" fo:border-top="none" fo:border-bottom="0.05pt solid #000000"/>
    </style:style>
    <style:style style:name="Tabela15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6" style:family="table">
      <style:table-properties style:width="24.702cm" table:align="margins" style:writing-mode="lr-tb"/>
    </style:style>
    <style:style style:name="Tabela16.A" style:family="table-column">
      <style:table-column-properties style:column-width="4.115cm" style:rel-column-width="10918*"/>
    </style:style>
    <style:style style:name="Tabela16.B" style:family="table-column">
      <style:table-column-properties style:column-width="6.862cm" style:rel-column-width="18205*"/>
    </style:style>
    <style:style style:name="Tabela16.D" style:family="table-column">
      <style:table-column-properties style:column-width="6.863cm" style:rel-column-width="18207*"/>
    </style:style>
    <style:style style:name="Tabela16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6.D1" style:family="table-cell">
      <style:table-cell-properties fo:padding="0.097cm" fo:border="0.05pt solid #000000"/>
    </style:style>
    <style:style style:name="Tabela16.A2" style:family="table-cell">
      <style:table-cell-properties fo:padding="0.097cm" fo:border-left="0.05pt solid #000000" fo:border-right="none" fo:border-top="none" fo:border-bottom="0.05pt solid #000000"/>
    </style:style>
    <style:style style:name="Tabela16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7" style:family="table">
      <style:table-properties style:width="24.702cm" table:align="margins" style:writing-mode="lr-tb"/>
    </style:style>
    <style:style style:name="Tabela17.A" style:family="table-column">
      <style:table-column-properties style:column-width="4.115cm" style:rel-column-width="10918*"/>
    </style:style>
    <style:style style:name="Tabela17.B" style:family="table-column">
      <style:table-column-properties style:column-width="6.862cm" style:rel-column-width="18205*"/>
    </style:style>
    <style:style style:name="Tabela17.D" style:family="table-column">
      <style:table-column-properties style:column-width="6.863cm" style:rel-column-width="18207*"/>
    </style:style>
    <style:style style:name="Tabela17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7.D1" style:family="table-cell">
      <style:table-cell-properties fo:padding="0.097cm" fo:border="0.05pt solid #000000"/>
    </style:style>
    <style:style style:name="Tabela17.A2" style:family="table-cell">
      <style:table-cell-properties fo:padding="0.097cm" fo:border-left="0.05pt solid #000000" fo:border-right="none" fo:border-top="none" fo:border-bottom="0.05pt solid #000000"/>
    </style:style>
    <style:style style:name="Tabela17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7" style:family="table">
      <style:table-properties style:width="24.702cm" fo:margin-left="-0.018cm" fo:margin-top="0cm" fo:margin-bottom="0cm" table:align="left" style:writing-mode="lr-tb"/>
    </style:style>
    <style:style style:name="Tabela7.A" style:family="table-column">
      <style:table-column-properties style:column-width="4.112cm"/>
    </style:style>
    <style:style style:name="Tabela7.B" style:family="table-column">
      <style:table-column-properties style:column-width="6.86cm"/>
    </style:style>
    <style:style style:name="Tabela7.D" style:family="table-column">
      <style:table-column-properties style:column-width="6.87cm"/>
    </style:style>
    <style:style style:name="Tabela7.1" style:family="table-row">
      <style:table-row-properties fo:keep-together="auto"/>
    </style:style>
    <style:style style:name="Tabela7.A1" style:family="table-cell">
      <style:table-cell-properties fo:padding-left="0.018cm" fo:padding-right="0.018cm" fo:padding-top="0cm" fo:padding-bottom="0cm" fo:border-left="0.05pt solid #000001" fo:border-right="none" fo:border-top="0.05pt solid #000001" fo:border-bottom="0.05pt solid #000001"/>
    </style:style>
    <style:style style:name="Tabela7.D1" style:family="table-cell">
      <style:table-cell-properties fo:padding-left="0.018cm" fo:padding-right="0.018cm" fo:padding-top="0cm" fo:padding-bottom="0cm" fo:border="0.05pt solid #000001"/>
    </style:style>
    <style:style style:name="Tabela7.A2" style:family="table-cell">
      <style:table-cell-properties fo:padding-left="0.018cm" fo:padding-right="0.018cm" fo:padding-top="0cm" fo:padding-bottom="0cm" fo:border-left="0.05pt solid #000001" fo:border-right="none" fo:border-top="none" fo:border-bottom="0.05pt solid #000001"/>
    </style:style>
    <style:style style:name="Tabela7.D2" style:family="table-cell">
      <style:table-cell-properties fo:padding-left="0.018cm" fo:padding-right="0.018cm" fo:padding-top="0cm" fo:padding-bottom="0cm" fo:border-left="0.05pt solid #000001" fo:border-right="0.05pt solid #000001" fo:border-top="none" fo:border-bottom="0.05pt solid #000001"/>
    </style:style>
    <style:style style:name="Tabela19" style:family="table">
      <style:table-properties style:width="24.702cm" table:align="margins" style:writing-mode="lr-tb"/>
    </style:style>
    <style:style style:name="Tabela19.A" style:family="table-column">
      <style:table-column-properties style:column-width="4.115cm" style:rel-column-width="10918*"/>
    </style:style>
    <style:style style:name="Tabela19.B" style:family="table-column">
      <style:table-column-properties style:column-width="6.862cm" style:rel-column-width="18205*"/>
    </style:style>
    <style:style style:name="Tabela19.D" style:family="table-column">
      <style:table-column-properties style:column-width="6.863cm" style:rel-column-width="18207*"/>
    </style:style>
    <style:style style:name="Tabela19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9.D1" style:family="table-cell">
      <style:table-cell-properties fo:padding="0.097cm" fo:border="0.05pt solid #000000"/>
    </style:style>
    <style:style style:name="Tabela19.A2" style:family="table-cell">
      <style:table-cell-properties fo:padding="0.097cm" fo:border-left="0.05pt solid #000000" fo:border-right="none" fo:border-top="none" fo:border-bottom="0.05pt solid #000000"/>
    </style:style>
    <style:style style:name="Tabela19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9.6" style:family="table-row">
      <style:table-row-properties style:min-row-height="2.402cm"/>
    </style:style>
    <style:style style:name="Tabela20" style:family="table">
      <style:table-properties style:width="24.702cm" table:align="margins" style:writing-mode="lr-tb"/>
    </style:style>
    <style:style style:name="Tabela20.A" style:family="table-column">
      <style:table-column-properties style:column-width="4.115cm" style:rel-column-width="10918*"/>
    </style:style>
    <style:style style:name="Tabela20.B" style:family="table-column">
      <style:table-column-properties style:column-width="6.862cm" style:rel-column-width="18205*"/>
    </style:style>
    <style:style style:name="Tabela20.D" style:family="table-column">
      <style:table-column-properties style:column-width="6.863cm" style:rel-column-width="18207*"/>
    </style:style>
    <style:style style:name="Tabela20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20.D1" style:family="table-cell">
      <style:table-cell-properties fo:padding="0.097cm" fo:border="0.05pt solid #000000"/>
    </style:style>
    <style:style style:name="Tabela20.A2" style:family="table-cell">
      <style:table-cell-properties fo:padding="0.097cm" fo:border-left="0.05pt solid #000000" fo:border-right="none" fo:border-top="none" fo:border-bottom="0.05pt solid #000000"/>
    </style:style>
    <style:style style:name="Tabela20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2" style:family="table">
      <style:table-properties style:width="24.702cm" table:align="margins" style:writing-mode="lr-tb"/>
    </style:style>
    <style:style style:name="Tabela2.A" style:family="table-column">
      <style:table-column-properties style:column-width="4.115cm" style:rel-column-width="10918*"/>
    </style:style>
    <style:style style:name="Tabela2.B" style:family="table-column">
      <style:table-column-properties style:column-width="6.862cm" style:rel-column-width="18205*"/>
    </style:style>
    <style:style style:name="Tabela2.D" style:family="table-column">
      <style:table-column-properties style:column-width="6.863cm" style:rel-column-width="18207*"/>
    </style:style>
    <style:style style:name="Tabe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2.D1" style:family="table-cell">
      <style:table-cell-properties fo:padding="0.097cm" fo:border="0.05pt solid #000000"/>
    </style:style>
    <style:style style:name="Tabela2.A2" style:family="table-cell">
      <style:table-cell-properties fo:padding="0.097cm" fo:border-left="0.05pt solid #000000" fo:border-right="none" fo:border-top="none" fo:border-bottom="0.05pt solid #000000"/>
    </style:style>
    <style:style style:name="Tabela2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1" style:family="table">
      <style:table-properties style:width="24.702cm" table:align="margins" style:writing-mode="lr-tb"/>
    </style:style>
    <style:style style:name="Tabela1.A" style:family="table-column">
      <style:table-column-properties style:column-width="4.115cm" style:rel-column-width="10918*"/>
    </style:style>
    <style:style style:name="Tabela1.B" style:family="table-column">
      <style:table-column-properties style:column-width="6.862cm" style:rel-column-width="18205*"/>
    </style:style>
    <style:style style:name="Tabela1.D" style:family="table-column">
      <style:table-column-properties style:column-width="6.863cm" style:rel-column-width="18207*"/>
    </style:style>
    <style:style style:name="Tabe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.D1" style:family="table-cell">
      <style:table-cell-properties fo:padding="0.097cm" fo:border="0.05pt solid #000000"/>
    </style:style>
    <style:style style:name="Tabela1.A2" style:family="table-cell">
      <style:table-cell-properties fo:padding="0.097cm" fo:border-left="0.05pt solid #000000" fo:border-right="none" fo:border-top="none" fo:border-bottom="0.05pt solid #000000"/>
    </style:style>
    <style:style style:name="Tabela1.D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_20__28_WW_29_" style:master-page-name="Standard">
      <style:paragraph-properties fo:text-align="center" style:justify-single-word="false" style:page-number="auto"/>
      <style:text-properties style:font-name="Times New Roman" fo:font-size="9pt" fo:font-weight="bold" officeooo:paragraph-rsid="00116ff2" style:font-size-asian="9pt" style:font-weight-asian="bold" style:font-size-complex="9pt" style:font-weight-complex="bold"/>
    </style:style>
    <style:style style:name="P2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fo:font-weight="bold" style:font-size-asian="9pt" style:font-weight-asian="bold" style:font-name-complex="Times New Roman1" style:font-size-complex="9pt"/>
    </style:style>
    <style:style style:name="P3" style:family="paragraph" style:parent-style-name="Table_20_Contents">
      <style:paragraph-properties fo:margin-top="0cm" fo:margin-bottom="0cm" style:contextual-spacing="false" fo:line-height="0.45cm"/>
      <style:text-properties style:font-name="Times New Roman" fo:font-size="9pt" style:font-size-asian="9pt" style:font-name-complex="Times New Roman1" style:font-size-complex="9pt"/>
    </style:style>
    <style:style style:name="P4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style:font-size-asian="9pt" style:font-name-complex="Times New Roman1" style:font-size-complex="9pt"/>
    </style:style>
    <style:style style:name="P5" style:family="paragraph" style:parent-style-name="Standard">
      <style:paragraph-properties fo:margin-top="0cm" fo:margin-bottom="0cm" style:contextual-spacing="false" fo:line-height="115%"/>
      <style:text-properties style:font-name="Times New Roman" fo:font-size="9pt" fo:language="en" fo:country="US" fo:font-weight="normal" officeooo:rsid="0149ad45" officeooo:paragraph-rsid="0149ad45" style:font-size-asian="9pt" style:font-weight-asian="normal" style:font-name-complex="Times New Roman1" style:font-size-complex="9pt" style:font-weight-complex="normal"/>
    </style:style>
    <style:style style:name="P6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fo:font-weight="bold" style:font-size-asian="9pt" style:font-name-complex="Times New Roman1" style:font-size-complex="9pt"/>
    </style:style>
    <style:style style:name="P7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fo:font-weight="normal" style:font-size-asian="9pt" style:font-weight-asian="normal" style:font-name-complex="Times New Roman1" style:font-size-complex="9pt" style:font-weight-complex="normal"/>
    </style:style>
    <style:style style:name="P8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0d4441c" style:font-size-asian="9pt" style:font-name-complex="Times New Roman1" style:font-size-complex="9pt"/>
    </style:style>
    <style:style style:name="P9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09f85fb" style:font-size-asian="9pt" style:font-name-complex="Times New Roman1" style:font-size-complex="9pt"/>
    </style:style>
    <style:style style:name="P10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fo:language="en" fo:country="US" fo:font-weight="normal" style:font-size-asian="9pt" style:font-weight-asian="normal" style:font-name-complex="Times New Roman1" style:font-size-complex="9pt" style:font-weight-complex="normal"/>
    </style:style>
    <style:style style:name="P11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14a7ada" style:font-size-asian="9pt" style:font-name-complex="Times New Roman1" style:font-size-complex="9pt"/>
    </style:style>
    <style:style style:name="P12" style:family="paragraph" style:parent-style-name="Standard_20__28_WW_29_">
      <style:paragraph-properties fo:margin-top="0cm" fo:margin-bottom="0cm" style:contextual-spacing="false" fo:line-height="100%"/>
      <style:text-properties style:font-name="Times New Roman" fo:font-size="9pt" officeooo:paragraph-rsid="002d9522" style:font-size-asian="9pt" style:font-size-complex="9pt"/>
    </style:style>
    <style:style style:name="P13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officeooo:paragraph-rsid="002de62a" style:font-size-asian="9pt" style:font-size-complex="9pt"/>
    </style:style>
    <style:style style:name="P14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fo:language="pl" fo:country="PL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5" style:family="paragraph" style:parent-style-name="Standard_20__28_WW_29_">
      <style:paragraph-properties fo:margin-top="0cm" fo:margin-bottom="0cm" style:contextual-spacing="false" fo:line-height="100%"/>
      <style:text-properties style:font-name="Times New Roman" fo:font-size="9pt" officeooo:paragraph-rsid="003033f2" style:font-size-asian="9pt" style:font-size-complex="9pt"/>
    </style:style>
    <style:style style:name="P16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fo:font-weight="bold" officeooo:rsid="014ae75f" officeooo:paragraph-rsid="014ae75f" style:letter-kerning="false" style:font-name-asian="Calibri1" style:font-size-asian="9pt" style:language-asian="en" style:country-asian="US" style:font-weight-asian="bold" style:font-name-complex="Times New Roman1" style:font-size-complex="9pt" style:language-complex="ar" style:country-complex="SA" style:font-weight-complex="bold"/>
    </style:style>
    <style:style style:name="P17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officeooo:paragraph-rsid="003033f2" style:font-size-asian="9pt" style:font-size-complex="9pt"/>
    </style:style>
    <style:style style:name="P18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fo:language="pl" fo:country="PL" officeooo:paragraph-rsid="003033f2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9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14c7a50" style:font-size-asian="9pt" style:font-name-complex="Times New Roman1" style:font-size-complex="9pt"/>
    </style:style>
    <style:style style:name="P20" style:family="paragraph" style:parent-style-name="Standard">
      <style:paragraph-properties fo:margin-top="0cm" fo:margin-bottom="0cm" style:contextual-spacing="false" fo:line-height="100%"/>
      <style:text-properties style:font-name="Times New Roman" fo:font-size="9pt" style:font-size-asian="9pt" style:font-name-complex="Times New Roman1" style:font-size-complex="9pt"/>
    </style:style>
    <style:style style:name="P21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14e31ac" style:font-size-asian="9pt" style:font-name-complex="Times New Roman1" style:font-size-complex="9pt"/>
    </style:style>
    <style:style style:name="P22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9pt" fo:language="pl" fo:country="PL" officeooo:paragraph-rsid="00dbd51f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23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14fbc50" style:font-size-asian="9pt" style:font-name-complex="Times New Roman1" style:font-size-complex="9pt"/>
    </style:style>
    <style:style style:name="P24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9pt" fo:language="pl" fo:country="PL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25" style:family="paragraph" style:parent-style-name="Table_20_Contents">
      <style:paragraph-properties fo:margin-top="0cm" fo:margin-bottom="0cm" style:contextual-spacing="false" fo:line-height="0.45cm"/>
      <style:text-properties style:font-name="Times New Roman" fo:font-size="9pt" officeooo:paragraph-rsid="016e0471" style:font-size-asian="9pt" style:font-name-complex="Times New Roman1" style:font-size-complex="9pt"/>
    </style:style>
    <style:style style:name="P26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9pt" fo:font-weight="normal" officeooo:paragraph-rsid="016e0471" style:font-size-asian="9pt" style:font-weight-asian="normal" style:font-name-complex="Times New Roman1" style:font-size-complex="9pt" style:font-weight-complex="normal"/>
    </style:style>
    <style:style style:name="P27" style:family="paragraph" style:parent-style-name="Standard">
      <style:paragraph-properties fo:margin-top="0cm" fo:margin-bottom="0cm" style:contextual-spacing="false" fo:line-height="0.45cm" fo:text-align="center" style:justify-single-word="false">
        <style:tab-stops>
          <style:tab-stop style:position="8.001cm" style:type="center"/>
          <style:tab-stop style:position="13.626cm"/>
        </style:tab-stops>
      </style:paragraph-properties>
      <style:text-properties style:font-name="Times New Roman" fo:font-size="9pt" fo:font-weight="bold" officeooo:paragraph-rsid="00a2eaa0" style:font-size-asian="9pt" style:font-weight-asian="bold" style:font-name-complex="Times New Roman1" style:font-size-complex="9pt"/>
    </style:style>
    <style:style style:name="P28" style:family="paragraph" style:parent-style-name="Standard">
      <style:paragraph-properties fo:margin-top="0cm" fo:margin-bottom="0cm" style:contextual-spacing="false" fo:line-height="0.45cm" fo:text-align="center" style:justify-single-word="false" fo:break-before="page">
        <style:tab-stops>
          <style:tab-stop style:position="8.001cm" style:type="center"/>
          <style:tab-stop style:position="13.626cm"/>
        </style:tab-stops>
      </style:paragraph-properties>
      <style:text-properties style:font-name="Times New Roman" fo:font-size="9pt" fo:font-weight="bold" officeooo:paragraph-rsid="00a2eaa0" style:font-size-asian="9pt" style:font-weight-asian="bold" style:font-name-complex="Times New Roman1" style:font-size-complex="9pt"/>
    </style:style>
    <style:style style:name="P29" style:family="paragraph" style:parent-style-name="Table_20_Contents">
      <style:text-properties style:font-name="Times New Roman" fo:font-size="9pt" style:font-size-asian="9pt" style:font-name-complex="Times New Roman1" style:font-size-complex="9pt"/>
    </style:style>
    <style:style style:name="P30" style:family="paragraph" style:parent-style-name="Standard">
      <style:paragraph-properties fo:margin-top="0cm" fo:margin-bottom="0cm" style:contextual-spacing="false"/>
      <style:text-properties style:font-name="Times New Roman" fo:font-size="9pt" style:font-size-asian="9pt" style:font-name-complex="Times New Roman1" style:font-size-complex="9pt"/>
    </style:style>
    <style:style style:name="P31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font-weight="normal" officeooo:paragraph-rsid="00644bce" style:font-size-asian="9pt" style:font-weight-asian="normal" style:font-name-complex="Times New Roman1" style:font-size-complex="9pt" style:font-weight-complex="normal"/>
    </style:style>
    <style:style style:name="P32" style:family="paragraph" style:parent-style-name="Standard">
      <style:paragraph-properties fo:margin-top="0cm" fo:margin-bottom="0cm" style:contextual-spacing="false"/>
      <style:text-properties style:font-name="Times New Roman" fo:font-size="9pt" officeooo:paragraph-rsid="00eb1ec6" style:font-size-asian="9pt" style:font-name-complex="Times New Roman1" style:font-size-complex="9pt"/>
    </style:style>
    <style:style style:name="P33" style:family="paragraph" style:parent-style-name="Standard">
      <style:paragraph-properties fo:margin-top="0cm" fo:margin-bottom="0cm" style:contextual-spacing="false" fo:line-height="100%"/>
      <style:text-properties style:font-name="Times New Roman" fo:font-size="9pt" fo:font-weight="normal" style:font-size-asian="9pt" style:font-weight-asian="normal" style:font-name-complex="Times New Roman1" style:font-size-complex="9pt" style:font-weight-complex="normal"/>
    </style:style>
    <style:style style:name="P34" style:family="paragraph" style:parent-style-name="Standard">
      <style:paragraph-properties fo:margin-top="0cm" fo:margin-bottom="0cm" style:contextual-spacing="false"/>
      <style:text-properties style:font-name="Times New Roman" fo:font-size="9pt" officeooo:rsid="00654882" officeooo:paragraph-rsid="00654882" style:font-size-asian="9pt" style:font-name-complex="Times New Roman1" style:font-size-complex="9pt"/>
    </style:style>
    <style:style style:name="P35" style:family="paragraph" style:parent-style-name="Standard">
      <style:paragraph-properties fo:margin-top="0cm" fo:margin-bottom="0cm" style:contextual-spacing="false" fo:line-height="100%"/>
      <style:text-properties style:font-name="Times New Roman" fo:font-size="9pt" fo:language="en" fo:country="US" fo:font-weight="normal" officeooo:paragraph-rsid="00e01d9b" style:font-size-asian="9pt" style:font-weight-asian="normal" style:font-name-complex="Times New Roman1" style:font-size-complex="9pt" style:font-weight-complex="normal"/>
    </style:style>
    <style:style style:name="P36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font-weight="normal" officeooo:paragraph-rsid="01530ee9" style:font-size-asian="9pt" style:font-weight-asian="normal" style:font-name-complex="Times New Roman1" style:font-size-complex="9pt" style:font-weight-complex="normal"/>
    </style:style>
    <style:style style:name="P37" style:family="paragraph" style:parent-style-name="Standard">
      <style:paragraph-properties fo:margin-top="0cm" fo:margin-bottom="0cm" style:contextual-spacing="false"/>
      <style:text-properties style:font-name="Times New Roman" fo:font-size="9pt" officeooo:paragraph-rsid="00eb4296" style:font-size-asian="9pt" style:font-name-complex="Times New Roman1" style:font-size-complex="9pt"/>
    </style:style>
    <style:style style:name="P38" style:family="paragraph" style:parent-style-name="Standard">
      <style:paragraph-properties fo:margin-top="0cm" fo:margin-bottom="0cm" style:contextual-spacing="false" fo:line-height="100%"/>
      <style:text-properties style:font-name="Times New Roman" fo:font-size="9pt" fo:language="en" fo:country="US" fo:font-weight="normal" officeooo:paragraph-rsid="00e1e6a9" style:font-size-asian="9pt" style:font-weight-asian="normal" style:font-name-complex="Times New Roman1" style:font-size-complex="9pt" style:font-weight-complex="normal"/>
    </style:style>
    <style:style style:name="P39" style:family="paragraph" style:parent-style-name="Standard">
      <style:paragraph-properties fo:margin-top="0cm" fo:margin-bottom="0cm" style:contextual-spacing="false" fo:orphans="0" fo:widows="0"/>
      <style:text-properties style:font-name="Times New Roman" fo:font-size="9pt" officeooo:paragraph-rsid="01530ee9" style:font-size-asian="9pt" style:font-size-complex="9pt"/>
    </style:style>
    <style:style style:name="P40" style:family="paragraph" style:parent-style-name="Standard">
      <style:paragraph-properties fo:margin-top="0cm" fo:margin-bottom="0cm" style:contextual-spacing="false"/>
      <style:text-properties style:font-name="Times New Roman" fo:font-size="9pt" officeooo:paragraph-rsid="01308897" style:font-size-asian="9pt" style:font-name-complex="Times New Roman1" style:font-size-complex="9pt"/>
    </style:style>
    <style:style style:name="P41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paragraph-rsid="01525881" style:font-size-asian="9pt" style:font-name-complex="Times New Roman1" style:font-size-complex="9pt"/>
    </style:style>
    <style:style style:name="P42" style:family="paragraph" style:parent-style-name="Standard">
      <style:paragraph-properties fo:margin-top="0cm" fo:margin-bottom="0cm" style:contextual-spacing="false" fo:line-height="100%"/>
      <style:text-properties style:font-name="Times New Roman" fo:font-size="9pt" fo:language="pl" fo:country="PL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43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paragraph-rsid="01532f00" style:font-size-asian="9pt" style:font-name-complex="Times New Roman1" style:font-size-complex="9pt"/>
    </style:style>
    <style:style style:name="P44" style:family="paragraph" style:parent-style-name="Standard">
      <style:paragraph-properties fo:margin-top="0cm" fo:margin-bottom="0cm" style:contextual-spacing="false" fo:line-height="100%"/>
      <style:text-properties style:font-name="Times New Roman" fo:font-size="9pt" fo:language="en" fo:country="US" style:font-size-asian="9pt" style:font-name-complex="Times New Roman1" style:font-size-complex="9pt"/>
    </style:style>
    <style:style style:name="P45" style:family="paragraph" style:parent-style-name="Standard">
      <style:paragraph-properties fo:margin-top="0cm" fo:margin-bottom="0cm" style:contextual-spacing="false"/>
      <style:text-properties style:font-name="Times New Roman" fo:font-size="9pt" officeooo:paragraph-rsid="01532f00" style:font-size-asian="9pt" style:font-name-complex="Times New Roman1" style:font-size-complex="9pt"/>
    </style:style>
    <style:style style:name="P46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0db592d" style:font-size-asian="9pt" style:font-name-complex="Times New Roman1" style:font-size-complex="9pt"/>
    </style:style>
    <style:style style:name="P47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9pt" style:font-size-asian="9pt" style:font-name-complex="Times New Roman1" style:font-size-complex="9pt"/>
    </style:style>
    <style:style style:name="P48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9pt" fo:language="pl" fo:country="PL" officeooo:paragraph-rsid="003aad77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49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fo:font-variant="normal" fo:text-transform="none" style:font-name="Times New Roman" fo:font-size="9pt" fo:language="en" fo:country="US" officeooo:paragraph-rsid="00db592d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50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9pt" fo:language="pl" fo:country="PL" officeooo:paragraph-rsid="00bac4fc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51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037f256" style:font-size-asian="9pt" style:font-name-complex="Times New Roman1" style:font-size-complex="9pt"/>
    </style:style>
    <style:style style:name="P52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15714e1" style:font-size-asian="9pt" style:font-name-complex="Times New Roman1" style:font-size-complex="9pt"/>
    </style:style>
    <style:style style:name="P53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9pt" fo:language="pl" fo:country="PL" officeooo:paragraph-rsid="006ceb4b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54" style:family="paragraph" style:parent-style-name="Table_20_Contents">
      <style:paragraph-properties fo:margin-top="0cm" fo:margin-bottom="0cm" style:contextual-spacing="false" fo:line-height="0.45cm"/>
      <style:text-properties style:font-name="Times New Roman" fo:font-size="9pt" officeooo:paragraph-rsid="0048200f" style:font-size-asian="9pt" style:font-name-complex="Times New Roman1" style:font-size-complex="9pt"/>
    </style:style>
    <style:style style:name="P55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9pt" fo:font-weight="normal" officeooo:paragraph-rsid="0048200f" style:font-size-asian="9pt" style:font-weight-asian="normal" style:font-name-complex="Times New Roman1" style:font-size-complex="9pt" style:font-weight-complex="normal"/>
    </style:style>
    <style:style style:name="P56" style:family="paragraph" style:parent-style-name="Standard">
      <style:paragraph-properties fo:margin-top="0cm" fo:margin-bottom="0cm" style:contextual-spacing="false" fo:line-height="0.45cm" fo:text-align="center" style:justify-single-word="false"/>
      <style:text-properties style:font-name="Times New Roman" fo:font-size="9pt" fo:font-weight="bold" style:font-size-asian="9pt" style:font-weight-asian="bold" style:font-name-complex="Times New Roman1" style:font-size-complex="9pt"/>
    </style:style>
    <style:style style:name="P57" style:family="paragraph" style:parent-style-name="Standard">
      <style:paragraph-properties fo:margin-top="0cm" fo:margin-bottom="0cm" style:contextual-spacing="false" fo:line-height="0.45cm" fo:text-align="center" style:justify-single-word="false" fo:break-before="page"/>
      <style:text-properties style:font-name="Times New Roman" fo:font-size="9pt" fo:font-weight="bold" style:font-size-asian="9pt" style:font-weight-asian="bold" style:font-name-complex="Times New Roman1" style:font-size-complex="9pt"/>
    </style:style>
    <style:style style:name="P58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15cec8b" style:letter-kerning="false" style:font-name-asian="Calibri1" style:font-size-asian="9pt" style:language-asian="en" style:country-asian="US" style:font-size-complex="9pt" style:language-complex="ar" style:country-complex="SA"/>
    </style:style>
    <style:style style:name="P59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15b0af1" style:font-size-asian="9pt" style:font-name-complex="Times New Roman1" style:font-size-complex="9pt"/>
    </style:style>
    <style:style style:name="P60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15cec8b" style:font-size-asian="9pt" style:font-name-complex="Times New Roman1" style:font-size-complex="9pt"/>
    </style:style>
    <style:style style:name="P61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00e0682" style:font-size-asian="9pt" style:font-name-complex="Times New Roman1" style:font-size-complex="9pt"/>
    </style:style>
    <style:style style:name="P62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15fb630" style:font-size-asian="9pt" style:font-name-complex="Times New Roman1" style:font-size-complex="9pt"/>
    </style:style>
    <style:style style:name="P63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15dff18" style:font-size-asian="9pt" style:font-name-complex="Times New Roman1" style:font-size-complex="9pt"/>
    </style:style>
    <style:style style:name="P64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16211ee" style:font-size-asian="9pt" style:font-name-complex="Times New Roman1" style:font-size-complex="9pt"/>
    </style:style>
    <style:style style:name="P65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fo:font-weight="bold" officeooo:rsid="01622606" officeooo:paragraph-rsid="01622606" style:font-size-asian="9pt" style:font-weight-asian="bold" style:font-name-complex="Times New Roman1" style:font-size-complex="9pt" style:font-weight-complex="bold"/>
    </style:style>
    <style:style style:name="P66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fo:font-variant="normal" fo:text-transform="none" style:font-name="Times New Roman" fo:font-size="9pt" fo:language="en" fo:country="US" officeooo:paragraph-rsid="016211ee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67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fo:font-variant="normal" fo:text-transform="none" style:font-name="Times New Roman" fo:font-size="9pt" fo:language="en" fo:country="US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68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paragraph-rsid="016211ee" style:font-size-asian="9pt" style:font-name-complex="Times New Roman1" style:font-size-complex="9pt"/>
    </style:style>
    <style:style style:name="P69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9pt" fo:font-weight="normal" style:font-size-asian="9pt" style:font-weight-asian="normal" style:font-name-complex="Times New Roman1" style:font-size-complex="9pt" style:font-weight-complex="normal"/>
    </style:style>
    <style:style style:name="P70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9pt" fo:font-weight="normal" officeooo:paragraph-rsid="015fdb7b" style:font-size-asian="9pt" style:font-weight-asian="normal" style:font-name-complex="Times New Roman1" style:font-size-complex="9pt" style:font-weight-complex="normal"/>
    </style:style>
    <style:style style:name="P71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fo:font-weight="bold" officeooo:paragraph-rsid="0048200f" style:font-size-asian="9pt" style:font-weight-asian="bold" style:font-name-complex="Times New Roman1" style:font-size-complex="9pt"/>
    </style:style>
    <style:style style:name="P72" style:family="paragraph" style:parent-style-name="Table_20_Contents">
      <style:paragraph-properties fo:margin-top="0cm" fo:margin-bottom="0cm" style:contextual-spacing="false" fo:line-height="115%"/>
      <style:text-properties style:font-name="Times New Roman" fo:font-size="9pt" style:font-size-asian="9pt" style:font-name-complex="Times New Roman1" style:font-size-complex="9pt"/>
    </style:style>
    <style:style style:name="P73" style:family="paragraph" style:parent-style-name="Standard">
      <style:paragraph-properties fo:margin-top="0cm" fo:margin-bottom="0cm" style:contextual-spacing="false" fo:line-height="115%"/>
      <style:text-properties style:font-name="Times New Roman" fo:font-size="9pt" style:font-size-asian="9pt" style:font-name-complex="Times New Roman1" style:font-size-complex="9pt"/>
    </style:style>
    <style:style style:name="P74" style:family="paragraph" style:parent-style-name="Standard">
      <style:paragraph-properties fo:margin-top="0cm" fo:margin-bottom="0cm" style:contextual-spacing="false" fo:line-height="115%"/>
      <style:text-properties style:font-name="Times New Roman" fo:font-size="9pt" officeooo:paragraph-rsid="008f010b" style:font-size-asian="9pt" style:font-name-complex="Times New Roman1" style:font-size-complex="9pt"/>
    </style:style>
    <style:style style:name="P75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1651d92" style:letter-kerning="false" style:font-name-asian="Calibri1" style:font-size-asian="9pt" style:language-asian="en" style:country-asian="US" style:font-size-complex="9pt" style:language-complex="ar" style:country-complex="SA"/>
    </style:style>
    <style:style style:name="P76" style:family="paragraph" style:parent-style-name="Standard">
      <style:paragraph-properties fo:margin-top="0cm" fo:margin-bottom="0cm" style:contextual-spacing="false" fo:line-height="115%"/>
      <style:text-properties style:font-name="Times New Roman" fo:font-size="9pt" officeooo:paragraph-rsid="0047cc29" style:font-size-asian="9pt" style:font-name-complex="Times New Roman1" style:font-size-complex="9pt"/>
    </style:style>
    <style:style style:name="P77" style:family="paragraph" style:parent-style-name="Standard">
      <style:paragraph-properties fo:margin-top="0cm" fo:margin-bottom="0cm" style:contextual-spacing="false" fo:line-height="115%"/>
      <style:text-properties style:font-name="Times New Roman" fo:font-size="9pt" officeooo:paragraph-rsid="0165a2d2" style:font-size-asian="9pt" style:font-name-complex="Times New Roman1" style:font-size-complex="9pt"/>
    </style:style>
    <style:style style:name="P78" style:family="paragraph" style:parent-style-name="Standard">
      <style:paragraph-properties fo:margin-top="0cm" fo:margin-bottom="0cm" style:contextual-spacing="false" fo:line-height="115%"/>
      <style:text-properties style:font-name="Times New Roman" fo:font-size="9pt" fo:language="pl" fo:country="PL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79" style:family="paragraph" style:parent-style-name="Table_20_Contents">
      <style:paragraph-properties fo:line-height="115%"/>
      <style:text-properties style:font-name="Times New Roman" fo:font-size="9pt" style:font-size-asian="9pt" style:font-name-complex="Times New Roman1" style:font-size-complex="9pt"/>
    </style:style>
    <style:style style:name="P80" style:family="paragraph" style:parent-style-name="Standard">
      <style:paragraph-properties fo:margin-top="0cm" fo:margin-bottom="0cm" style:contextual-spacing="false" fo:line-height="115%"/>
      <style:text-properties style:font-name="Times New Roman" fo:font-size="9pt" officeooo:paragraph-rsid="00c63880" style:font-size-asian="9pt" style:font-name-complex="Times New Roman1" style:font-size-complex="9pt"/>
    </style:style>
    <style:style style:name="P81" style:family="paragraph" style:parent-style-name="Standard">
      <style:paragraph-properties fo:margin-top="0cm" fo:margin-bottom="0cm" style:contextual-spacing="false" fo:line-height="115%" fo:text-align="left" style:justify-single-word="false"/>
      <style:text-properties style:font-name="Times New Roman" fo:font-size="9pt" fo:font-weight="normal" style:font-size-asian="9pt" style:font-weight-asian="normal" style:font-name-complex="Times New Roman1" style:font-size-complex="9pt" style:font-weight-complex="normal"/>
    </style:style>
    <style:style style:name="P82" style:family="paragraph" style:parent-style-name="Standard">
      <style:paragraph-properties fo:margin-top="0cm" fo:margin-bottom="0cm" style:contextual-spacing="false" fo:line-height="115%"/>
      <style:text-properties style:font-name="Times New Roman" fo:font-size="9pt" fo:language="en" fo:country="US" style:letter-kerning="true" style:font-name-asian="Calibri1" style:font-size-asian="9pt" style:font-name-complex="Times New Roman1" style:font-size-complex="9pt"/>
    </style:style>
    <style:style style:name="P83" style:family="paragraph" style:parent-style-name="Standard">
      <style:paragraph-properties fo:margin-top="0cm" fo:margin-bottom="0cm" style:contextual-spacing="false" fo:line-height="115%"/>
      <style:text-properties style:font-name="Times New Roman" fo:font-size="9pt" style:letter-kerning="true" style:font-name-asian="Calibri1" style:font-size-asian="9pt" style:font-name-complex="Times New Roman1" style:font-size-complex="9pt"/>
    </style:style>
    <style:style style:name="P84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9pt" fo:font-weight="normal" officeooo:paragraph-rsid="01586dd0" style:font-size-asian="9pt" style:font-weight-asian="normal" style:font-name-complex="Times New Roman1" style:font-size-complex="9pt" style:font-weight-complex="normal"/>
    </style:style>
    <style:style style:name="P85" style:family="paragraph" style:parent-style-name="Table_20_Contents">
      <style:text-properties style:font-name="Times New Roman" fo:font-size="9pt" officeooo:paragraph-rsid="005ec4d3" style:font-size-asian="9pt" style:font-name-complex="Times New Roman1" style:font-size-complex="9pt"/>
    </style:style>
    <style:style style:name="P86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paragraph-rsid="005ec4d3" style:font-size-asian="9pt" style:font-name-complex="Times New Roman1" style:font-size-complex="9pt"/>
    </style:style>
    <style:style style:name="P87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fo:font-weight="normal" officeooo:paragraph-rsid="005ec4d3" style:font-size-asian="9pt" style:font-weight-asian="normal" style:font-name-complex="Times New Roman1" style:font-size-complex="9pt" style:font-weight-complex="normal"/>
    </style:style>
    <style:style style:name="P88" style:family="paragraph" style:parent-style-name="Standard">
      <style:paragraph-properties fo:margin-top="0cm" fo:margin-bottom="0cm" style:contextual-spacing="false" fo:line-height="100%"/>
      <style:text-properties style:font-name="Times New Roman" fo:font-size="9pt" fo:font-weight="bold" officeooo:paragraph-rsid="005ec4d3" style:font-size-asian="9pt" style:font-weight-asian="bold" style:font-name-complex="Times New Roman1" style:font-size-complex="9pt" style:font-weight-complex="bold"/>
    </style:style>
    <style:style style:name="P89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rsid="0167d649" officeooo:paragraph-rsid="0167d649" style:font-size-asian="9pt" style:font-name-complex="Times New Roman1" style:font-size-complex="9pt"/>
    </style:style>
    <style:style style:name="P90" style:family="paragraph" style:parent-style-name="Standard">
      <style:paragraph-properties fo:margin-top="0cm" fo:margin-bottom="0cm" style:contextual-spacing="false" fo:line-height="100%"/>
      <style:text-properties style:font-name="Times New Roman" fo:font-size="9pt" fo:language="en" fo:country="US" fo:font-weight="normal" officeooo:paragraph-rsid="005ec4d3" style:font-size-asian="9pt" style:font-weight-asian="normal" style:font-name-complex="Times New Roman1" style:font-size-complex="9pt" style:font-weight-complex="normal"/>
    </style:style>
    <style:style style:name="P91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rsid="0167d649" officeooo:paragraph-rsid="016be852" style:font-size-asian="9pt" style:font-name-complex="Times New Roman1" style:font-size-complex="9pt"/>
    </style:style>
    <style:style style:name="P92" style:family="paragraph" style:parent-style-name="Standard">
      <style:paragraph-properties fo:margin-top="0cm" fo:margin-bottom="0cm" style:contextual-spacing="false" fo:line-height="100%"/>
      <style:text-properties style:font-name="Times New Roman" fo:font-size="9pt" fo:language="en" fo:country="US" fo:font-weight="normal" officeooo:paragraph-rsid="0168484f" style:font-size-asian="9pt" style:font-weight-asian="normal" style:font-name-complex="Times New Roman1" style:font-size-complex="9pt" style:font-weight-complex="normal"/>
    </style:style>
    <style:style style:name="P93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fo:language="en" fo:country="US" officeooo:paragraph-rsid="016a3ba2" style:font-size-asian="9pt" style:font-name-complex="Times New Roman1" style:font-size-complex="9pt"/>
    </style:style>
    <style:style style:name="P94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paragraph-rsid="016c00ea" style:font-size-asian="9pt" style:font-name-complex="Times New Roman1" style:font-size-complex="9pt"/>
    </style:style>
    <style:style style:name="P95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rsid="016c2c9e" officeooo:paragraph-rsid="016c2c9e" style:font-size-asian="9pt" style:font-name-complex="Times New Roman1" style:font-size-complex="9pt"/>
    </style:style>
    <style:style style:name="P96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fo:language="en" fo:country="US" style:font-size-asian="9pt" style:font-name-complex="Times New Roman1" style:font-size-complex="9pt"/>
    </style:style>
    <style:style style:name="P97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16d172f" style:font-size-asian="9pt" style:font-name-complex="Times New Roman1" style:font-size-complex="9pt"/>
    </style:style>
    <style:style style:name="P98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rsid="016d172f" officeooo:paragraph-rsid="016d172f" style:letter-kerning="false" style:font-name-asian="Calibri1" style:font-size-asian="9pt" style:language-asian="en" style:country-asian="US" style:font-size-complex="9pt" style:language-complex="ar" style:country-complex="SA"/>
    </style:style>
    <style:style style:name="P99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fo:font-variant="normal" fo:text-transform="none" style:font-name="Times New Roman" fo:font-size="9pt" fo:language="en" fo:country="US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00" style:family="paragraph" style:parent-style-name="Standard">
      <style:paragraph-properties fo:margin-top="0cm" fo:margin-bottom="0cm" style:contextual-spacing="false" fo:line-height="115%"/>
      <style:text-properties style:font-name="Times New Roman" fo:font-size="9pt" officeooo:paragraph-rsid="016d172f" style:font-size-asian="9pt" style:font-name-complex="Times New Roman1" style:font-size-complex="9pt"/>
    </style:style>
    <style:style style:name="P101" style:family="paragraph" style:parent-style-name="Standard">
      <style:paragraph-properties fo:text-align="center" style:justify-single-word="false"/>
      <style:text-properties style:font-name="Times New Roman" fo:font-size="9pt" style:font-size-asian="9pt" style:font-size-complex="9pt"/>
    </style:style>
    <style:style style:name="P102" style:family="paragraph" style:parent-style-name="Standard">
      <style:paragraph-properties fo:text-align="center" style:justify-single-word="false" fo:break-before="page"/>
      <style:text-properties style:font-name="Times New Roman" fo:font-size="9pt" style:font-size-asian="9pt" style:font-size-complex="9pt"/>
    </style:style>
    <style:style style:name="P103" style:family="paragraph" style:parent-style-name="Standard">
      <style:paragraph-properties fo:margin-top="0cm" fo:margin-bottom="0cm" style:contextual-spacing="false"/>
      <style:text-properties style:font-name="Times New Roman" fo:font-size="9pt" fo:font-weight="bold" style:font-size-asian="9pt" style:font-weight-asian="bold" style:font-name-complex="Times New Roman1" style:font-size-complex="9pt"/>
    </style:style>
    <style:style style:name="P104" style:family="paragraph" style:parent-style-name="Standard">
      <style:paragraph-properties fo:margin-top="0cm" fo:margin-bottom="0cm" style:contextual-spacing="false"/>
      <style:text-properties style:font-name="Times New Roman" fo:font-size="9pt" style:font-size-asian="9pt" style:font-size-complex="9pt"/>
    </style:style>
    <style:style style:name="P105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06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style:letter-kerning="false" style:font-name-asian="Calibri1" style:font-size-asian="9pt" style:language-asian="en" style:country-asian="US" style:font-size-complex="9pt" style:language-complex="ar" style:country-complex="SA"/>
    </style:style>
    <style:style style:name="P107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172a734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08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172d78c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09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076ca28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10" style:family="paragraph" style:parent-style-name="Table_20_Contents">
      <style:text-properties style:font-name="Times New Roman" fo:font-size="9pt" officeooo:paragraph-rsid="004eaccf" style:font-size-asian="9pt" style:font-name-complex="Times New Roman1" style:font-size-complex="9pt"/>
    </style:style>
    <style:style style:name="P111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paragraph-rsid="004eaccf" style:font-size-asian="9pt" style:font-size-complex="9pt"/>
    </style:style>
    <style:style style:name="P112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officeooo:paragraph-rsid="013683d3" style:font-size-asian="9pt" style:font-size-complex="9pt"/>
    </style:style>
    <style:style style:name="P113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officeooo:paragraph-rsid="004eaccf" style:font-size-asian="9pt" style:font-size-complex="9pt"/>
    </style:style>
    <style:style style:name="P114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04eaccf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15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04eaccf" style:letter-kerning="false" style:font-name-asian="Calibri1" style:font-size-asian="9pt" style:language-asian="en" style:country-asian="US" style:font-size-complex="9pt" style:language-complex="ar" style:country-complex="SA"/>
    </style:style>
    <style:style style:name="P116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13683d3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17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officeooo:paragraph-rsid="004eaccf" style:letter-kerning="true" style:font-name-asian="Calibri1" style:font-size-asian="9pt" style:language-asian="en" style:country-asian="US" style:font-size-complex="9pt" style:language-complex="ar" style:country-complex="SA"/>
    </style:style>
    <style:style style:name="P118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officeooo:paragraph-rsid="01756b85" style:font-size-asian="9pt" style:font-size-complex="9pt"/>
    </style:style>
    <style:style style:name="P119" style:family="paragraph" style:parent-style-name="Table_20_Contents">
      <style:paragraph-properties fo:margin-top="0cm" fo:margin-bottom="0cm" style:contextual-spacing="false" fo:line-height="0.45cm"/>
      <style:text-properties style:font-name="Times New Roman" fo:font-size="9pt" officeooo:paragraph-rsid="00278800" style:font-size-asian="9pt" style:font-name-complex="Times New Roman1" style:font-size-complex="9pt"/>
    </style:style>
    <style:style style:name="P120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0278800" style:font-size-asian="9pt" style:font-name-complex="Times New Roman1" style:font-size-complex="9pt"/>
    </style:style>
    <style:style style:name="P121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0278800" style:font-size-asian="9pt" style:font-size-complex="9pt"/>
    </style:style>
    <style:style style:name="P122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9pt" officeooo:paragraph-rsid="00278800" style:font-size-asian="9pt" style:font-name-complex="Times New Roman1" style:font-size-complex="9pt"/>
    </style:style>
    <style:style style:name="P123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fo:font-variant="normal" fo:text-transform="none" style:font-name="Times New Roman" fo:font-size="9pt" fo:language="en" fo:country="US" officeooo:paragraph-rsid="00278800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24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9pt" fo:language="pl" fo:country="PL" officeooo:paragraph-rsid="00278800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25" style:family="paragraph" style:parent-style-name="Table_20_Contents">
      <style:text-properties style:font-name="Times New Roman" fo:font-size="9pt" officeooo:paragraph-rsid="00eab79e" style:font-size-asian="9pt" style:font-name-complex="Times New Roman1" style:font-size-complex="9pt"/>
    </style:style>
    <style:style style:name="P126" style:family="paragraph" style:parent-style-name="Standard">
      <style:paragraph-properties fo:margin-top="0cm" fo:margin-bottom="0cm" style:contextual-spacing="false"/>
      <style:text-properties style:font-name="Times New Roman" fo:font-size="9pt" officeooo:paragraph-rsid="00eab79e" style:font-size-asian="9pt" style:font-name-complex="Times New Roman1" style:font-size-complex="9pt"/>
    </style:style>
    <style:style style:name="P127" style:family="paragraph" style:parent-style-name="Table_20_Contents">
      <style:paragraph-properties fo:margin-top="0cm" fo:margin-bottom="0cm" style:contextual-spacing="false" fo:line-height="0.499cm"/>
      <style:text-properties style:font-name="Times New Roman" fo:font-size="9pt" officeooo:paragraph-rsid="00eab79e" style:font-size-asian="9pt" style:font-name-complex="Times New Roman1" style:font-size-complex="9pt"/>
    </style:style>
    <style:style style:name="P128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9pt" fo:font-weight="bold" style:font-size-asian="9pt" style:font-weight-asian="bold" style:font-name-complex="Times New Roman1" style:font-size-complex="9pt"/>
    </style:style>
    <style:style style:name="P129" style:family="paragraph" style:parent-style-name="Standard">
      <style:paragraph-properties fo:text-align="center" style:justify-single-word="false"/>
      <style:text-properties style:font-name="Times New Roman" fo:font-size="9pt" fo:font-weight="bold" style:font-size-asian="9pt" style:font-weight-asian="bold" style:font-name-complex="Times New Roman1" style:font-size-complex="9pt"/>
    </style:style>
    <style:style style:name="P130" style:family="paragraph" style:parent-style-name="Standard">
      <style:paragraph-properties fo:text-align="center" style:justify-single-word="false" fo:break-before="page"/>
      <style:text-properties style:font-name="Times New Roman" fo:font-size="9pt" fo:font-weight="bold" style:font-size-asian="9pt" style:font-weight-asian="bold" style:font-name-complex="Times New Roman1" style:font-size-complex="9pt"/>
    </style:style>
    <style:style style:name="P131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0248423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32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0248423" style:letter-kerning="false" style:font-name-asian="Calibri1" style:font-size-asian="9pt" style:language-asian="en" style:country-asian="US" style:font-size-complex="9pt" style:language-complex="ar" style:country-complex="SA"/>
    </style:style>
    <style:style style:name="P133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paragraph-rsid="00934844" style:font-size-asian="9pt" style:font-name-complex="Times New Roman1" style:font-size-complex="9pt"/>
    </style:style>
    <style:style style:name="P134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paragraph-rsid="017a4fd8" style:font-size-asian="9pt" style:font-name-complex="Times New Roman1" style:font-size-complex="9pt"/>
    </style:style>
    <style:style style:name="P135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rsid="017a4fd8" officeooo:paragraph-rsid="017a4fd8" style:font-size-asian="9pt" style:font-name-complex="Times New Roman1" style:font-size-complex="9pt"/>
    </style:style>
    <style:style style:name="P136" style:family="paragraph" style:parent-style-name="Standard">
      <style:paragraph-properties fo:margin-top="0cm" fo:margin-bottom="0cm" style:contextual-spacing="false" fo:line-height="100%"/>
      <style:text-properties style:font-name="Times New Roman" fo:font-size="9pt" fo:language="en" fo:country="US" fo:font-weight="bold" style:font-size-asian="9pt" style:font-weight-asian="normal" style:font-name-complex="Times New Roman1" style:font-size-complex="9pt" style:font-weight-complex="normal"/>
    </style:style>
    <style:style style:name="P137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paragraph-rsid="017cbf74" style:font-size-asian="9pt" style:font-name-complex="Times New Roman1" style:font-size-complex="9pt"/>
    </style:style>
    <style:style style:name="P138" style:family="paragraph" style:parent-style-name="Standard_20__28_WW_29_">
      <style:paragraph-properties fo:margin-top="0cm" fo:margin-bottom="0cm" style:contextual-spacing="false" fo:line-height="100%"/>
      <style:text-properties style:font-name="Times New Roman" fo:font-size="9pt" officeooo:paragraph-rsid="01a4c808" style:font-size-asian="9pt" style:font-size-complex="9pt"/>
    </style:style>
    <style:style style:name="P139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17cbf74" style:letter-kerning="false" style:font-name-asian="Calibri1" style:font-size-asian="9pt" style:language-asian="en" style:country-asian="US" style:font-size-complex="9pt" style:language-complex="ar" style:country-complex="SA"/>
    </style:style>
    <style:style style:name="P140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paragraph-rsid="017e7eab" style:font-size-asian="9pt" style:font-name-complex="Times New Roman1" style:font-size-complex="9pt"/>
    </style:style>
    <style:style style:name="P141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fo:language="en" fo:country="US" officeooo:paragraph-rsid="01abc00e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42" style:family="paragraph" style:parent-style-name="Standard_20__28_WW_29_">
      <style:paragraph-properties fo:margin-top="0cm" fo:margin-bottom="0cm" style:contextual-spacing="false" fo:line-height="100%"/>
      <style:text-properties style:font-name="Times New Roman" fo:font-size="9pt" officeooo:paragraph-rsid="01abc00e" style:font-size-asian="9pt" style:font-size-complex="9pt"/>
    </style:style>
    <style:style style:name="P143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fo:language="en" fo:country="US" officeooo:paragraph-rsid="017cbf74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44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officeooo:paragraph-rsid="005ec4d3" style:font-size-asian="9pt" style:font-size-complex="9pt"/>
    </style:style>
    <style:style style:name="P145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05ec4d3" style:letter-kerning="false" style:font-name-asian="Calibri1" style:font-size-asian="9pt" style:language-asian="en" style:country-asian="US" style:font-size-complex="9pt" style:language-complex="ar" style:country-complex="SA"/>
    </style:style>
    <style:style style:name="P146" style:family="paragraph" style:parent-style-name="Standard">
      <style:paragraph-properties fo:margin-top="0cm" fo:margin-bottom="0cm" style:contextual-spacing="false" fo:line-height="100%"/>
      <style:text-properties style:font-name="Times New Roman" fo:font-size="9pt" fo:language="en" fo:country="US" officeooo:paragraph-rsid="005ec4d3" style:letter-kerning="true" style:font-name-asian="Calibri1" style:font-size-asian="9pt" style:font-name-complex="Times New Roman1" style:font-size-complex="9pt"/>
    </style:style>
    <style:style style:name="P147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paragraph-rsid="005ec4d3" style:letter-kerning="true" style:font-name-asian="Calibri1" style:font-size-asian="9pt" style:font-name-complex="Times New Roman1" style:font-size-complex="9pt"/>
    </style:style>
    <style:style style:name="P148" style:family="paragraph" style:parent-style-name="Standard">
      <style:paragraph-properties fo:margin-top="0cm" fo:margin-bottom="0cm" style:contextual-spacing="false"/>
      <style:text-properties style:font-name="Times New Roman" fo:font-size="9pt" officeooo:paragraph-rsid="005ec4d3" style:font-size-asian="9pt" style:font-name-complex="Times New Roman1" style:font-size-complex="9pt"/>
    </style:style>
    <style:style style:name="P149" style:family="paragraph" style:parent-style-name="Standard">
      <style:paragraph-properties fo:margin-top="0cm" fo:margin-bottom="0cm" style:contextual-spacing="false" fo:text-align="left" style:justify-single-word="false"/>
      <style:text-properties style:font-name="Times New Roman" fo:font-size="9pt" fo:font-weight="normal" style:font-size-asian="9pt" style:font-weight-asian="normal" style:font-name-complex="Times New Roman1" style:font-size-complex="9pt" style:font-weight-complex="normal"/>
    </style:style>
    <style:style style:name="P150" style:family="paragraph" style:parent-style-name="Standard">
      <style:paragraph-properties fo:text-align="center" style:justify-single-word="false"/>
      <style:text-properties style:font-name="Times New Roman" fo:font-size="9pt" fo:font-weight="bold" officeooo:rsid="013b7a18" officeooo:paragraph-rsid="00a2eaa0" style:font-size-asian="9pt" style:font-weight-asian="bold" style:font-name-complex="Times New Roman1" style:font-size-complex="9pt"/>
    </style:style>
    <style:style style:name="P151" style:family="paragraph" style:parent-style-name="Standard">
      <style:paragraph-properties fo:text-align="center" style:justify-single-word="false" fo:break-before="page"/>
      <style:text-properties style:font-name="Times New Roman" fo:font-size="9pt" officeooo:paragraph-rsid="00a2eaa0" style:font-size-asian="9pt" style:font-name-complex="Times New Roman1" style:font-size-complex="9pt"/>
    </style:style>
    <style:style style:name="P152" style:family="paragraph" style:parent-style-name="Standard">
      <style:paragraph-properties fo:margin-top="0cm" fo:margin-bottom="0cm" style:contextual-spacing="false"/>
      <style:text-properties style:font-name="Times New Roman" fo:font-size="9pt" fo:language="en" fo:country="US" fo:font-weight="normal" officeooo:paragraph-rsid="005ec4d3" style:font-size-asian="9pt" style:font-weight-asian="normal" style:font-name-complex="Times New Roman1" style:font-size-complex="9pt" style:font-weight-complex="normal"/>
    </style:style>
    <style:style style:name="P153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05ec4d3" style:font-size-asian="9pt" style:font-name-complex="Times New Roman1" style:font-size-complex="9pt"/>
    </style:style>
    <style:style style:name="P154" style:family="paragraph" style:parent-style-name="Standard">
      <style:paragraph-properties fo:margin-top="0cm" fo:margin-bottom="0cm" style:contextual-spacing="false" fo:line-height="100%"/>
      <style:text-properties style:font-name="Times New Roman" fo:font-size="9pt" fo:font-weight="normal" officeooo:paragraph-rsid="005ec4d3" style:font-size-asian="9pt" style:font-weight-asian="normal" style:font-name-complex="Times New Roman1" style:font-size-complex="9pt" style:font-weight-complex="normal"/>
    </style:style>
    <style:style style:name="P155" style:family="paragraph" style:parent-style-name="Standard">
      <style:paragraph-properties fo:margin-top="0cm" fo:margin-bottom="0cm" style:contextual-spacing="false"/>
      <style:text-properties style:font-name="Times New Roman" fo:font-size="9pt" fo:language="en" fo:country="US" fo:font-weight="normal" officeooo:rsid="00578199" officeooo:paragraph-rsid="005ec4d3" style:font-size-asian="9pt" style:font-weight-asian="normal" style:font-name-complex="Times New Roman1" style:font-size-complex="9pt" style:font-weight-complex="normal"/>
    </style:style>
    <style:style style:name="P156" style:family="paragraph" style:parent-style-name="Table_20_Contents">
      <style:paragraph-properties fo:margin-top="0cm" fo:margin-bottom="0cm" style:contextual-spacing="false" fo:line-height="0.45cm"/>
      <style:text-properties style:font-name="Times New Roman" fo:font-size="9pt" officeooo:paragraph-rsid="005ec4d3" style:font-size-asian="9pt" style:font-name-complex="Times New Roman1" style:font-size-complex="9pt"/>
    </style:style>
    <style:style style:name="P157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officeooo:paragraph-rsid="018a16dd" style:font-size-asian="9pt" style:font-size-complex="9pt"/>
    </style:style>
    <style:style style:name="P158" style:family="paragraph" style:parent-style-name="Standard">
      <style:paragraph-properties fo:margin-top="0cm" fo:margin-bottom="0cm" style:contextual-spacing="false" fo:line-height="115%"/>
      <style:text-properties style:font-name="Times New Roman" fo:font-size="9pt" officeooo:paragraph-rsid="018b8aee" style:font-size-asian="9pt" style:font-name-complex="Times New Roman1" style:font-size-complex="9pt"/>
    </style:style>
    <style:style style:name="P159" style:family="paragraph" style:parent-style-name="Standard">
      <style:paragraph-properties fo:margin-top="0cm" fo:margin-bottom="0cm" style:contextual-spacing="false" fo:line-height="115%"/>
      <style:text-properties style:font-name="Times New Roman" fo:font-size="9pt" fo:language="pl" fo:country="PL" officeooo:paragraph-rsid="018b8aee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60" style:family="paragraph" style:parent-style-name="Standard">
      <style:paragraph-properties fo:margin-top="0cm" fo:margin-bottom="0cm" style:contextual-spacing="false" fo:line-height="0.45cm" fo:orphans="0" fo:widows="0"/>
      <style:text-properties style:font-name="Times New Roman" fo:font-size="9pt" fo:font-weight="normal" officeooo:paragraph-rsid="018b8aee" style:font-size-asian="9pt" style:font-weight-asian="normal" style:font-name-complex="Times New Roman1" style:font-size-complex="9pt" style:font-weight-complex="normal"/>
    </style:style>
    <style:style style:name="P161" style:family="paragraph" style:parent-style-name="Standard">
      <style:paragraph-properties fo:margin-top="0cm" fo:margin-bottom="0cm" style:contextual-spacing="false" fo:line-height="100%"/>
      <style:text-properties style:font-name="Times New Roman" fo:font-size="9pt" officeooo:paragraph-rsid="018e260d" style:font-size-asian="9pt" style:font-name-complex="Times New Roman1" style:font-size-complex="9pt"/>
    </style:style>
    <style:style style:name="P162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Times New Roman" fo:font-size="9pt" style:font-size-asian="9pt" style:font-name-complex="Times New Roman1" style:font-size-complex="9pt"/>
    </style:style>
    <style:style style:name="P163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fo:font-variant="normal" fo:text-transform="none" style:font-name="Times New Roman" fo:font-size="9pt" fo:language="en" fo:country="US" officeooo:paragraph-rsid="018f2d4b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64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Times New Roman" fo:font-size="9pt" fo:language="pl" fo:country="PL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65" style:family="paragraph" style:parent-style-name="Standard">
      <style:paragraph-properties fo:margin-top="0cm" fo:margin-bottom="0cm" style:contextual-spacing="false" fo:text-align="left" style:justify-single-word="false"/>
      <style:text-properties style:font-name="Times New Roman" fo:font-size="9pt" fo:font-weight="normal" officeooo:paragraph-rsid="010091d1" style:font-size-asian="9pt" style:font-weight-asian="normal" style:font-name-complex="Times New Roman1" style:font-size-complex="9pt" style:font-weight-complex="normal"/>
    </style:style>
    <style:style style:name="P166" style:family="paragraph" style:parent-style-name="Standard">
      <style:paragraph-properties fo:text-align="center" style:justify-single-word="false"/>
      <style:text-properties style:font-name="Times New Roman" fo:font-size="9pt" fo:font-weight="bold" officeooo:rsid="013f7b5c" style:font-size-asian="9pt" style:font-weight-asian="bold" style:font-name-complex="Times New Roman1" style:font-size-complex="9pt"/>
    </style:style>
    <style:style style:name="P167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officeooo:paragraph-rsid="01979ded" style:font-size-asian="9pt" style:font-size-complex="9pt"/>
    </style:style>
    <style:style style:name="P168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1979ded" style:letter-kerning="false" style:font-name-asian="Calibri1" style:font-size-asian="9pt" style:language-asian="en" style:country-asian="US" style:font-size-complex="9pt" style:language-complex="ar" style:country-complex="SA"/>
    </style:style>
    <style:style style:name="P169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officeooo:paragraph-rsid="01adec60" style:font-size-asian="9pt" style:font-size-complex="9pt"/>
    </style:style>
    <style:style style:name="P170" style:family="paragraph" style:parent-style-name="Table_20_Contents">
      <style:paragraph-properties fo:margin-top="0cm" fo:margin-bottom="0cm" style:contextual-spacing="false" fo:line-height="0.45cm"/>
      <style:text-properties style:font-name="Times New Roman" fo:font-size="9pt" officeooo:paragraph-rsid="00a547bf" style:font-size-asian="9pt" style:font-name-complex="Times New Roman1" style:font-size-complex="9pt"/>
    </style:style>
    <style:style style:name="P171" style:family="paragraph" style:parent-style-name="Standard">
      <style:paragraph-properties fo:margin-top="0cm" fo:margin-bottom="0cm" style:contextual-spacing="false"/>
      <style:text-properties style:font-name="Times New Roman" fo:font-size="9pt" officeooo:paragraph-rsid="00a547bf" style:font-size-asian="9pt" style:font-size-complex="9pt"/>
    </style:style>
    <style:style style:name="P172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0a8e080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73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officeooo:paragraph-rsid="01acc385" style:font-size-asian="9pt" style:font-size-complex="9pt"/>
    </style:style>
    <style:style style:name="P174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0a8e080" style:letter-kerning="false" style:font-name-asian="Calibri1" style:font-size-asian="9pt" style:language-asian="en" style:country-asian="US" style:font-size-complex="9pt" style:language-complex="ar" style:country-complex="SA"/>
    </style:style>
    <style:style style:name="P175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fo:language="en" fo:country="US" officeooo:paragraph-rsid="00a8e080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76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rsid="008f3a25" officeooo:paragraph-rsid="00a8e080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77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Times New Roman" fo:font-size="9pt" fo:font-weight="normal" style:font-size-asian="9pt" style:font-weight-asian="normal" style:font-name-complex="Times New Roman1" style:font-size-complex="9pt" style:font-weight-complex="normal"/>
    </style:style>
    <style:style style:name="P178" style:family="paragraph" style:parent-style-name="Standard">
      <style:paragraph-properties fo:margin-top="0cm" fo:margin-bottom="0cm" style:contextual-spacing="false" fo:text-align="left" style:justify-single-word="false"/>
      <style:text-properties style:font-name="Times New Roman" fo:font-size="9pt" fo:language="en" fo:country="US" fo:font-weight="normal" style:font-size-asian="9pt" style:font-weight-asian="normal" style:font-name-complex="Times New Roman1" style:font-size-complex="9pt" style:font-weight-complex="normal"/>
    </style:style>
    <style:style style:name="P179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9pt" style:font-size-asian="9pt" style:font-name-complex="Times New Roman1" style:font-size-complex="9pt"/>
    </style:style>
    <style:style style:name="P180" style:family="paragraph" style:parent-style-name="Standard">
      <style:paragraph-properties fo:margin-top="0cm" fo:margin-bottom="0cm" style:contextual-spacing="false" fo:line-height="0.45cm"/>
      <style:text-properties style:font-name="Times New Roman" fo:font-size="9pt" style:font-size-asian="9pt" style:font-size-complex="9pt"/>
    </style:style>
    <style:style style:name="P181" style:family="paragraph" style:parent-style-name="Standard">
      <style:paragraph-properties fo:margin-top="0cm" fo:margin-bottom="0cm" style:contextual-spacing="false" fo:line-height="0.45cm" fo:text-align="center" style:justify-single-word="false"/>
      <style:text-properties style:font-name="Times New Roman" fo:font-size="9pt" fo:font-weight="bold" officeooo:paragraph-rsid="00278800" style:font-size-asian="9pt" style:font-weight-asian="bold" style:font-name-complex="Times New Roman1" style:font-size-complex="9pt"/>
    </style:style>
    <style:style style:name="P182" style:family="paragraph" style:parent-style-name="Standard">
      <style:paragraph-properties fo:margin-top="0cm" fo:margin-bottom="0cm" style:contextual-spacing="false" fo:line-height="0.45cm" fo:text-align="center" style:justify-single-word="false" fo:break-before="page"/>
      <style:text-properties style:font-name="Times New Roman" fo:font-size="9pt" fo:font-weight="bold" officeooo:paragraph-rsid="00278800" style:font-size-asian="9pt" style:font-weight-asian="bold" style:font-name-complex="Times New Roman1" style:font-size-complex="9pt"/>
    </style:style>
    <style:style style:name="P183" style:family="paragraph" style:parent-style-name="Standard">
      <style:paragraph-properties fo:margin-top="0cm" fo:margin-bottom="0cm" style:contextual-spacing="false"/>
      <style:text-properties style:font-name="Times New Roman" fo:font-size="9pt" fo:font-weight="bold" officeooo:paragraph-rsid="00f03951" style:font-size-asian="9pt" style:font-weight-asian="bold" style:font-name-complex="Times New Roman1" style:font-size-complex="9pt"/>
    </style:style>
    <style:style style:name="P184" style:family="paragraph" style:parent-style-name="Table_20_Contents">
      <style:text-properties style:font-name="Times New Roman" fo:font-size="9pt" officeooo:paragraph-rsid="00f03951" style:font-size-asian="9pt" style:font-name-complex="Times New Roman1" style:font-size-complex="9pt"/>
    </style:style>
    <style:style style:name="P185" style:family="paragraph" style:parent-style-name="Standard">
      <style:paragraph-properties fo:margin-top="0cm" fo:margin-bottom="0cm" style:contextual-spacing="false"/>
      <style:text-properties style:font-name="Times New Roman" fo:font-size="9pt" officeooo:paragraph-rsid="00f03951" style:font-size-asian="9pt" style:font-name-complex="Times New Roman1" style:font-size-complex="9pt"/>
    </style:style>
    <style:style style:name="P186" style:family="paragraph" style:parent-style-name="Standard">
      <style:paragraph-properties fo:margin-top="0cm" fo:margin-bottom="0cm" style:contextual-spacing="false"/>
      <style:text-properties style:font-name="Times New Roman" fo:font-size="9pt" officeooo:paragraph-rsid="00f03951" style:font-size-asian="9pt" style:font-size-complex="9pt"/>
    </style:style>
    <style:style style:name="P187" style:family="paragraph" style:parent-style-name="Standard">
      <style:paragraph-properties fo:margin-top="0cm" fo:margin-bottom="0cm" style:contextual-spacing="false"/>
      <style:text-properties style:font-name="Times New Roman" fo:font-size="9pt" officeooo:rsid="005965f1" officeooo:paragraph-rsid="00f03951" style:font-size-asian="9pt" style:font-name-complex="Times New Roman1" style:font-size-complex="9pt"/>
    </style:style>
    <style:style style:name="P188" style:family="paragraph" style:parent-style-name="Standard">
      <style:paragraph-properties fo:margin-top="0cm" fo:margin-bottom="0cm" style:contextual-spacing="false" fo:line-height="100%"/>
      <style:text-properties style:font-name="Times New Roman" fo:font-size="9pt" fo:font-weight="normal" officeooo:paragraph-rsid="00f03951" style:font-size-asian="9pt" style:font-weight-asian="normal" style:font-name-complex="Times New Roman1" style:font-size-complex="9pt" style:font-weight-complex="normal"/>
    </style:style>
    <style:style style:name="P189" style:family="paragraph" style:parent-style-name="Standard">
      <style:paragraph-properties fo:margin-top="0cm" fo:margin-bottom="0cm" style:contextual-spacing="false" fo:line-height="100%"/>
      <style:text-properties style:font-name="Times New Roman" fo:font-size="9pt" fo:font-weight="normal" officeooo:rsid="01a1dee6" officeooo:paragraph-rsid="01a1dee6" style:font-size-asian="9pt" style:font-weight-asian="normal" style:font-name-complex="Times New Roman1" style:font-size-complex="9pt" style:font-weight-complex="normal"/>
    </style:style>
    <style:style style:name="P190" style:family="paragraph" style:parent-style-name="Standard">
      <style:paragraph-properties fo:margin-top="0cm" fo:margin-bottom="0cm" style:contextual-spacing="false"/>
      <style:text-properties style:font-name="Times New Roman" fo:font-size="9pt" fo:language="en" fo:country="US" fo:font-weight="normal" officeooo:paragraph-rsid="00f03951" style:font-size-asian="9pt" style:font-weight-asian="normal" style:font-name-complex="Times New Roman1" style:font-size-complex="9pt" style:font-weight-complex="normal"/>
    </style:style>
    <style:style style:name="P191" style:family="paragraph" style:parent-style-name="Standard">
      <style:paragraph-properties fo:margin-top="0cm" fo:margin-bottom="0cm" style:contextual-spacing="false"/>
      <style:text-properties style:font-name="Times New Roman" fo:font-size="9pt" officeooo:paragraph-rsid="01a0fb67" style:font-size-asian="9pt" style:font-name-complex="Times New Roman1" style:font-size-complex="9pt"/>
    </style:style>
    <style:style style:name="P192" style:family="paragraph" style:parent-style-name="Standard">
      <style:paragraph-properties fo:margin-top="0cm" fo:margin-bottom="0cm" style:contextual-spacing="false"/>
      <style:text-properties style:font-name="Times New Roman" fo:font-size="9pt" officeooo:paragraph-rsid="01af4b05" style:font-size-asian="9pt" style:font-name-complex="Times New Roman1" style:font-size-complex="9pt"/>
    </style:style>
    <style:style style:name="P193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officeooo:paragraph-rsid="01a501ee" style:font-size-asian="9pt" style:font-size-complex="9pt"/>
    </style:style>
    <style:style style:name="P194" style:family="paragraph" style:parent-style-name="Standard">
      <style:paragraph-properties fo:margin-top="0cm" fo:margin-bottom="0cm" style:contextual-spacing="false"/>
      <style:text-properties style:font-name="Times New Roman" fo:font-size="9pt" fo:language="pl" fo:country="PL" officeooo:paragraph-rsid="00f03951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95" style:family="paragraph" style:parent-style-name="Standard">
      <style:paragraph-properties fo:margin-top="0cm" fo:margin-bottom="0cm" style:contextual-spacing="false"/>
      <style:text-properties style:font-name="Times New Roman" fo:font-size="9pt" officeooo:paragraph-rsid="01a3de6f" style:font-size-asian="9pt" style:font-name-complex="Times New Roman1" style:font-size-complex="9pt"/>
    </style:style>
    <style:style style:name="P196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Times New Roman" fo:font-size="9pt" fo:language="pl" fo:country="PL" officeooo:paragraph-rsid="01a501ee" style:letter-kerning="true" style:font-name-asian="Calibri1" style:font-size-asian="9pt" style:language-asian="en" style:country-asian="US" style:font-size-complex="9pt" style:language-complex="ar" style:country-complex="SA"/>
    </style:style>
    <style:style style:name="P197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fo:font-variant="normal" fo:text-transform="none" style:font-name="Times New Roman" fo:font-size="9pt" fo:language="en" fo:country="US" fo:font-weight="normal" officeooo:paragraph-rsid="005ec4d3" style:letter-kerning="false" style:font-name-asian="Calibri1" style:font-size-asian="9pt" style:language-asian="en" style:country-asian="US" style:font-weight-asian="normal" style:font-name-complex="Times New Roman1" style:font-size-complex="9pt" style:language-complex="ar" style:country-complex="SA" style:font-weight-complex="normal"/>
    </style:style>
    <style:style style:name="P198" style:family="paragraph" style:parent-style-name="Standard">
      <style:paragraph-properties fo:margin-top="0cm" fo:margin-bottom="0cm" style:contextual-spacing="false" fo:line-height="0.45cm" fo:text-align="left" style:justify-single-word="false"/>
      <style:text-properties style:font-name="Times New Roman" fo:font-size="9pt" fo:language="pl" fo:country="PL" officeooo:paragraph-rsid="005ec4d3" style:letter-kerning="false" style:font-name-asian="Calibri1" style:font-size-asian="9pt" style:language-asian="en" style:country-asian="US" style:font-name-complex="Times New Roman1" style:font-size-complex="9pt" style:language-complex="ar" style:country-complex="SA"/>
    </style:style>
    <style:style style:name="P199" style:family="paragraph" style:parent-style-name="Standard">
      <style:paragraph-properties fo:margin-top="0cm" fo:margin-bottom="0cm" style:contextual-spacing="false" fo:text-align="left" style:justify-single-word="false"/>
      <style:text-properties style:font-name="Times New Roman" fo:font-size="9pt" fo:font-weight="normal" officeooo:paragraph-rsid="00f03951" style:font-size-asian="9pt" style:font-weight-asian="normal" style:font-name-complex="Times New Roman1" style:font-size-complex="9pt" style:font-weight-complex="normal"/>
    </style:style>
    <style:style style:name="P200" style:family="paragraph" style:parent-style-name="Standard">
      <style:text-properties fo:font-size="9pt" style:font-size-asian="9pt" style:font-size-complex="9pt"/>
    </style:style>
    <style:style style:name="P201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Times New Roman" fo:font-size="9pt" fo:font-weight="bold" officeooo:rsid="01b04e7f" officeooo:paragraph-rsid="01b04e7f" style:font-size-asian="9pt" style:font-weight-asian="bold" style:font-name-complex="Times New Roman1" style:font-size-complex="9pt"/>
    </style:style>
    <style:style style:name="T1" style:family="text">
      <style:text-properties officeooo:rsid="01b87ad2"/>
    </style:style>
    <style:style style:name="T2" style:family="text">
      <style:text-properties officeooo:rsid="00d252a7"/>
    </style:style>
    <style:style style:name="T3" style:family="text">
      <style:text-properties style:font-weight-complex="bold"/>
    </style:style>
    <style:style style:name="T4" style:family="text">
      <style:text-properties fo:text-transform="uppercase" style:font-weight-complex="bold"/>
    </style:style>
    <style:style style:name="T5" style:family="text">
      <style:text-properties fo:font-weight="bold"/>
    </style:style>
    <style:style style:name="T6" style:family="text">
      <style:text-properties fo:font-weight="bold" officeooo:rsid="00d4441c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fo:language="en" fo:country="US" fo:font-weight="bold" officeooo:rsid="0149ad45" style:font-weight-asian="bold" style:font-weight-complex="bold"/>
    </style:style>
    <style:style style:name="T10" style:family="text">
      <style:text-properties fo:language="en" fo:country="US" fo:font-weight="normal" officeooo:rsid="0149ad45" style:font-weight-asian="normal" style:font-weight-complex="normal"/>
    </style:style>
    <style:style style:name="T11" style:family="text">
      <style:text-properties fo:font-weight="bold" style:font-weight-asian="normal" style:font-weight-complex="normal"/>
    </style:style>
    <style:style style:name="T12" style:family="text">
      <style:text-properties officeooo:rsid="002de62a"/>
    </style:style>
    <style:style style:name="T13" style:family="text">
      <style:text-properties officeooo:rsid="002f092a"/>
    </style:style>
    <style:style style:name="T14" style:family="text">
      <style:text-properties officeooo:rsid="003033f2"/>
    </style:style>
    <style:style style:name="T15" style:family="text">
      <style:text-properties fo:language="pl" fo:country="PL" fo:font-weight="bold" style:letter-kerning="false" style:font-name-asian="Calibri1" style:language-asian="en" style:country-asian="US" style:font-weight-asian="bold" style:language-complex="ar" style:country-complex="SA" style:font-weight-complex="bold"/>
    </style:style>
    <style:style style:name="T16" style:family="text">
      <style:text-properties fo:language="pl" fo:country="PL" style:letter-kerning="false" style:font-name-asian="Calibri1" style:language-asian="en" style:country-asian="US" style:language-complex="ar" style:country-complex="SA"/>
    </style:style>
    <style:style style:name="T17" style:family="text">
      <style:text-properties fo:font-weight="bold" officeooo:rsid="0047df5c" style:font-weight-asian="bold" style:font-weight-complex="bold"/>
    </style:style>
    <style:style style:name="T18" style:family="text">
      <style:text-properties fo:font-weight="bold" officeooo:rsid="014c7a50" style:font-weight-asian="bold" style:font-weight-complex="bold"/>
    </style:style>
    <style:style style:name="T19" style:family="text">
      <style:text-properties officeooo:rsid="014c7a50"/>
    </style:style>
    <style:style style:name="T20" style:family="text">
      <style:text-properties officeooo:rsid="0034af2c"/>
    </style:style>
    <style:style style:name="T21" style:family="text">
      <style:text-properties officeooo:rsid="0011ffc4"/>
    </style:style>
    <style:style style:name="T22" style:family="text">
      <style:text-properties officeooo:rsid="00dd4537"/>
    </style:style>
    <style:style style:name="T23" style:family="text">
      <style:text-properties fo:language="en" fo:country="US" fo:font-weight="bold" officeooo:rsid="01530ee9" style:letter-kerning="false" style:font-name-asian="Calibri1" style:language-asian="en" style:country-asian="US" style:language-complex="ar" style:country-complex="SA"/>
    </style:style>
    <style:style style:name="T24" style:family="text">
      <style:text-properties fo:language="en" fo:country="US" style:letter-kerning="false" style:font-name-asian="Calibri1" style:language-asian="en" style:country-asian="US" style:language-complex="ar" style:country-complex="SA"/>
    </style:style>
    <style:style style:name="T25" style:family="text">
      <style:text-properties fo:font-weight="bold" officeooo:rsid="00e01d9b" style:font-weight-asian="bold" style:font-weight-complex="bold"/>
    </style:style>
    <style:style style:name="T26" style:family="text">
      <style:text-properties officeooo:rsid="00e3889e"/>
    </style:style>
    <style:style style:name="T27" style:family="text">
      <style:text-properties fo:font-weight="bold" officeooo:rsid="001dc0fb"/>
    </style:style>
    <style:style style:name="T28" style:family="text">
      <style:text-properties fo:language="en" fo:country="US" fo:font-weight="bold" officeooo:rsid="01530ee9" style:letter-kerning="false" style:font-name-asian="Calibri1" style:language-asian="en" style:country-asian="US" style:font-weight-asian="normal" style:font-name-complex="Times New Roman1" style:language-complex="ar" style:country-complex="SA" style:font-weight-complex="normal"/>
    </style:style>
    <style:style style:name="T29" style:family="text">
      <style:text-properties fo:language="en" fo:country="US" fo:font-weight="normal" style:letter-kerning="false" style:font-name-asian="Calibri1" style:language-asian="en" style:country-asian="US" style:font-weight-asian="normal" style:font-name-complex="Times New Roman1" style:language-complex="ar" style:country-complex="SA" style:font-weight-complex="normal"/>
    </style:style>
    <style:style style:name="T30" style:family="text">
      <style:text-properties fo:font-weight="bold" officeooo:rsid="00177924" style:font-weight-asian="bold" style:font-weight-complex="bold"/>
    </style:style>
    <style:style style:name="T31" style:family="text">
      <style:text-properties fo:font-weight="normal" officeooo:rsid="00177924" style:font-weight-asian="normal" style:font-weight-complex="normal"/>
    </style:style>
    <style:style style:name="T32" style:family="text">
      <style:text-properties officeooo:rsid="01532f00"/>
    </style:style>
    <style:style style:name="T33" style:family="text">
      <style:text-properties fo:language="pl" fo:country="PL" fo:font-weight="bold" officeooo:rsid="00177924" style:letter-kerning="false" style:font-name-asian="Calibri1" style:language-asian="en" style:country-asian="US" style:font-weight-asian="normal" style:language-complex="ar" style:country-complex="SA" style:font-weight-complex="normal"/>
    </style:style>
    <style:style style:name="T34" style:family="text">
      <style:text-properties fo:language="pl" fo:country="PL" fo:font-weight="normal" officeooo:rsid="00177924" style:letter-kerning="false" style:font-name-asian="Calibri1" style:language-asian="en" style:country-asian="US" style:font-weight-asian="normal" style:language-complex="ar" style:country-complex="SA" style:font-weight-complex="normal"/>
    </style:style>
    <style:style style:name="T35" style:family="text">
      <style:text-properties fo:language="pl" fo:country="PL" fo:font-weight="normal" officeooo:rsid="01532f00" style:letter-kerning="false" style:font-name-asian="Calibri1" style:language-asian="en" style:country-asian="US" style:font-weight-asian="normal" style:language-complex="ar" style:country-complex="SA" style:font-weight-complex="normal"/>
    </style:style>
    <style:style style:name="T36" style:family="text">
      <style:text-properties fo:font-weight="bold" officeooo:rsid="01559ed6"/>
    </style:style>
    <style:style style:name="T37" style:family="text">
      <style:text-properties officeooo:rsid="01559ed6"/>
    </style:style>
    <style:style style:name="T38" style:family="text">
      <style:text-properties fo:font-weight="bold" officeooo:rsid="006ceb4b" style:font-weight-asian="bold" style:font-weight-complex="bold"/>
    </style:style>
    <style:style style:name="T39" style:family="text">
      <style:text-properties fo:font-weight="bold" officeooo:rsid="003aad77" style:font-weight-asian="bold" style:font-weight-complex="bold"/>
    </style:style>
    <style:style style:name="T40" style:family="text">
      <style:text-properties fo:font-weight="bold" officeooo:rsid="01544cb8"/>
    </style:style>
    <style:style style:name="T41" style:family="text">
      <style:text-properties officeooo:rsid="01544cb8"/>
    </style:style>
    <style:style style:name="T42" style:family="text">
      <style:text-properties fo:font-weight="bold" officeooo:rsid="00bac4fc" style:font-weight-asian="bold" style:font-weight-complex="bold"/>
    </style:style>
    <style:style style:name="T43" style:family="text">
      <style:text-properties officeooo:rsid="00bac4fc"/>
    </style:style>
    <style:style style:name="T44" style:family="text">
      <style:text-properties officeooo:rsid="00e99cd8"/>
    </style:style>
    <style:style style:name="T45" style:family="text">
      <style:text-properties fo:font-weight="bold" officeooo:rsid="015b0af1"/>
    </style:style>
    <style:style style:name="T46" style:family="text">
      <style:text-properties fo:language="pl" fo:country="PL" fo:font-weight="normal" style:letter-kerning="false" style:font-name-asian="Calibri1" style:language-asian="en" style:country-asian="US" style:font-weight-asian="normal" style:language-complex="ar" style:country-complex="SA" style:font-weight-complex="normal"/>
    </style:style>
    <style:style style:name="T47" style:family="text">
      <style:text-properties fo:language="en" fo:country="US" fo:font-weight="normal" style:font-weight-asian="normal" style:font-weight-complex="normal"/>
    </style:style>
    <style:style style:name="T48" style:family="text">
      <style:text-properties fo:font-weight="bold" officeooo:rsid="015fdb7b"/>
    </style:style>
    <style:style style:name="T49" style:family="text">
      <style:text-properties officeooo:rsid="015fdb7b"/>
    </style:style>
    <style:style style:name="T50" style:family="text">
      <style:text-properties officeooo:rsid="01b8b3b7"/>
    </style:style>
    <style:style style:name="T51" style:family="text">
      <style:text-properties officeooo:rsid="00191042"/>
    </style:style>
    <style:style style:name="T52" style:family="text">
      <style:text-properties officeooo:rsid="00f553f5"/>
    </style:style>
    <style:style style:name="T53" style:family="text">
      <style:text-properties officeooo:rsid="01651d92"/>
    </style:style>
    <style:style style:name="T54" style:family="text">
      <style:text-properties fo:font-weight="bold" officeooo:rsid="01651d92" style:font-weight-asian="bold" style:font-weight-complex="bold"/>
    </style:style>
    <style:style style:name="T55" style:family="text">
      <style:text-properties fo:font-style="normal"/>
    </style:style>
    <style:style style:name="T56" style:family="text">
      <style:text-properties officeooo:rsid="00f878f4"/>
    </style:style>
    <style:style style:name="T57" style:family="text">
      <style:text-properties fo:font-weight="bold" officeooo:rsid="00d92668" style:font-weight-asian="normal" style:font-weight-complex="normal"/>
    </style:style>
    <style:style style:name="T58" style:family="text">
      <style:text-properties fo:language="en" fo:country="US" fo:font-weight="normal" officeooo:rsid="00d92668" style:font-weight-asian="normal" style:font-weight-complex="normal"/>
    </style:style>
    <style:style style:name="T59" style:family="text">
      <style:text-properties fo:font-weight="bold" officeooo:rsid="00144002" style:font-weight-asian="bold" style:font-weight-complex="bold"/>
    </style:style>
    <style:style style:name="T60" style:family="text">
      <style:text-properties officeooo:rsid="00144002"/>
    </style:style>
    <style:style style:name="T61" style:family="text">
      <style:text-properties officeooo:rsid="0168484f"/>
    </style:style>
    <style:style style:name="T62" style:family="text">
      <style:text-properties fo:font-weight="normal" officeooo:rsid="0168484f" style:font-weight-asian="normal" style:font-weight-complex="normal"/>
    </style:style>
    <style:style style:name="T63" style:family="text">
      <style:text-properties officeooo:rsid="016be852"/>
    </style:style>
    <style:style style:name="T64" style:family="text">
      <style:text-properties fo:language="en" fo:country="US" fo:font-weight="bold" officeooo:rsid="00d92668" style:font-weight-asian="normal" style:font-weight-complex="normal"/>
    </style:style>
    <style:style style:name="T65" style:family="text">
      <style:text-properties fo:font-weight="bold" officeooo:rsid="00639223" style:font-weight-asian="bold" style:font-weight-complex="bold"/>
    </style:style>
    <style:style style:name="T66" style:family="text">
      <style:text-properties officeooo:rsid="00639223"/>
    </style:style>
    <style:style style:name="T67" style:family="text">
      <style:text-properties fo:font-weight="bold" officeooo:rsid="012a883c" style:font-weight-asian="bold" style:font-weight-complex="bold"/>
    </style:style>
    <style:style style:name="T68" style:family="text">
      <style:text-properties fo:font-weight="normal" officeooo:rsid="012a883c" style:font-weight-asian="normal" style:font-weight-complex="normal"/>
    </style:style>
    <style:style style:name="T69" style:family="text">
      <style:text-properties fo:font-weight="normal" officeooo:rsid="016be852" style:font-weight-asian="normal" style:font-weight-complex="normal"/>
    </style:style>
    <style:style style:name="T70" style:family="text">
      <style:text-properties fo:language="en" fo:country="US" fo:font-weight="bold"/>
    </style:style>
    <style:style style:name="T71" style:family="text">
      <style:text-properties fo:language="en" fo:country="US"/>
    </style:style>
    <style:style style:name="T72" style:family="text">
      <style:text-properties fo:font-weight="bold" officeooo:rsid="001c5840" style:font-weight-asian="bold" style:font-name-complex="Times New Roman1"/>
    </style:style>
    <style:style style:name="T73" style:family="text">
      <style:text-properties fo:font-weight="bold" officeooo:rsid="01b8b3b7" style:font-weight-asian="bold" style:font-name-complex="Times New Roman1"/>
    </style:style>
    <style:style style:name="T74" style:family="text">
      <style:text-properties fo:font-weight="bold" style:font-weight-asian="bold" style:font-name-complex="Times New Roman1"/>
    </style:style>
    <style:style style:name="T75" style:family="text">
      <style:text-properties fo:font-weight="bold" officeooo:rsid="00f966b5" style:font-weight-asian="bold" style:font-name-complex="Times New Roman1"/>
    </style:style>
    <style:style style:name="T76" style:family="text">
      <style:text-properties fo:font-weight="bold" style:font-weight-asian="bold" style:font-name-complex="Times New Roman1" style:font-weight-complex="bold"/>
    </style:style>
    <style:style style:name="T77" style:family="text">
      <style:text-properties fo:text-transform="uppercase" fo:font-weight="bold" style:font-weight-asian="bold" style:font-name-complex="Times New Roman1" style:font-weight-complex="bold"/>
    </style:style>
    <style:style style:name="T78" style:family="text">
      <style:text-properties fo:font-weight="bold" officeooo:rsid="0171d17d" style:font-weight-asian="bold" style:font-weight-complex="bold"/>
    </style:style>
    <style:style style:name="T79" style:family="text">
      <style:text-properties officeooo:rsid="0171d17d"/>
    </style:style>
    <style:style style:name="T80" style:family="text">
      <style:text-properties fo:font-weight="bold" officeooo:rsid="0172d78c" style:font-weight-asian="bold" style:font-weight-complex="bold"/>
    </style:style>
    <style:style style:name="T81" style:family="text">
      <style:text-properties style:font-name-complex="Times New Roman1"/>
    </style:style>
    <style:style style:name="T82" style:family="text">
      <style:text-properties officeooo:rsid="01651d92" style:font-name-complex="Times New Roman1"/>
    </style:style>
    <style:style style:name="T83" style:family="text">
      <style:text-properties fo:font-weight="bold" style:font-name-complex="Times New Roman1"/>
    </style:style>
    <style:style style:name="T84" style:family="text">
      <style:text-properties style:letter-kerning="true" style:font-name-asian="Calibri1" style:font-name-complex="Times New Roman1"/>
    </style:style>
    <style:style style:name="T85" style:family="text">
      <style:text-properties fo:language="pl" fo:country="PL" style:letter-kerning="false" style:font-name-asian="Calibri1" style:language-asian="en" style:country-asian="US" style:font-name-complex="Times New Roman1" style:language-complex="ar" style:country-complex="SA"/>
    </style:style>
    <style:style style:name="T86" style:family="text">
      <style:text-properties fo:language="pl" fo:country="PL" fo:font-weight="bold" style:letter-kerning="false" style:font-name-asian="Calibri1" style:language-asian="en" style:country-asian="US" style:font-weight-asian="bold" style:font-name-complex="Times New Roman1" style:language-complex="ar" style:country-complex="SA" style:font-weight-complex="bold"/>
    </style:style>
    <style:style style:name="T87" style:family="text">
      <style:text-properties fo:language="pl" fo:country="PL" fo:font-weight="bold" officeooo:rsid="01756b85" style:letter-kerning="false" style:font-name-asian="Calibri1" style:language-asian="en" style:country-asian="US" style:font-weight-asian="bold" style:font-name-complex="Times New Roman1" style:language-complex="ar" style:country-complex="SA" style:font-weight-complex="bold"/>
    </style:style>
    <style:style style:name="T88" style:family="text">
      <style:text-properties officeooo:rsid="01756b85"/>
    </style:style>
    <style:style style:name="T89" style:family="text">
      <style:text-properties style:letter-kerning="true"/>
    </style:style>
    <style:style style:name="T90" style:family="text">
      <style:text-properties fo:language="pl" fo:country="PL" officeooo:rsid="01756b85" style:letter-kerning="false" style:font-name-asian="Calibri1" style:language-asian="en" style:country-asian="US" style:font-name-complex="Times New Roman1" style:language-complex="ar" style:country-complex="SA"/>
    </style:style>
    <style:style style:name="T91" style:family="text">
      <style:text-properties fo:font-weight="bold" officeooo:rsid="01756b85" style:font-weight-asian="bold" style:font-weight-complex="bold"/>
    </style:style>
    <style:style style:name="T92" style:family="text">
      <style:text-properties officeooo:rsid="001cc58b"/>
    </style:style>
    <style:style style:name="T93" style:family="text">
      <style:text-properties officeooo:rsid="00fa7ae4"/>
    </style:style>
    <style:style style:name="T94" style:family="text">
      <style:text-properties officeooo:rsid="00204b58"/>
    </style:style>
    <style:style style:name="T95" style:family="text">
      <style:text-properties fo:font-weight="normal" officeooo:rsid="00248423" style:font-weight-asian="normal" style:font-weight-complex="normal"/>
    </style:style>
    <style:style style:name="T96" style:family="text">
      <style:text-properties fo:font-weight="normal" style:font-weight-asian="normal" style:font-name-complex="Times New Roman1" style:font-weight-complex="normal"/>
    </style:style>
    <style:style style:name="T97" style:family="text">
      <style:text-properties fo:font-weight="bold" officeooo:rsid="017a4fd8" style:font-weight-asian="bold" style:font-weight-complex="bold"/>
    </style:style>
    <style:style style:name="T98" style:family="text">
      <style:text-properties officeooo:rsid="017a4fd8"/>
    </style:style>
    <style:style style:name="T99" style:family="text">
      <style:text-properties fo:language="en" fo:country="US" fo:font-weight="bold" style:font-weight-asian="bold" style:font-weight-complex="bold"/>
    </style:style>
    <style:style style:name="T100" style:family="text">
      <style:text-properties fo:font-weight="bold" officeooo:rsid="01a630d3" style:font-weight-asian="bold" style:font-weight-complex="bold"/>
    </style:style>
    <style:style style:name="T101" style:family="text">
      <style:text-properties fo:font-weight="normal" officeooo:rsid="01a630d3" style:font-weight-asian="normal" style:font-weight-complex="normal"/>
    </style:style>
    <style:style style:name="T102" style:family="text">
      <style:text-properties officeooo:rsid="01a630d3"/>
    </style:style>
    <style:style style:name="T103" style:family="text">
      <style:text-properties fo:language="pl" fo:country="PL" officeooo:rsid="017f267f" style:letter-kerning="false" style:font-name-asian="Calibri1" style:language-asian="en" style:country-asian="US" style:font-name-complex="Times New Roman1" style:language-complex="ar" style:country-complex="SA"/>
    </style:style>
    <style:style style:name="T104" style:family="text">
      <style:text-properties fo:font-style="normal" fo:font-weight="bold"/>
    </style:style>
    <style:style style:name="T105" style:family="text">
      <style:text-properties fo:font-style="normal" fo:font-weight="normal"/>
    </style:style>
    <style:style style:name="T106" style:family="text">
      <style:text-properties fo:language="pl" fo:country="PL" fo:font-weight="bold" officeooo:rsid="01a630d3" style:font-weight-asian="bold" style:font-weight-complex="bold"/>
    </style:style>
    <style:style style:name="T107" style:family="text">
      <style:text-properties fo:language="pl" fo:country="PL" fo:font-weight="normal" officeooo:rsid="01a630d3" style:font-weight-asian="normal" style:font-weight-complex="normal"/>
    </style:style>
    <style:style style:name="T108" style:family="text">
      <style:text-properties fo:language="pl" fo:country="PL" fo:font-weight="normal" officeooo:rsid="002f092a" style:font-weight-asian="normal" style:font-weight-complex="normal"/>
    </style:style>
    <style:style style:name="T109" style:family="text">
      <style:text-properties fo:language="pl" fo:country="PL" officeooo:rsid="002f092a"/>
    </style:style>
    <style:style style:name="T110" style:family="text">
      <style:text-properties fo:language="pl" fo:country="PL" officeooo:rsid="01a630d3"/>
    </style:style>
    <style:style style:name="T111" style:family="text">
      <style:text-properties fo:language="pl" fo:country="PL" officeooo:rsid="017f267f"/>
    </style:style>
    <style:style style:name="T112" style:family="text">
      <style:text-properties fo:language="pl" fo:country="PL"/>
    </style:style>
    <style:style style:name="T113" style:family="text">
      <style:text-properties fo:font-style="normal" fo:font-weight="bold" style:font-weight-asian="normal" style:font-weight-complex="normal"/>
    </style:style>
    <style:style style:name="T114" style:family="text">
      <style:text-properties fo:font-style="normal" fo:font-weight="normal" style:font-weight-asian="normal" style:font-weight-complex="normal"/>
    </style:style>
    <style:style style:name="T115" style:family="text">
      <style:text-properties fo:font-weight="bold" officeooo:rsid="01b8b3b7" style:font-weight-asian="bold"/>
    </style:style>
    <style:style style:name="T116" style:family="text">
      <style:text-properties fo:font-weight="bold" officeooo:rsid="002265f3" style:font-weight-asian="bold"/>
    </style:style>
    <style:style style:name="T117" style:family="text">
      <style:text-properties fo:font-weight="bold" style:font-weight-asian="bold"/>
    </style:style>
    <style:style style:name="T118" style:family="text">
      <style:text-properties fo:font-weight="bold" officeooo:rsid="00fe05d4" style:font-weight-asian="bold"/>
    </style:style>
    <style:style style:name="T119" style:family="text">
      <style:text-properties fo:language="en" fo:country="US" fo:font-weight="bold" style:font-weight-asian="normal" style:font-weight-complex="normal"/>
    </style:style>
    <style:style style:name="T120" style:family="text">
      <style:text-properties fo:font-weight="bold" officeooo:rsid="00578199" style:font-weight-asian="bold" style:font-weight-complex="bold"/>
    </style:style>
    <style:style style:name="T121" style:family="text">
      <style:text-properties officeooo:rsid="00578199"/>
    </style:style>
    <style:style style:name="T122" style:family="text">
      <style:text-properties fo:font-weight="bold" officeooo:rsid="012a883c"/>
    </style:style>
    <style:style style:name="T123" style:family="text">
      <style:text-properties officeooo:rsid="012a883c"/>
    </style:style>
    <style:style style:name="T124" style:family="text">
      <style:text-properties fo:language="en" fo:country="US" fo:font-weight="bold" officeooo:rsid="00a9378c" style:font-weight-asian="bold" style:font-weight-complex="bold"/>
    </style:style>
    <style:style style:name="T125" style:family="text">
      <style:text-properties fo:language="en" fo:country="US" fo:font-weight="bold" officeooo:rsid="011727a0" style:font-weight-asian="bold" style:font-weight-complex="bold"/>
    </style:style>
    <style:style style:name="T126" style:family="text">
      <style:text-properties fo:font-weight="bold" officeooo:rsid="004f9d8b"/>
    </style:style>
    <style:style style:name="T127" style:family="text">
      <style:text-properties officeooo:rsid="004f9d8b"/>
    </style:style>
    <style:style style:name="T128" style:family="text">
      <style:text-properties fo:font-weight="bold" officeooo:rsid="00116ff2"/>
    </style:style>
    <style:style style:name="T129" style:family="text">
      <style:text-properties officeooo:rsid="00116ff2"/>
    </style:style>
    <style:style style:name="T130" style:family="text">
      <style:text-properties fo:font-weight="bold" officeooo:rsid="00b60517"/>
    </style:style>
    <style:style style:name="T131" style:family="text">
      <style:text-properties officeooo:rsid="00b60517"/>
    </style:style>
    <style:style style:name="T132" style:family="text">
      <style:text-properties fo:font-weight="bold" officeooo:rsid="018d293d"/>
    </style:style>
    <style:style style:name="T133" style:family="text">
      <style:text-properties fo:font-variant="normal" fo:text-transform="none" fo:language="en" fo:country="US" fo:font-weight="bold" style:letter-kerning="false" style:font-name-asian="Calibri1" style:language-asian="en" style:country-asian="US" style:language-complex="ar" style:country-complex="SA"/>
    </style:style>
    <style:style style:name="T134" style:family="text">
      <style:text-properties fo:font-variant="normal" fo:text-transform="none" fo:language="en" fo:country="US" fo:font-weight="bold" officeooo:rsid="01544cb8" style:letter-kerning="false" style:font-name-asian="Calibri1" style:language-asian="en" style:country-asian="US" style:language-complex="ar" style:country-complex="SA"/>
    </style:style>
    <style:style style:name="T135" style:family="text">
      <style:text-properties fo:font-variant="normal" fo:text-transform="none" fo:language="en" fo:country="US" style:letter-kerning="false" style:font-name-asian="Calibri1" style:language-asian="en" style:country-asian="US" style:language-complex="ar" style:country-complex="SA"/>
    </style:style>
    <style:style style:name="T136" style:family="text">
      <style:text-properties fo:font-variant="normal" fo:text-transform="none" fo:language="en" fo:country="US" officeooo:rsid="01544cb8" style:letter-kerning="false" style:font-name-asian="Calibri1" style:language-asian="en" style:country-asian="US" style:language-complex="ar" style:country-complex="SA"/>
    </style:style>
    <style:style style:name="T137" style:family="text">
      <style:text-properties officeooo:rsid="010091d1"/>
    </style:style>
    <style:style style:name="T138" style:family="text">
      <style:text-properties fo:font-weight="bold" officeooo:rsid="0022dbe3" style:font-weight-asian="bold" style:font-name-complex="Times New Roman1"/>
    </style:style>
    <style:style style:name="T139" style:family="text">
      <style:text-properties fo:font-weight="bold" officeooo:rsid="01012fad" style:font-weight-asian="bold" style:font-name-complex="Times New Roman1"/>
    </style:style>
    <style:style style:name="T140" style:family="text">
      <style:text-properties fo:language="pl" fo:country="PL" fo:font-weight="normal" style:letter-kerning="false" style:font-name-asian="Calibri1" style:language-asian="en" style:country-asian="US" style:font-weight-asian="normal" style:font-name-complex="Times New Roman1" style:language-complex="ar" style:country-complex="SA" style:font-weight-complex="normal"/>
    </style:style>
    <style:style style:name="T141" style:family="text">
      <style:text-properties fo:language="pl" fo:country="PL" fo:font-weight="bold" officeooo:rsid="01adec60" style:letter-kerning="false" style:font-name-asian="Calibri1" style:language-asian="en" style:country-asian="US" style:font-weight-asian="bold" style:font-name-complex="Times New Roman1" style:language-complex="ar" style:country-complex="SA" style:font-weight-complex="bold"/>
    </style:style>
    <style:style style:name="T142" style:family="text">
      <style:text-properties fo:language="pl" fo:country="PL" fo:font-weight="normal" officeooo:rsid="01adec60" style:letter-kerning="false" style:font-name-asian="Calibri1" style:language-asian="en" style:country-asian="US" style:font-weight-asian="normal" style:font-name-complex="Times New Roman1" style:language-complex="ar" style:country-complex="SA" style:font-weight-complex="normal"/>
    </style:style>
    <style:style style:name="T143" style:family="text">
      <style:text-properties fo:language="pl" fo:country="PL" fo:font-weight="bold" officeooo:rsid="01adec60" style:letter-kerning="false" style:font-name-asian="Calibri1" style:language-asian="en" style:country-asian="US" style:font-weight-asian="bold" style:language-complex="ar" style:country-complex="SA" style:font-weight-complex="bold"/>
    </style:style>
    <style:style style:name="T144" style:family="text">
      <style:text-properties fo:language="pl" fo:country="PL" fo:font-weight="normal" officeooo:rsid="01adec60" style:letter-kerning="false" style:font-name-asian="Calibri1" style:language-asian="en" style:country-asian="US" style:font-weight-asian="normal" style:language-complex="ar" style:country-complex="SA" style:font-weight-complex="normal"/>
    </style:style>
    <style:style style:name="T145" style:family="text">
      <style:text-properties fo:font-weight="bold" officeooo:rsid="01992672" style:font-weight-asian="bold" style:font-weight-complex="bold"/>
    </style:style>
    <style:style style:name="T146" style:family="text">
      <style:text-properties officeooo:rsid="01992672"/>
    </style:style>
    <style:style style:name="T147" style:family="text">
      <style:text-properties fo:font-weight="bold" officeooo:rsid="0193aedf" style:font-weight-asian="bold" style:font-weight-complex="bold"/>
    </style:style>
    <style:style style:name="T148" style:family="text">
      <style:text-properties fo:font-weight="bold" officeooo:rsid="01acc385" style:font-weight-asian="bold" style:font-weight-complex="bold"/>
    </style:style>
    <style:style style:name="T149" style:family="text">
      <style:text-properties officeooo:rsid="01acc385"/>
    </style:style>
    <style:style style:name="T150" style:family="text">
      <style:text-properties fo:language="pl" fo:country="PL" fo:font-weight="bold" style:font-weight-asian="bold" style:font-weight-complex="bold"/>
    </style:style>
    <style:style style:name="T151" style:family="text">
      <style:text-properties fo:font-weight="bold" officeooo:rsid="01ad5a17"/>
    </style:style>
    <style:style style:name="T152" style:family="text">
      <style:text-properties fo:font-weight="bold" officeooo:rsid="014176af"/>
    </style:style>
    <style:style style:name="T153" style:family="text">
      <style:text-properties fo:font-weight="bold" officeooo:rsid="014176af" style:font-weight-asian="bold" style:font-weight-complex="bold"/>
    </style:style>
    <style:style style:name="T154" style:family="text">
      <style:text-properties officeooo:rsid="014176af"/>
    </style:style>
    <style:style style:name="T155" style:family="text">
      <style:text-properties officeooo:rsid="00278800"/>
    </style:style>
    <style:style style:name="T156" style:family="text">
      <style:text-properties officeooo:rsid="0013df9a"/>
    </style:style>
    <style:style style:name="T157" style:family="text">
      <style:text-properties officeooo:rsid="0103c54d"/>
    </style:style>
    <style:style style:name="T158" style:family="text">
      <style:text-properties fo:language="en" fo:country="US" fo:font-weight="normal" style:font-weight-asian="normal" style:font-name-complex="Times New Roman1" style:font-weight-complex="normal"/>
    </style:style>
    <style:style style:name="T159" style:family="text">
      <style:text-properties fo:font-weight="bold" officeooo:rsid="01a0fb67"/>
    </style:style>
    <style:style style:name="T160" style:family="text">
      <style:text-properties fo:language="pl" fo:country="PL" fo:font-weight="bold" style:letter-kerning="true" style:font-name-asian="Calibri1" style:language-asian="en" style:country-asian="US" style:font-weight-asian="bold" style:language-complex="ar" style:country-complex="SA" style:font-weight-complex="bold"/>
    </style:style>
    <style:style style:name="T161" style:family="text">
      <style:text-properties fo:language="pl" fo:country="PL" fo:font-weight="normal" style:letter-kerning="true" style:font-name-asian="Calibri1" style:language-asian="en" style:country-asian="US" style:font-weight-asian="normal" style:language-complex="ar" style:country-complex="SA" style:font-weight-complex="normal"/>
    </style:style>
    <style:style style:name="T162" style:family="text">
      <style:text-properties fo:font-weight="bold" officeooo:rsid="003656d7"/>
    </style:style>
    <style:style style:name="T163" style:family="text">
      <style:text-properties officeooo:rsid="003656d7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1</text:span><text:span text:style-name="T2">1</text:span>.<text:span text:style-name="T2">08.2026</text:span>r <text:s/>Wtorek</text:p>
      <table:table table:name="Tabela13" table:style-name="Tabela13">
        <table:table-column table:style-name="Tabela13.A"/>
        <table:table-column table:style-name="Tabela13.B" table:number-columns-repeated="2"/>
        <table:table-column table:style-name="Tabela13.D"/>
        <table:table-row>
          <table:table-cell table:style-name="Tabela13.A1" office:value-type="string">
            <text:p text:style-name="P2"/>
          </table:table-cell>
          <table:table-cell table:style-name="Tabela13.A1" office:value-type="string">
            <text:p text:style-name="P2">DIETA <text:s/><text:span text:style-name="T3">PODSTAWOWA</text:span></text:p>
          </table:table-cell>
          <table:table-cell table:style-name="Tabela13.A1" office:value-type="string">
            <text:p text:style-name="P2">DIETA <text:s/><text:span text:style-name="T3">ŁATWOSTRAWNA</text:span></text:p>
          </table:table-cell>
          <table:table-cell table:style-name="Tabela13.D1" office:value-type="string">
            <text:p text:style-name="P2">DIETA <text:s/><text:span text:style-name="T4">Z ograniczeniem łatwo przyswajalnych węglowodanów</text:span></text:p>
          </table:table-cell>
        </table:table-row>
        <table:table-row>
          <table:table-cell table:style-name="Tabela13.A2" office:value-type="string">
            <text:p text:style-name="P3">ŚNIADANIE</text:p>
          </table:table-cell>
          <table:table-cell table:style-name="Tabela13.A2" office:value-type="string">
            <text:p text:style-name="P4"><text:span text:style-name="T5">Pieczywo pszenne</text:span> 50g (GLU PSZ)</text:p>
            <text:p text:style-name="P4"><text:span text:style-name="T5">Pieczywo razowe</text:span> 50g (GLU ŻYT)</text:p>
            <text:p text:style-name="P4"><text:span text:style-name="T5">masło </text:span>13g <text:s/>(MLE) </text:p>
            <text:p text:style-name="P4"><text:span text:style-name="T5">szynka </text:span><text:span text:style-name="T6">drobiowa</text:span> 40g (GLU, SEL, SOJ, GOR) </text:p>
            <text:p text:style-name="P5"><text:span text:style-name="T7">ogórek zielony</text:span> 30g</text:p>
            <text:p text:style-name="P6">kawa zbożowa <text:span text:style-name="T8">200ml (GLU),</text:span></text:p>
            <text:p text:style-name="P7"><text:span text:style-name="T5">kasza manna gotowana na mleku</text:span> 250ml (MLE, GLU)</text:p>
          </table:table-cell>
          <table:table-cell table:style-name="Tabela13.A2" office:value-type="string">
            <text:p text:style-name="P4"><text:span text:style-name="T5">Bułka </text:span><text:s/>100g (GLU PSZ) , </text:p>
            <text:p text:style-name="P4"><text:span text:style-name="T5">masło </text:span>13g <text:s/>(MLE)</text:p>
            <text:p text:style-name="P8"><text:span text:style-name="T5">szynka </text:span><text:span text:style-name="T6">drobiowa</text:span> 40g, (GLU, SEL, SOJ, GOR) <text:s/></text:p>
            <text:p text:style-name="P9"><text:span text:style-name="T9">sałata</text:span><text:span text:style-name="T10"> 10g</text:span><text:span text:style-name="T8"> </text:span></text:p>
            <text:p text:style-name="P6">kawa zbożowa <text:span text:style-name="T8">200ml (GLU),</text:span></text:p>
            <text:p text:style-name="P4"><text:span text:style-name="T11">kasza manna gotowana na mleku</text:span><text:span text:style-name="T8"> 250ml (MLE, GLU)</text:span></text:p>
            <text:p text:style-name="P10"/>
          </table:table-cell>
          <table:table-cell table:style-name="Tabela13.D2" office:value-type="string">
            <text:p text:style-name="P4"><text:span text:style-name="T5">Pieczywo razowe</text:span> 100g (GLU ŻYT), <text:span text:style-name="T5">masło </text:span>13g <text:s/>(MLE) </text:p>
            <text:p text:style-name="P8"><text:span text:style-name="T5">szynka </text:span><text:span text:style-name="T6">drobiowa</text:span> 40g (GLU, SEL, SOJ, GOR) , </text:p>
            <text:p text:style-name="P5"><text:span text:style-name="T7">ogórek zielony</text:span> 30g</text:p>
            <text:p text:style-name="P6">kawa zbożowa <text:span text:style-name="T8">200ml (GLU),</text:span></text:p>
            <text:p text:style-name="P7"><text:span text:style-name="T5">kasza manna gotowana na mleku</text:span> 250ml (MLE, GLU)</text:p>
          </table:table-cell>
        </table:table-row>
        <table:table-row>
          <table:table-cell table:style-name="Tabela13.A2" office:value-type="string">
            <text:p text:style-name="P3">OBIAD</text:p>
          </table:table-cell>
          <table:table-cell table:style-name="Tabela13.A2" office:value-type="string">
            <text:p text:style-name="P11"><text:span text:style-name="T7">Zupa ziemniaczana </text:span><text:s/>300ml (kurczak, mąka pszenna, ziemniaki, śmietana, włoszczyzna, masło; MLE, SEL, GLU PSZ)</text:p>
            <text:p text:style-name="P12"><text:span text:style-name="T7">gołąbki z sosem pomidorowym </text:span>120/80g <text:span text:style-name="T12">(</text:span><text:span text:style-name="T13">duszone mielone mięso wołowe, ryż, kapusta biała, pomidory, koncentrat pomidorowy, mąka </text:span><text:span text:style-name="T14">p</text:span><text:span text:style-name="T13">szenna; GLU)</text:span></text:p>
            <text:p text:style-name="P13"><text:span text:style-name="T15">ziemniaki</text:span><text:span text:style-name="T16"> 180g </text:span>g (ziemniaki, mleko, masło, MLE),</text:p>
            <text:p text:style-name="P14"><text:span text:style-name="T5">kompot</text:span> 150ml</text:p>
          </table:table-cell>
          <table:table-cell table:style-name="Tabela13.A2" office:value-type="string">
            <text:p text:style-name="P11"><text:span text:style-name="T7">Zupa ziemniaczana </text:span><text:s/>300ml (kurczak, mąka pszenna, ziemniaki, śmietana, włoszczyzna, masło; MLE, SEL, GLU PSZ)</text:p>
            <text:p text:style-name="P15"><text:span text:style-name="T17">pulpety</text:span><text:span text:style-name="T7"> z sosem pomidorowym </text:span>120/80g <text:span text:style-name="T12">(</text:span><text:span text:style-name="T13">duszone mielone mięso wołowe, ryż, pomidory, koncentrat pomidorowy, mąka </text:span><text:span text:style-name="T14">p</text:span><text:span text:style-name="T13">szenna; GLU)</text:span></text:p>
            <text:p text:style-name="P16">brokuły na parze <text:span text:style-name="T8">90g</text:span></text:p>
            <text:p text:style-name="P17"><text:span text:style-name="T15">ziemniaki</text:span><text:span text:style-name="T16"> 180g </text:span>g (ziemniaki, mleko, masło, MLE),</text:p>
            <text:p text:style-name="P18"><text:span text:style-name="T5">kompot</text:span> 150ml</text:p>
          </table:table-cell>
          <table:table-cell table:style-name="Tabela13.D2" office:value-type="string">
            <text:p text:style-name="P11"><text:span text:style-name="T7">Zupa ziemniaczana </text:span><text:s/>300ml (kurczak, mąka pszenna, ziemniaki, śmietana, włoszczyzna, masło; MLE, SEL, GLU PSZ)</text:p>
            <text:p text:style-name="P15"><text:span text:style-name="T7">gołąbki z sosem pomidorowym </text:span>120/80g <text:span text:style-name="T12">(</text:span><text:span text:style-name="T13">duszone mielone mięso wołowe, ryż, kapusta biała, pomidory, koncentrat pomidorowy, mąka </text:span><text:span text:style-name="T14">p</text:span><text:span text:style-name="T13">szenna; GLU)</text:span></text:p>
            <text:p text:style-name="P17"><text:span text:style-name="T15">ziemniaki</text:span><text:span text:style-name="T16"> 180g </text:span>g (ziemniaki, mleko, masło, MLE),</text:p>
            <text:p text:style-name="P18"><text:span text:style-name="T5">kompot</text:span> 150ml</text:p>
          </table:table-cell>
        </table:table-row>
        <table:table-row>
          <table:table-cell table:style-name="Tabela13.A2" office:value-type="string">
            <text:p text:style-name="P3">KOLACJA</text:p>
          </table:table-cell>
          <table:table-cell table:style-name="Tabela13.A2" office:value-type="string">
            <text:p text:style-name="P4"><text:span text:style-name="T5">Pieczywo pszenne</text:span> 50g (GLU PSZ) </text:p>
            <text:p text:style-name="P4"><text:span text:style-name="T5">Pieczywo razowe</text:span> 50g (GLU ŻYT) </text:p>
            <text:p text:style-name="P4"><text:span text:style-name="T5">masło </text:span>13g <text:s/>(MLE)</text:p>
            <text:p text:style-name="P19"><text:span text:style-name="T18">jajko z sosem jogurtowym</text:span><text:span text:style-name="T19"> (jogurt naturalny, MLE</text:span></text:p>
            <text:p text:style-name="P19"><text:span text:style-name="T5">herbata </text:span><text:s/>200ml</text:p>
          </table:table-cell>
          <table:table-cell table:style-name="Tabela13.A2" office:value-type="string">
            <text:p text:style-name="P20"><text:span text:style-name="T5">Bułka </text:span><text:s/>100g (GLU PSZ) </text:p>
            <text:p text:style-name="P20"><text:span text:style-name="T5">masło </text:span>13g <text:s/>(MLE)</text:p>
            <text:p text:style-name="P21"><text:span text:style-name="T18">jajko z sosem jogurtowym</text:span><text:span text:style-name="T19"> (jogurt naturalny, MLE</text:span></text:p>
            <text:p text:style-name="P22"><text:span text:style-name="T5">herbata </text:span><text:s/>200ml</text:p>
          </table:table-cell>
          <table:table-cell table:style-name="Tabela13.D2" office:value-type="string">
            <text:p text:style-name="P4"><text:span text:style-name="T5">Pieczywo razowe</text:span> 100g (GLU ŻYT), <text:s/></text:p>
            <text:p text:style-name="P4"><text:span text:style-name="T5">masło </text:span>13g <text:s/>(MLE) </text:p>
            <text:p text:style-name="P23"><text:span text:style-name="T18">jajko z sosem jogurtowym</text:span><text:span text:style-name="T19"> (jogurt naturalny, MLE</text:span></text:p>
            <text:p text:style-name="P24"><text:span text:style-name="T5">herbata </text:span><text:s/>200ml</text:p>
          </table:table-cell>
        </table:table-row>
        <table:table-row>
          <table:table-cell table:style-name="Tabela13.A2" office:value-type="string">
            <text:p text:style-name="P25">POSIŁEK NOCNY</text:p>
          </table:table-cell>
          <table:table-cell table:style-name="Tabela13.A2" office:value-type="string">
            <text:p text:style-name="P26"><text:span text:style-name="T5">Pieczywo </text:span>30g (GLU), <text:span text:style-name="T5">masło </text:span>5g,<text:span text:style-name="T5"> pasta z jaj</text:span> 30g (JAJ, GOR)</text:p>
          </table:table-cell>
          <table:table-cell table:style-name="Tabela13.A2" office:value-type="string">
            <text:p text:style-name="P26"><text:span text:style-name="T5">Pieczywo </text:span>30g (GLU), <text:span text:style-name="T5">masło </text:span>5g,<text:span text:style-name="T5"> pasta z jaj</text:span> 30g (JAJ, GOR)</text:p>
          </table:table-cell>
          <table:table-cell table:style-name="Tabela13.D2" office:value-type="string">
            <text:p text:style-name="P26"><text:span text:style-name="T5">Pieczywo </text:span>30g (GLU), <text:span text:style-name="T5">masło </text:span>5g,<text:span text:style-name="T5"> pasta z jaj</text:span> 30g (JAJ, GOR)</text:p>
          </table:table-cell>
        </table:table-row>
        <table:table-row>
          <table:table-cell table:style-name="Tabela13.A2" office:value-type="string">
            <text:p text:style-name="P3">WARTOŚCI ODŻYWCZE</text:p>
          </table:table-cell>
          <table:table-cell table:style-name="Tabela13.A2" office:value-type="string">
            <text:p text:style-name="P3">E: 21<text:span text:style-name="T20">3</text:span>8 kcal</text:p>
            <text:p text:style-name="P3">B:9<text:span text:style-name="T20">1</text:span>g</text:p>
            <text:p text:style-name="P3">T:71g kw. tł. nas: 22</text:p>
            <text:p text:style-name="P3">W:2<text:span text:style-name="T20">8</text:span>4g, , w tym cukry:39g</text:p>
            <text:p text:style-name="P3">Błonnik: 33g <text:s/>Sól:4g</text:p>
          </table:table-cell>
          <table:table-cell table:style-name="Tabela13.A2" office:value-type="string">
            <text:p text:style-name="P3">E: 2<text:span text:style-name="T20">178</text:span>kcal</text:p>
            <text:p text:style-name="P3">B:9<text:span text:style-name="T20">3</text:span>g</text:p>
            <text:p text:style-name="P3">T:72g kw. tł. nas: 23</text:p>
            <text:p text:style-name="P3">W:3<text:span text:style-name="T20">0</text:span>4g, , w tym cukry:41g</text:p>
            <text:p text:style-name="P3">Błonnik: 28g <text:s/>Sól:4g</text:p>
          </table:table-cell>
          <table:table-cell table:style-name="Tabela13.D2" office:value-type="string">
            <text:p text:style-name="P3">E: 2<text:span text:style-name="T20">064</text:span> kcal</text:p>
            <text:p text:style-name="P3">B:<text:span text:style-name="T20">89</text:span>g</text:p>
            <text:p text:style-name="P3">T:68g kw. tł. nas: 22</text:p>
            <text:p text:style-name="P3">W:2<text:span text:style-name="T20">6</text:span>1g, , w tym cukry:34g</text:p>
            <text:p text:style-name="P3">Błonnik: 36g <text:s/>Sól:4g</text:p>
          </table:table-cell>
        </table:table-row>
      </table:table>
      <text:p text:style-name="P27"/>
      <text:p text:style-name="P28"><text:span text:style-name="T1">1</text:span><text:span text:style-name="T21">2</text:span>.<text:span text:style-name="T22">08.2026</text:span>r Środa</text:p>
      <table:table table:name="Tabela14" table:style-name="Tabela14">
        <table:table-column table:style-name="Tabela14.A"/>
        <table:table-column table:style-name="Tabela14.B" table:number-columns-repeated="2"/>
        <table:table-column table:style-name="Tabela14.D"/>
        <table:table-row>
          <table:table-cell table:style-name="Tabela14.A1" office:value-type="string">
            <text:p text:style-name="P2"/>
          </table:table-cell>
          <table:table-cell table:style-name="Tabela14.A1" office:value-type="string">
            <text:p text:style-name="P2">DIETA <text:s/><text:span text:style-name="T3">PODSTAWOWA</text:span></text:p>
          </table:table-cell>
          <table:table-cell table:style-name="Tabela14.A1" office:value-type="string">
            <text:p text:style-name="P2">DIETA <text:s/><text:span text:style-name="T3">ŁATWOSTRAWNA</text:span></text:p>
          </table:table-cell>
          <table:table-cell table:style-name="Tabela14.D1" office:value-type="string">
            <text:p text:style-name="P2">DIETA <text:s/><text:span text:style-name="T4">Z ograniczeniem łatwo przyswajalnych węglowodanów</text:span></text:p>
          </table:table-cell>
        </table:table-row>
        <table:table-row>
          <table:table-cell table:style-name="Tabela14.A2" office:value-type="string">
            <text:p text:style-name="P29">ŚNIADANIE</text:p>
          </table:table-cell>
          <table:table-cell table:style-name="Tabela14.A2" office:value-type="string">
            <text:p text:style-name="P30"><text:span text:style-name="T5">pieczywo pszenne</text:span> 50g (GLU PSZ)</text:p>
            <text:p text:style-name="P30"><text:span text:style-name="T5">pieczywo razowe</text:span> 50g (GLU ŻYT)</text:p>
            <text:p text:style-name="P31"><text:span text:style-name="T23">polędwica drobiowa</text:span><text:span text:style-name="T24"> 40g (GLU, SEL, SOJ, GOR)</text:span></text:p>
            <text:p text:style-name="P30"><text:span text:style-name="T5">masło</text:span> 13g <text:s/>(MLE)</text:p>
            <text:p text:style-name="P32"><text:span text:style-name="T5">ryż gotowany na mleku</text:span> 250ml (MLE),</text:p>
            <text:p text:style-name="P33"><text:span text:style-name="T5">kawa zbożowa</text:span> 200ml (MLE, GLU)</text:p>
            <text:p text:style-name="P34"><text:span text:style-name="T7">sałata</text:span> 10g</text:p>
            <text:p text:style-name="P35"><text:span text:style-name="T7">jabłko </text:span><text:span text:style-name="T25">pieczone</text:span> 1<text:span text:style-name="T26">8</text:span>0g</text:p>
          </table:table-cell>
          <table:table-cell table:style-name="Tabela14.A2" office:value-type="string">
            <text:p text:style-name="P30"><text:span text:style-name="T5">Bułka </text:span><text:span text:style-name="T27">pszenna</text:span> 100g (GLU PSZ)</text:p>
            <text:p text:style-name="P36"><text:span text:style-name="T23">polędwica drobiowa</text:span><text:span text:style-name="T24"> 40g (GLU, SEL, SOJ, GOR)</text:span></text:p>
            <text:p text:style-name="P30"><text:span text:style-name="T5">masło</text:span> 13g <text:s/>(MLE)</text:p>
            <text:p text:style-name="P37"><text:span text:style-name="T5">ryż gotowany na mleku</text:span> 250ml (MLE),</text:p>
            <text:p text:style-name="P34"><text:span text:style-name="T7">sałata</text:span> 10g</text:p>
            <text:p text:style-name="P33"><text:span text:style-name="T5">kawa zbożowa </text:span><text:s/>200ml (MLE, GLU)</text:p>
            <text:p text:style-name="P38"><text:span text:style-name="T7">jabłko </text:span><text:span text:style-name="T25">pieczone</text:span> 1<text:span text:style-name="T26">80</text:span>g</text:p>
          </table:table-cell>
          <table:table-cell table:style-name="Tabela14.D2" office:value-type="string">
            <text:p text:style-name="P30"><text:span text:style-name="T5">pieczywo razowe</text:span> 100g (GLU ŻYT)</text:p>
            <text:p text:style-name="P39"><text:span text:style-name="T28">polędwica drobiowa</text:span><text:span text:style-name="T29"> 40g (GLU, SEL, SOJ, GOR)</text:span> </text:p>
            <text:p text:style-name="P30"><text:span text:style-name="T5">masło</text:span> 13g <text:s/>(MLE)</text:p>
            <text:p text:style-name="P37"><text:span text:style-name="T5">ryż gotowany na mleku</text:span> 250ml (MLE),</text:p>
            <text:p text:style-name="P33"><text:span text:style-name="T5">kawa zbożowa </text:span><text:s/>200ml (MLE, GLU)</text:p>
            <text:p text:style-name="P38"><text:span text:style-name="T7">jabłko </text:span><text:span text:style-name="T25">pieczone</text:span> 1<text:span text:style-name="T26">80</text:span>g</text:p>
            <text:p text:style-name="P34"><text:span text:style-name="T7">sałata</text:span> 10g</text:p>
          </table:table-cell>
        </table:table-row>
        <table:table-row>
          <table:table-cell table:style-name="Tabela14.A2" office:value-type="string">
            <text:p text:style-name="P29">OBIAD</text:p>
          </table:table-cell>
          <table:table-cell table:style-name="Tabela14.A2" office:value-type="string">
            <text:p text:style-name="P40"><text:span text:style-name="T30">Zupa pomidorowa</text:span><text:span text:style-name="T31"> (Kurczak, mąka pszenna, makaron, koncentrat pomidorowy, śmietana, włoszczyzna, masło; MLE, SEL, GLU PSZ) 300ml,</text:span></text:p>
            <text:p text:style-name="P41"><text:span text:style-name="T5">zapiekanka warzywna</text:span> 350g (brokuły, marchewka, <text:span text:style-name="T32">ziemniaki</text:span>, mąka pszenna, kalafior, mleko MLE, GLU PSZ)</text:p>
            <text:p text:style-name="P42"><text:span text:style-name="T5">kompot</text:span> 150ml</text:p>
          </table:table-cell>
          <table:table-cell table:style-name="Tabela14.A2" office:value-type="string">
            <text:p text:style-name="P40"><text:span text:style-name="T30">Zupa pomidorowa</text:span><text:span text:style-name="T31"> (Kurczak, mąka pszenna, makaron, koncentrat pomidorowy, śmietana, włoszczyzna, masło; MLE, SEL, GLU PSZ) 300ml,</text:span></text:p>
            <text:p text:style-name="P43"><text:span text:style-name="T5">zapiekanka warzywna</text:span> 350g (brokuły, marchewka, <text:span text:style-name="T32">ziemniaki</text:span>, mąka pszenna, kalafior, mleko MLE, GLU PSZ)</text:p>
            <text:p text:style-name="P44"><text:span text:style-name="T5">kompot</text:span> 150ml</text:p>
          </table:table-cell>
          <table:table-cell table:style-name="Tabela14.D2" office:value-type="string">
            <text:p text:style-name="P45"><text:span text:style-name="T30">Zupa pomidorowa</text:span><text:span text:style-name="T31"> (Kurczak, mąka pszenna, makaron, koncentrat pomidorowy, śmietana, włoszczyzna, masło; MLE, SEL, GLU PSZ) 300ml</text:span></text:p>
            <text:p text:style-name="P45"><text:span text:style-name="T33">zapiekanka warzywna</text:span><text:span text:style-name="T34"> 350g (brokuły, marchewka, </text:span><text:span text:style-name="T35">ziemniaki</text:span><text:span text:style-name="T34">, mąka pszenna, kalafior, mleko MLE, GLU PSZ)</text:span> </text:p>
            <text:p text:style-name="P42"><text:span text:style-name="T5">kompot</text:span> 150ml</text:p>
          </table:table-cell>
        </table:table-row>
        <table:table-row>
          <table:table-cell table:style-name="Tabela14.A2" office:value-type="string">
            <text:p text:style-name="P3">KOLACJA</text:p>
          </table:table-cell>
          <table:table-cell table:style-name="Tabela14.A2" office:value-type="string">
            <text:p text:style-name="P4"><text:span text:style-name="T5">Pieczywo pszenne</text:span> 50g (GLU PSZ) </text:p>
            <text:p text:style-name="P4"><text:span text:style-name="T5">Pieczywo razowe</text:span> 50g (GLU ŻYT) </text:p>
            <text:p text:style-name="P4"><text:span text:style-name="T5">masło </text:span>13g <text:s/>(MLE) </text:p>
            <text:p text:style-name="P46"><text:span text:style-name="T36">sałatka z ciecierzycy</text:span> 50g (<text:span text:style-name="T37">ciecierzyca, jajko, ogórek, cebula, pomidory, koperek, oliwa z oliwek, musztarda, sok z cytryny; GOR, JAJ</text:span>),</text:p>
            <text:p text:style-name="P47"><text:span text:style-name="T5">herbata </text:span><text:s/>200ml</text:p>
            <text:p text:style-name="P48"><text:span text:style-name="T38">ogórek kiszony</text:span><text:span text:style-name="T39"> </text:span><text:span text:style-name="T38">3</text:span>0g</text:p>
          </table:table-cell>
          <table:table-cell table:style-name="Tabela14.A2" office:value-type="string">
            <text:p text:style-name="P4"><text:span text:style-name="T5">Bułka </text:span><text:s/>100g (GLU PSZ) , <text:s/></text:p>
            <text:p text:style-name="P4"><text:span text:style-name="T5">masło </text:span>13g <text:s/>(MLE) <text:s/></text:p>
            <text:p text:style-name="P49"><text:span text:style-name="T5">pasta </text:span><text:span text:style-name="T40">brokułowa</text:span><text:span text:style-name="T5"> </text:span>50g (twaróg, śmietana, <text:span text:style-name="T41">brokuły</text:span>; MLE), </text:p>
            <text:p text:style-name="P49"><text:span text:style-name="T5">herbata </text:span><text:s/>200ml</text:p>
            <text:p text:style-name="P50"><text:span text:style-name="T42">sałata</text:span><text:span text:style-name="T43"> 10g</text:span></text:p>
          </table:table-cell>
          <table:table-cell table:style-name="Tabela14.D2" office:value-type="string">
            <text:p text:style-name="P51"><text:span text:style-name="T5">Pieczywo razowe</text:span>100g, </text:p>
            <text:p text:style-name="P51"><text:span text:style-name="T5">masło </text:span>13g <text:s/>(MLE)</text:p>
            <text:p text:style-name="P52"><text:span text:style-name="T36">sałatka z ciecierzycy</text:span> 50g (<text:span text:style-name="T37">ciecierzyca, jajko, ogórek, cebula, pomidory, koperek, oliwa z oliwek, musztarda, sok z cytryny; GOR, JAJ</text:span>),</text:p>
            <text:p text:style-name="P24"><text:span text:style-name="T5">herbata </text:span><text:s/>200ml</text:p>
            <text:p text:style-name="P53"><text:span text:style-name="T38">ogórek kiszony</text:span><text:span text:style-name="T39"> </text:span><text:span text:style-name="T38">3</text:span>0g</text:p>
          </table:table-cell>
        </table:table-row>
        <table:table-row>
          <table:table-cell table:style-name="Tabela14.A2" office:value-type="string">
            <text:p text:style-name="P54">POSIŁEK NOCNY</text:p>
          </table:table-cell>
          <table:table-cell table:style-name="Tabela14.A2" office:value-type="string">
            <text:p text:style-name="P55"><text:span text:style-name="T5">Pieczywo pszenne </text:span>30g (GLU), <text:span text:style-name="T5">masło </text:span>(MLE) 5g, <text:span text:style-name="T5">serek topiony</text:span> 20g (MLE) , pomidor 30g</text:p>
          </table:table-cell>
          <table:table-cell table:style-name="Tabela14.A2" office:value-type="string">
            <text:p text:style-name="P55"><text:span text:style-name="T5">Bułka</text:span>30g (GLU), <text:span text:style-name="T5">masło </text:span>(MLE) 5g, <text:span text:style-name="T5">serek topiony</text:span> 20g (MLE) , pomidor 30g</text:p>
          </table:table-cell>
          <table:table-cell table:style-name="Tabela14.D2" office:value-type="string">
            <text:p text:style-name="P55"><text:span text:style-name="T5">Pieczywo razowe </text:span>30g (GLU), <text:span text:style-name="T5">masło </text:span>(MLE) 5g, <text:span text:style-name="T5">serek topiony</text:span> 20g (MLE) , pomidor 30g</text:p>
          </table:table-cell>
        </table:table-row>
        <table:table-row>
          <table:table-cell table:style-name="Tabela14.A2" office:value-type="string">
            <text:p text:style-name="P3">WARTOŚCI ODŻYWCZE</text:p>
          </table:table-cell>
          <table:table-cell table:style-name="Tabela14.A2" office:value-type="string">
            <text:p text:style-name="P3">E:2197 kcal</text:p>
            <text:p text:style-name="P3">B:79g </text:p>
            <text:p text:style-name="P3">T:63g kw. tł. nas: 29g</text:p>
            <text:p text:style-name="P3">W:344g, w tym cukry: 40g</text:p>
            <text:p text:style-name="P3">Bł:42g Sól: 3,9g</text:p>
          </table:table-cell>
          <table:table-cell table:style-name="Tabela14.A2" office:value-type="string">
            <text:p text:style-name="P3">E:2246 kcal</text:p>
            <text:p text:style-name="P3">B:81g </text:p>
            <text:p text:style-name="P3">T:61g kw. tł. nas: 28g</text:p>
            <text:p text:style-name="P3">W:353g, w tym cukry: 42g</text:p>
            <text:p text:style-name="P3">Bł:35g Sól: 3,9g</text:p>
          </table:table-cell>
          <table:table-cell table:style-name="Tabela14.D2" office:value-type="string">
            <text:p text:style-name="P3">E:2110kcal</text:p>
            <text:p text:style-name="P3">B:74g </text:p>
            <text:p text:style-name="P3">T:64g kw. tł. nas: 29g</text:p>
            <text:p text:style-name="P3">W:289g, w tym cukry: 40g</text:p>
            <text:p text:style-name="P3">Bł:45g Sól: 3,9g</text:p>
          </table:table-cell>
        </table:table-row>
      </table:table>
      <text:p text:style-name="P56"/>
      <text:p text:style-name="P57"><text:span text:style-name="T1">1</text:span><text:span text:style-name="T44">3</text:span>.<text:span text:style-name="T44">08.2026</text:span>r Czwartek</text:p>
      <table:table table:name="Tabela15" table:style-name="Tabela15">
        <table:table-column table:style-name="Tabela15.A"/>
        <table:table-column table:style-name="Tabela15.B" table:number-columns-repeated="2"/>
        <table:table-column table:style-name="Tabela15.D"/>
        <table:table-row>
          <table:table-cell table:style-name="Tabela15.A1" office:value-type="string">
            <text:p text:style-name="P2"/>
          </table:table-cell>
          <table:table-cell table:style-name="Tabela15.A1" office:value-type="string">
            <text:p text:style-name="P2">DIETA <text:s/><text:span text:style-name="T3">PODSTAWOWA</text:span></text:p>
          </table:table-cell>
          <table:table-cell table:style-name="Tabela15.A1" office:value-type="string">
            <text:p text:style-name="P2">DIETA <text:s/><text:span text:style-name="T3">ŁATWOSTRAWNA</text:span></text:p>
          </table:table-cell>
          <table:table-cell table:style-name="Tabela15.D1" office:value-type="string">
            <text:p text:style-name="P2">DIETA <text:s/><text:span text:style-name="T4">Z ograniczeniem łatwo przyswajalnych węglowodanów</text:span></text:p>
          </table:table-cell>
        </table:table-row>
        <table:table-row>
          <table:table-cell table:style-name="Tabela15.A2" office:value-type="string">
            <text:p text:style-name="P3">ŚNIADANIE</text:p>
          </table:table-cell>
          <table:table-cell table:style-name="Tabela15.A2" office:value-type="string">
            <text:p text:style-name="P4"><text:span text:style-name="T5">Pieczywo pszenne</text:span> 50g (GLU PSZ)</text:p>
            <text:p text:style-name="P4"><text:span text:style-name="T5">Pieczywo razowe</text:span> 50g (GLU ŻYT)</text:p>
            <text:p text:style-name="P4"><text:span text:style-name="T5">masło </text:span>13g <text:s/>(MLE) </text:p>
            <text:p text:style-name="P4"><text:span text:style-name="T5">szynka </text:span><text:span text:style-name="T45">konserwowa</text:span> 40g (GLU, SEL, SOJ, GOR) </text:p>
            <text:p text:style-name="P4"><text:span text:style-name="T7">sałata</text:span> 10g,</text:p>
            <text:p text:style-name="P4"><text:span text:style-name="T5">kawa zbożowa </text:span>200ml (GLU),</text:p>
            <text:p text:style-name="P58"><text:span text:style-name="T7">płatki owsiane <text:s/>na mleku </text:span>250ml (MLE, GLU)</text:p>
          </table:table-cell>
          <table:table-cell table:style-name="Tabela15.A2" office:value-type="string">
            <text:p text:style-name="P4"><text:span text:style-name="T5">Bułka </text:span><text:s/>100g (GLU PSZ) , </text:p>
            <text:p text:style-name="P4"><text:span text:style-name="T5">masło </text:span>13g <text:s/>(MLE)</text:p>
            <text:p text:style-name="P59"><text:span text:style-name="T5">szynka </text:span><text:span text:style-name="T45">konserwowa</text:span> 40g, (GLU, SEL, SOJ, GOR) <text:s/></text:p>
            <text:p text:style-name="P4"><text:span text:style-name="T7">sałata</text:span> 10g, </text:p>
            <text:p text:style-name="P4"><text:span text:style-name="T5">kawa zbożowa </text:span>200ml (GLU),</text:p>
            <text:p text:style-name="P60"><text:span text:style-name="T15">płatki owsiane <text:s/>na mleku </text:span><text:span text:style-name="T46">250ml (MLE, GLU)</text:span></text:p>
            <text:p text:style-name="P10"/>
          </table:table-cell>
          <table:table-cell table:style-name="Tabela15.D2" office:value-type="string">
            <text:p text:style-name="P61"><text:span text:style-name="T5">Pieczywo razowe</text:span> 100g (GLU ŻYT), </text:p>
            <text:p text:style-name="P61"><text:span text:style-name="T5">masło </text:span>13g <text:s/>(MLE) </text:p>
            <text:p text:style-name="P59"><text:span text:style-name="T5">szynka </text:span><text:span text:style-name="T45">konserwowa</text:span> 40g (GLU, SEL, SOJ, GOR) , </text:p>
            <text:p text:style-name="P4"><text:span text:style-name="T7">sałata</text:span> 10g,</text:p>
            <text:p text:style-name="P4"><text:span text:style-name="T5">kawa zbożowa </text:span>200ml (GLU),</text:p>
            <text:p text:style-name="P58"><text:span text:style-name="T7">płatki owsiane <text:s/>na mleku </text:span>250ml (MLE, GLU)</text:p>
          </table:table-cell>
        </table:table-row>
        <table:table-row>
          <table:table-cell table:style-name="Tabela15.A2" office:value-type="string">
            <text:p text:style-name="P3">OBIAD</text:p>
          </table:table-cell>
          <table:table-cell table:style-name="Tabela15.A2" office:value-type="string">
            <text:p text:style-name="P62"><text:span text:style-name="T7">Zupa fasolowa</text:span><text:span text:style-name="T8"> 300 ml, (boczek, fasola, kiełbasa, włoszczyzna, ziemniaki; GLU, SEL, SOJ, GOR)</text:span> <text:s text:c="3"/></text:p>
            <text:p text:style-name="P14"><text:span text:style-name="T5">gotowane klopsy mięsno-brokułowe z sosem</text:span> 90/80g (jajko, marchew, mąka pszenna, kurczak, JAJ, GLU PSZ, MLE),</text:p>
            <text:p text:style-name="P14"><text:span text:style-name="T5">buraczki duszone</text:span> 90g</text:p>
            <text:p text:style-name="P14"><text:span text:style-name="T5">kasza jęczmienna </text:span>180g(GLU),</text:p>
            <text:p text:style-name="P14"><text:span text:style-name="T5">kompot</text:span> 150ml</text:p>
          </table:table-cell>
          <table:table-cell table:style-name="Tabela15.A2" office:value-type="string">
            <text:p text:style-name="P63"><text:span text:style-name="T5">Zupa grysikowa</text:span> 300ml (Kurczak, mąka pszenna, włoszczyzna, masło, kasza manna, ziemniaki; kalafior; GLU PSZ, MLE, SEL) <text:s text:c="3"/></text:p>
            <text:p text:style-name="P14"><text:span text:style-name="T5">gotowane klopsy mięsno-brokułowe z sosem</text:span> 90/80g (jajko, marchew, mąka pszenna, kurczak, JAJ, GLU PSZ, MLE),</text:p>
            <text:p text:style-name="P14"><text:span text:style-name="T5">buraczki duszone</text:span> 90g</text:p>
            <text:p text:style-name="P14"><text:span text:style-name="T5">kasza jęczmienna </text:span>180g(GLU),</text:p>
            <text:p text:style-name="P14"><text:span text:style-name="T5">kompot</text:span> 150ml</text:p>
          </table:table-cell>
          <table:table-cell table:style-name="Tabela15.D2" office:value-type="string">
            <text:p text:style-name="P62"><text:span text:style-name="T7">Zupa fasolowa</text:span><text:span text:style-name="T8"> 300 ml, (boczek, fasola, kiełbasa, włoszczyzna, ziemniaki; GLU, SEL, SOJ, GOR)</text:span> <text:s/></text:p>
            <text:p text:style-name="P14"><text:span text:style-name="T5">gotowane klopsy mięsno-brokułowe z sosem</text:span> 90/80g (jajko, marchew, mąka pszenna, kurczak, JAJ, GLU PSZ, MLE),</text:p>
            <text:p text:style-name="P14"><text:span text:style-name="T5">buraczki duszone</text:span> 90g</text:p>
            <text:p text:style-name="P14"><text:span text:style-name="T5">kasza jęczmienna </text:span>180g(GLU),</text:p>
            <text:p text:style-name="P14"><text:span text:style-name="T5">kompot</text:span> 150ml</text:p>
          </table:table-cell>
        </table:table-row>
        <table:table-row>
          <table:table-cell table:style-name="Tabela15.A2" office:value-type="string">
            <text:p text:style-name="P3">KOLACJA</text:p>
          </table:table-cell>
          <table:table-cell table:style-name="Tabela15.A2" office:value-type="string">
            <text:p text:style-name="P4"><text:span text:style-name="T5">Pieczywo pszenne</text:span> 50g (GLU PSZ) </text:p>
            <text:p text:style-name="P4"><text:span text:style-name="T5">Pieczywo razowe</text:span> 50g (GLU ŻYT) </text:p>
            <text:p text:style-name="P4"><text:span text:style-name="T5">masło </text:span>13g <text:s/>(MLE)</text:p>
            <text:p text:style-name="P64"><text:span text:style-name="T5">kiełbasa szynkowa</text:span> 40g<text:span text:style-name="T47">(GLU, SEL, SOJ, GOR),</text:span></text:p>
            <text:p text:style-name="P65">ogórek zielony <text:span text:style-name="T8">30g</text:span></text:p>
            <text:p text:style-name="P47"><text:span text:style-name="T5">herbata </text:span><text:s/>200ml</text:p>
          </table:table-cell>
          <table:table-cell table:style-name="Tabela15.A2" office:value-type="string">
            <text:p text:style-name="P20"><text:span text:style-name="T5">Bułka </text:span><text:s/>100g (GLU PSZ) </text:p>
            <text:p text:style-name="P20"><text:span text:style-name="T5">masło </text:span>13g <text:s/>(MLE)</text:p>
            <text:p text:style-name="P66"><text:span text:style-name="T5">kiełbasa szynkowa</text:span> 40g<text:span text:style-name="T8">(GLU, SEL, SOJ, GOR),</text:span></text:p>
            <text:p text:style-name="P65">sałata <text:span text:style-name="T8">10g</text:span></text:p>
            <text:p text:style-name="P67"><text:span text:style-name="T5">herbata </text:span><text:s/>200ml</text:p>
          </table:table-cell>
          <table:table-cell table:style-name="Tabela15.D2" office:value-type="string">
            <text:p text:style-name="P4"><text:span text:style-name="T5">Pieczywo razowe</text:span> 100g (GLU ŻYT), <text:s/></text:p>
            <text:p text:style-name="P4"><text:span text:style-name="T5">masło </text:span>13g <text:s/>(MLE) </text:p>
            <text:p text:style-name="P68"><text:span text:style-name="T5">kiełbasa szynkowa</text:span> 40g<text:span text:style-name="T47">(GLU, SEL, SOJ, GOR),</text:span></text:p>
            <text:p text:style-name="P65">ogórek zielony <text:span text:style-name="T8">30g</text:span></text:p>
            <text:p text:style-name="P24"><text:span text:style-name="T5">herbata </text:span><text:s/>200ml</text:p>
          </table:table-cell>
        </table:table-row>
        <table:table-row>
          <table:table-cell table:style-name="Tabela15.A2" office:value-type="string">
            <text:p text:style-name="P3">POSIŁEK NOCNY</text:p>
          </table:table-cell>
          <table:table-cell table:style-name="Tabela15.A2" office:value-type="string">
            <text:p text:style-name="P69"><text:span text:style-name="T5">koktajl </text:span><text:span text:style-name="T48">borówkowy</text:span> (jogurt naturalny, <text:span text:style-name="T49">borówki</text:span>; MLE)</text:p>
          </table:table-cell>
          <table:table-cell table:style-name="Tabela15.A2" office:value-type="string">
            <text:p text:style-name="P70"><text:span text:style-name="T5">koktajl </text:span><text:span text:style-name="T48">borówkowy</text:span> (jogurt naturalny, <text:span text:style-name="T49">borówki</text:span>; MLE)</text:p>
          </table:table-cell>
          <table:table-cell table:style-name="Tabela15.D2" office:value-type="string">
            <text:p text:style-name="P70"><text:span text:style-name="T5">koktajl </text:span><text:span text:style-name="T48">borówkowy</text:span> (jogurt naturalny, <text:span text:style-name="T49">borówki</text:span>; MLE)</text:p>
          </table:table-cell>
        </table:table-row>
        <table:table-row>
          <table:table-cell table:style-name="Tabela15.A2" office:value-type="string">
            <text:p text:style-name="P3">WARTOŚCI ODŻYWCZE</text:p>
          </table:table-cell>
          <table:table-cell table:style-name="Tabela15.A2" office:value-type="string">
            <text:p text:style-name="P3">E: 2168 kcal</text:p>
            <text:p text:style-name="P3">B:93g</text:p>
            <text:p text:style-name="P3">T:71g kw. tł. nas: 22</text:p>
            <text:p text:style-name="P3">W:294g, , w tym cukry:39g</text:p>
            <text:p text:style-name="P3">Błonnik: 33g </text:p>
            <text:p text:style-name="P3">Sól:4g</text:p>
          </table:table-cell>
          <table:table-cell table:style-name="Tabela15.A2" office:value-type="string">
            <text:p text:style-name="P3">E: 2204kcal</text:p>
            <text:p text:style-name="P3">B:95g</text:p>
            <text:p text:style-name="P3">T:72g kw. tł. nas: 23</text:p>
            <text:p text:style-name="P3">W:314g, , w tym cukry:41g</text:p>
            <text:p text:style-name="P3">Błonnik: 28g </text:p>
            <text:p text:style-name="P3">Sól:4g</text:p>
          </table:table-cell>
          <table:table-cell table:style-name="Tabela15.D2" office:value-type="string">
            <text:p text:style-name="P3">E: 2103 kcal</text:p>
            <text:p text:style-name="P3">B:91g</text:p>
            <text:p text:style-name="P3">T:68g kw. tł. nas: 22</text:p>
            <text:p text:style-name="P3">W:271g, , w tym cukry:34g</text:p>
            <text:p text:style-name="P3">Błonnik: 36g </text:p>
            <text:p text:style-name="P3">Sól:4g</text:p>
          </table:table-cell>
        </table:table-row>
      </table:table>
      <text:p text:style-name="P56"/>
      <text:p text:style-name="P57"><text:span text:style-name="T50">1</text:span><text:span text:style-name="T51">4</text:span>.<text:span text:style-name="T52">08.2026</text:span>r Piątek</text:p>
      <table:table table:name="Tabela16" table:style-name="Tabela16">
        <table:table-column table:style-name="Tabela16.A"/>
        <table:table-column table:style-name="Tabela16.B" table:number-columns-repeated="2"/>
        <table:table-column table:style-name="Tabela16.D"/>
        <table:table-row>
          <table:table-cell table:style-name="Tabela16.A1" office:value-type="string">
            <text:p text:style-name="P71"/>
          </table:table-cell>
          <table:table-cell table:style-name="Tabela16.A1" office:value-type="string">
            <text:p text:style-name="P71">DIETA <text:s/><text:span text:style-name="T3">PODSTAWOWA</text:span></text:p>
          </table:table-cell>
          <table:table-cell table:style-name="Tabela16.A1" office:value-type="string">
            <text:p text:style-name="P71">DIETA <text:s/><text:span text:style-name="T3">ŁATWOSTRAWNA</text:span></text:p>
          </table:table-cell>
          <table:table-cell table:style-name="Tabela16.D1" office:value-type="string">
            <text:p text:style-name="P71">DIETA <text:s/><text:span text:style-name="T4">Z ograniczeniem łatwo przyswajalnych węglowodanów</text:span></text:p>
          </table:table-cell>
        </table:table-row>
        <table:table-row>
          <table:table-cell table:style-name="Tabela16.A2" office:value-type="string">
            <text:p text:style-name="P72">ŚNIADANIE</text:p>
          </table:table-cell>
          <table:table-cell table:style-name="Tabela16.A2" office:value-type="string">
            <text:p text:style-name="P73"><text:span text:style-name="T5">Pieczywo pszenne</text:span> 50g (GLU PSZ) </text:p>
            <text:p text:style-name="P73"><text:span text:style-name="T5">Pieczywo razowe</text:span> 50g (GLU ŻYT) </text:p>
            <text:p text:style-name="P73"><text:span text:style-name="T5">masło </text:span>13g <text:s/>(MLE)</text:p>
            <text:p text:style-name="P74"><text:span text:style-name="T5">dżem</text:span> 50g, </text:p>
            <text:p text:style-name="P74"><text:span text:style-name="T5">ser biały</text:span> 30g (MLE), <text:s/></text:p>
            <text:p text:style-name="P73"><text:span text:style-name="T5">kawa zbożowa </text:span>200 ml (MLE, GLU), </text:p>
            <text:p text:style-name="P75"><text:span text:style-name="T7">ryż na mleku</text:span> 250 ml <text:span text:style-name="T53">(MLE)</text:span>,</text:p>
            <text:p text:style-name="P76"><text:span text:style-name="T5">jabłko</text:span> pieczone 180g,</text:p>
          </table:table-cell>
          <table:table-cell table:style-name="Tabela16.A2" office:value-type="string">
            <text:p text:style-name="P73"><text:span text:style-name="T5">Bułka </text:span><text:s/>100g (GLU PSZ) ,</text:p>
            <text:p text:style-name="P73"><text:span text:style-name="T5">masło </text:span>13g <text:s/>(MLE) <text:s/></text:p>
            <text:p text:style-name="P74"><text:span text:style-name="T5">dżem</text:span> 50g, </text:p>
            <text:p text:style-name="P74"><text:span text:style-name="T5">ser biały</text:span> 30g (MLE), </text:p>
            <text:p text:style-name="P73"><text:span text:style-name="T5">kawa zbożowa 200ml (GLU)</text:span>,</text:p>
            <text:p text:style-name="P75"><text:span text:style-name="T7">ryż na mleku</text:span> 250 ml <text:span text:style-name="T53">(MLE)</text:span>,</text:p>
            <text:p text:style-name="P76"><text:span text:style-name="T5">jabłko</text:span> pieczone 180g,</text:p>
          </table:table-cell>
          <table:table-cell table:style-name="Tabela16.D2" office:value-type="string">
            <text:p text:style-name="P73"><text:span text:style-name="T5">Pieczywo razowe</text:span> 100g (GLU ŻYT),</text:p>
            <text:p text:style-name="P74"><text:span text:style-name="T5">ser biały</text:span> 30g (MLE), </text:p>
            <text:p text:style-name="P74"><text:span text:style-name="T54">sałata</text:span> <text:s/><text:span text:style-name="T53">1</text:span>0g</text:p>
            <text:p text:style-name="P73"><text:span text:style-name="T5">masło </text:span>13g <text:s/>(MLE) </text:p>
            <text:p text:style-name="P73"><text:span text:style-name="T5">kawa zbożowa 200ml (GLU)</text:span>, </text:p>
            <text:p text:style-name="P75"><text:span text:style-name="T7">ryż na mleku</text:span> 250 ml <text:span text:style-name="T53">(MLE)</text:span>,</text:p>
            <text:p text:style-name="P76"><text:span text:style-name="T5">jabłko</text:span> pieczone 180g,</text:p>
          </table:table-cell>
        </table:table-row>
        <table:table-row>
          <table:table-cell table:style-name="Tabela16.A2" office:value-type="string">
            <text:p text:style-name="P72">OBIAD</text:p>
          </table:table-cell>
          <table:table-cell table:style-name="Tabela16.A2" office:value-type="string">
            <text:p text:style-name="P77"><text:span text:style-name="T5">Zupa <text:s/>kalafiorowa</text:span> 300ml (kurczak, mąka, kalafior, śmietana, włoszczyzna, masło, ziemniaki; GLU PSZ, MLE, SEL),</text:p>
            <text:p text:style-name="P73"><text:span text:style-name="T5">kopytka gotowane </text:span>320g (jajka, mąka pszenna, mąka ziemniaczana, ziemniaki; JAJ, , GLU PSZ), <text:s/></text:p>
            <text:p text:style-name="P73"><text:span text:style-name="T7">cebula <text:s/>duszona </text:span>30g,</text:p>
            <text:p text:style-name="P73"><text:span text:style-name="T5">marchewka gotowana z olejem</text:span> 100g,</text:p>
            <text:p text:style-name="P78"><text:span text:style-name="T5">kompot</text:span> 150ml</text:p>
          </table:table-cell>
          <table:table-cell table:style-name="Tabela16.A2" office:value-type="string">
            <text:p text:style-name="P77"><text:span text:style-name="T5">Zupa <text:s/>kalafiorowa</text:span> 300ml (kurczak, mąka, kalafior, śmietana, włoszczyzna, masło, ziemniaki; GLU PSZ, MLE, SEL),</text:p>
            <text:p text:style-name="P73"><text:span text:style-name="T5">kopytka gotowane </text:span>320g (jajka, mąka pszenna, mąka ziemniaczana, ziemniaki; JAJ, , GLU PSZ), <text:s/></text:p>
            <text:p text:style-name="P73"><text:span text:style-name="T7">masło</text:span> 10g (MLE),</text:p>
            <text:p text:style-name="P73"><text:span text:style-name="T5">marchewka gotowana z olejem</text:span> 100g,</text:p>
            <text:p text:style-name="P78"><text:span text:style-name="T5">kompot</text:span> 150ml</text:p>
          </table:table-cell>
          <table:table-cell table:style-name="Tabela16.D2" office:value-type="string">
            <text:p text:style-name="P77"><text:span text:style-name="T5">Zupa <text:s/>kalafiorowa</text:span> 300ml (kurczak, mąka, kalafior, śmietana, włoszczyzna, masło, ziemniaki; GLU PSZ, MLE, SEL),</text:p>
            <text:p text:style-name="P73"><text:span text:style-name="T5">kopytka gotowane </text:span><text:s/>320g (JAJ, , GLU PSZ), <text:s/></text:p>
            <text:p text:style-name="P73"><text:span text:style-name="T7">cebula <text:s/>duszona</text:span> 30g,</text:p>
            <text:p text:style-name="P73"><text:span text:style-name="T5">marchewka gotowana z olejem</text:span> 100g,</text:p>
            <text:p text:style-name="P78"><text:span text:style-name="T5">kompot</text:span> 150ml</text:p>
          </table:table-cell>
        </table:table-row>
        <table:table-row>
          <table:table-cell table:style-name="Tabela16.A2" office:value-type="string">
            <text:p text:style-name="P79">KOLACJA</text:p>
          </table:table-cell>
          <table:table-cell table:style-name="Tabela16.A2" office:value-type="string">
            <text:p text:style-name="P73"><text:span text:style-name="T5">Pieczywo pszenne</text:span> 50g (GLU PSZ)</text:p>
            <text:p text:style-name="P80"><text:span text:style-name="T5">Pieczywo razowe</text:span> 50g (GLU ŻYT) </text:p>
            <text:p text:style-name="P80"><text:span text:style-name="T5">masło </text:span>13g <text:s/>(MLE)</text:p>
            <text:p text:style-name="P81"><text:span text:style-name="T5">sałatka jarzynowa</text:span> 50g (cebula, jabłko, groszek zielony, jajko, koperek, olej, musztarda, marchew, ogórek kiszony, pietruszka, seler, <text:span text:style-name="T55">ziemniaki</text:span>, JAJ, SEL, GOR)</text:p>
            <text:p text:style-name="P73"><text:span text:style-name="T5">herbata </text:span><text:s/>200ml</text:p>
          </table:table-cell>
          <table:table-cell table:style-name="Tabela16.A2" office:value-type="string">
            <text:p text:style-name="P73"><text:span text:style-name="T5">Bułka </text:span><text:s/>100g (GLU PSZ)</text:p>
            <text:p text:style-name="P73"><text:span text:style-name="T5">masło </text:span>13g <text:s/>(MLE)</text:p>
            <text:p text:style-name="P81"><text:span text:style-name="T5">sałatka jarzynowa</text:span> 50g (cebula, jabłko, groszek zielony, jajko, koperek, olej, musztarda, marchew, pietruszka, seler, <text:span text:style-name="T55">ziemniaki</text:span>, JAJ, SEL, GOR)</text:p>
            <text:p text:style-name="P82"><text:span text:style-name="T5">herbata </text:span><text:s/>200ml</text:p>
          </table:table-cell>
          <table:table-cell table:style-name="Tabela16.D2" office:value-type="string">
            <text:p text:style-name="P80"><text:span text:style-name="T5">Pieczywo razowe</text:span> 100g (GLU ŻYT), <text:s/></text:p>
            <text:p text:style-name="P80"><text:span text:style-name="T5">masło </text:span>13g <text:s/>(MLE)</text:p>
            <text:p text:style-name="P81"><text:span text:style-name="T5">sałatka jarzynowa</text:span> 50g (cebula, jabłko, groszek zielony, jajko, koperek, olej, musztarda, marchew, ogórek kiszony, pietruszka, seler, <text:span text:style-name="T55">ziemniaki</text:span>, JAJ, SEL, GOR)</text:p>
            <text:p text:style-name="P83"><text:span text:style-name="T5">herbata </text:span><text:s/>200ml</text:p>
          </table:table-cell>
        </table:table-row>
        <table:table-row>
          <table:table-cell table:style-name="Tabela16.A2" office:value-type="string">
            <text:p text:style-name="P54">POSIŁEK NOCNY</text:p>
          </table:table-cell>
          <table:table-cell table:style-name="Tabela16.A2" office:value-type="string">
            <text:p text:style-name="P84"><text:span text:style-name="T5">Pieczywo </text:span>30g (GLU), <text:span text:style-name="T5">masło </text:span>(MLE) 5g, <text:span text:style-name="T5">sałatka</text:span> <text:span text:style-name="T7">warzywna</text:span> (sałata, pomidor, kukurydza, olej - 50g),</text:p>
          </table:table-cell>
          <table:table-cell table:style-name="Tabela16.A2" office:value-type="string">
            <text:p text:style-name="P84"><text:span text:style-name="T5">Pieczywo </text:span>30g (GLU), <text:span text:style-name="T5">masło </text:span>(MLE) 5g, <text:span text:style-name="T5">sałatka</text:span> <text:span text:style-name="T7">warzywna</text:span> (sałata, pomidor, kukurydza, olej - 50g),</text:p>
          </table:table-cell>
          <table:table-cell table:style-name="Tabela16.D2" office:value-type="string">
            <text:p text:style-name="P84"><text:span text:style-name="T5">Pieczywo </text:span>30g (GLU), <text:span text:style-name="T5">masło </text:span>(lMLE) 5g, <text:span text:style-name="T5">sałatka</text:span> <text:span text:style-name="T7">warzywna</text:span> (sałata, pomidor, kukurydza, olej - 50g),</text:p>
          </table:table-cell>
        </table:table-row>
        <table:table-row>
          <table:table-cell table:style-name="Tabela16.A2" office:value-type="string">
            <text:p text:style-name="P54">WARTOŚCI ODŻYWCZE</text:p>
          </table:table-cell>
          <table:table-cell table:style-name="Tabela16.A2" office:value-type="string">
            <text:p text:style-name="P54">E:2070 kcal</text:p>
            <text:p text:style-name="P54">B:77g</text:p>
            <text:p text:style-name="P54">T:67g kw. tł. nas: 27g</text:p>
            <text:p text:style-name="P54">W:308g, w tym cukry:43g</text:p>
            <text:p text:style-name="P54">Błonnik:37g <text:s/>Sól 4,9g</text:p>
          </table:table-cell>
          <table:table-cell table:style-name="Tabela16.A2" office:value-type="string">
            <text:p text:style-name="P54">E:2136 kcal</text:p>
            <text:p text:style-name="P54">B:79g</text:p>
            <text:p text:style-name="P54">T:64g kw. tł. nas: 25g</text:p>
            <text:p text:style-name="P54">W:332g, w tym cukry:44g</text:p>
            <text:p text:style-name="P54">Błonnik:32g <text:s/>Sól 4,9g</text:p>
          </table:table-cell>
          <table:table-cell table:style-name="Tabela16.D2" office:value-type="string">
            <text:p text:style-name="P54">E:1980kcal</text:p>
            <text:p text:style-name="P54">B:75g</text:p>
            <text:p text:style-name="P54">T:66g kw. tł. nas: 26g</text:p>
            <text:p text:style-name="P54">W:263g, w tym cukry:38g</text:p>
            <text:p text:style-name="P54">Błonnik:39g <text:s/>Sól 4,9g</text:p>
          </table:table-cell>
        </table:table-row>
      </table:table>
      <text:p text:style-name="P56"/>
      <text:p text:style-name="P57"><text:span text:style-name="T50">1</text:span><text:span text:style-name="T51">5</text:span>.<text:span text:style-name="T56">08.2026</text:span>r Sobota</text:p>
      <table:table table:name="Tabela17" table:style-name="Tabela17">
        <table:table-column table:style-name="Tabela17.A"/>
        <table:table-column table:style-name="Tabela17.B" table:number-columns-repeated="2"/>
        <table:table-column table:style-name="Tabela17.D"/>
        <table:table-row>
          <table:table-cell table:style-name="Tabela17.A1" office:value-type="string">
            <text:p text:style-name="P2"/>
          </table:table-cell>
          <table:table-cell table:style-name="Tabela17.A1" office:value-type="string">
            <text:p text:style-name="P2">DIETA <text:s/><text:span text:style-name="T3">PODSTAWOWA</text:span></text:p>
          </table:table-cell>
          <table:table-cell table:style-name="Tabela17.A1" office:value-type="string">
            <text:p text:style-name="P2">DIETA <text:s/><text:span text:style-name="T3">ŁATWOSTRAWNA</text:span></text:p>
          </table:table-cell>
          <table:table-cell table:style-name="Tabela17.D1" office:value-type="string">
            <text:p text:style-name="P2">DIETA <text:s/><text:span text:style-name="T4">Z ograniczeniem łatwo przyswajalnych węglowodanów</text:span></text:p>
          </table:table-cell>
        </table:table-row>
        <table:table-row>
          <table:table-cell table:style-name="Tabela17.A2" office:value-type="string">
            <text:p text:style-name="P85">ŚNIADANIE</text:p>
          </table:table-cell>
          <table:table-cell table:style-name="Tabela17.A2" office:value-type="string">
            <text:p text:style-name="P86"><text:span text:style-name="T5">Pieczywo pszenne</text:span> 50g (GLU PSZ)</text:p>
            <text:p text:style-name="P86"><text:span text:style-name="T5">Pieczywo razowe</text:span> 50g (GLU ŻYT)</text:p>
            <text:p text:style-name="P86"><text:span text:style-name="T5">masło </text:span>13g <text:s/>(MLE)</text:p>
            <text:p text:style-name="P87"><text:span text:style-name="T5">płatki owsiane gotowane na mleku</text:span> 250ml (MLE, GLU),</text:p>
            <text:p text:style-name="P86"><text:span text:style-name="T57">ser żółty</text:span><text:span text:style-name="T8"> </text:span><text:span text:style-name="T47">(</text:span><text:span text:style-name="T58">MLE</text:span><text:span text:style-name="T47">),</text:span><text:span text:style-name="T8"> </text:span></text:p>
            <text:p text:style-name="P86"><text:span text:style-name="T59">pomidor</text:span><text:span text:style-name="T60"> 30g</text:span> </text:p>
            <text:p text:style-name="P88"><text:span text:style-name="T61">banan</text:span> <text:span text:style-name="T8">1</text:span><text:span text:style-name="T62">2</text:span><text:span text:style-name="T8">0g</text:span></text:p>
            <text:p text:style-name="P89"><text:span text:style-name="T7">kakao</text:span> 200 ml <text:span text:style-name="T63">(MLE)</text:span></text:p>
          </table:table-cell>
          <table:table-cell table:style-name="Tabela17.A2" office:value-type="string">
            <text:p text:style-name="P86"><text:span text:style-name="T5">Bułka </text:span><text:s/>100g (GLU PSZ) </text:p>
            <text:p text:style-name="P86"><text:span text:style-name="T5">masło </text:span>13g <text:s/>(MLE) </text:p>
            <text:p text:style-name="P87"><text:span text:style-name="T5">płatki owsiane gotowane na mleku</text:span> 250ml (MLE, GLU),</text:p>
            <text:p text:style-name="P90"><text:span text:style-name="T5">polędwica drobiowa</text:span> (GLU, SEL, SOJ, GOR), </text:p>
            <text:p text:style-name="P90"><text:span text:style-name="T59">pomidor</text:span><text:span text:style-name="T60"> 30g</text:span> <text:s/></text:p>
            <text:p text:style-name="P91"><text:span text:style-name="T7">kakao</text:span> 200 ml <text:span text:style-name="T63">(MLE)</text:span></text:p>
          </table:table-cell>
          <table:table-cell table:style-name="Tabela17.D2" office:value-type="string">
            <text:p text:style-name="P86"><text:span text:style-name="T5">Pieczywo razowe</text:span> 100g (GLU ŻYT), <text:s/></text:p>
            <text:p text:style-name="P86"><text:span text:style-name="T5">masło </text:span>13g <text:s/>(MLE)</text:p>
            <text:p text:style-name="P87"><text:span text:style-name="T5">płatki owsiane gotowane na mleku</text:span> 250ml (MLE, GLU),</text:p>
            <text:p text:style-name="P86"><text:span text:style-name="T64">ser żółty</text:span><text:span text:style-name="T47"> (</text:span><text:span text:style-name="T58">MLE</text:span><text:span text:style-name="T47">),</text:span><text:span text:style-name="T8"> </text:span></text:p>
            <text:p text:style-name="P86"><text:span text:style-name="T59">pomidor</text:span><text:span text:style-name="T60"> 30g</text:span> </text:p>
            <text:p text:style-name="P92"><text:span text:style-name="T65">jabłko pieczone</text:span><text:span text:style-name="T7"> </text:span>1<text:span text:style-name="T66">8</text:span>0g</text:p>
            <text:p text:style-name="P91"><text:span text:style-name="T67">kakao</text:span><text:span text:style-name="T68"> 200 ml </text:span><text:span text:style-name="T69">(MLE)</text:span></text:p>
          </table:table-cell>
        </table:table-row>
        <table:table-row>
          <table:table-cell table:style-name="Tabela17.A2" office:value-type="string">
            <text:p text:style-name="P3">OBIAD</text:p>
          </table:table-cell>
          <table:table-cell table:style-name="Tabela17.A2" office:value-type="string">
            <text:p text:style-name="P93"><text:span text:style-name="T11">Barszcz zabielany</text:span><text:span text:style-name="T8"> 300ml, (mąka pszenna, burak, śmietana, masło, ziemniaki; GLU PSZ, MLE)</text:span></text:p>
            <text:p text:style-name="P94"><text:span text:style-name="T7">ryż zapiekany z jabłkami</text:span> 350g (Jajko kurze, Bułka tarta, jabłko, jogurt naturalny 2%, olej rzepakowy, ryż biały; JAJ, GLU PSZ, MLE)</text:p>
            <text:p text:style-name="P95"><text:span text:style-name="T7">śmietana </text:span>30g (MLE)</text:p>
            <text:p text:style-name="P14"><text:span text:style-name="T5">kompot</text:span> 150ml</text:p>
          </table:table-cell>
          <table:table-cell table:style-name="Tabela17.A2" office:value-type="string">
            <text:p text:style-name="P93"><text:span text:style-name="T11">Barszcz zabielany</text:span><text:span text:style-name="T8"> 300ml, (mąka pszenna, burak, śmietana, masło, ziemniaki; GLU PSZ, MLE)</text:span></text:p>
            <text:p text:style-name="P94"><text:span text:style-name="T7">ryż zapiekany z jabłkami</text:span> 350g (Jajko kurze, Bułka tarta, jabłko, jogurt naturalny 2%, olej rzepakowy, ryż biały; JAJ, GLU PSZ, MLE)</text:p>
            <text:p text:style-name="P95"><text:span text:style-name="T7">jogurt naturalny </text:span>30g (MLE)</text:p>
            <text:p text:style-name="P96"><text:span text:style-name="T5">kompot</text:span> 150ml</text:p>
          </table:table-cell>
          <table:table-cell table:style-name="Tabela17.D2" office:value-type="string">
            <text:p text:style-name="P93"><text:span text:style-name="T11">Barszcz zabielany</text:span><text:span text:style-name="T8"> 300ml, (mąka pszenna, burak, śmietana, masło, ziemniaki; GLU PSZ, MLE)</text:span></text:p>
            <text:p text:style-name="P94"><text:span text:style-name="T7">ryż zapiekany z jabłkami</text:span> 350g (Jajko kurze, Bułka tarta, jabłko, jogurt naturalny 2%, olej rzepakowy, ryż biały; JAJ, GLU PSZ, MLE)</text:p>
            <text:p text:style-name="P95"><text:span text:style-name="T7">śmietana </text:span>30g (MLE)</text:p>
            <text:p text:style-name="P14"><text:span text:style-name="T5">kompot</text:span> 150ml</text:p>
          </table:table-cell>
        </table:table-row>
        <table:table-row>
          <table:table-cell table:style-name="Tabela17.A2" office:value-type="string">
            <text:p text:style-name="P3">KOLACJA</text:p>
          </table:table-cell>
          <table:table-cell table:style-name="Tabela17.A2" office:value-type="string">
            <text:p text:style-name="P4"><text:span text:style-name="T5">Pieczywo pszenne</text:span> 50g (GLU PSZ) </text:p>
            <text:p text:style-name="P4"><text:span text:style-name="T5">Pieczywo razowe</text:span> 50g (GLU ŻYT) <text:s/></text:p>
            <text:p text:style-name="P4"><text:span text:style-name="T5">masło </text:span>13g <text:s/>(MLE)</text:p>
            <text:p text:style-name="P97"><text:span text:style-name="T7">pasta z jaj z porem i koperkiem</text:span><text:span text:style-name="T8"> 50g (jajka, olej, koperek, por; JAJ, GOR) </text:span></text:p>
            <text:p text:style-name="P98"><text:span text:style-name="T7">ogórek zielony </text:span><text:span text:style-name="T8">30g</text:span></text:p>
            <text:p text:style-name="P47"><text:span text:style-name="T5">herbata </text:span>200ml</text:p>
          </table:table-cell>
          <table:table-cell table:style-name="Tabela17.A2" office:value-type="string">
            <text:p text:style-name="P96"><text:span text:style-name="T5">Bułka </text:span><text:s/>100g (GLU PSZ) , </text:p>
            <text:p text:style-name="P4"><text:span text:style-name="T70">masło </text:span><text:span text:style-name="T71">13g <text:s/>(MLE)</text:span><text:span text:style-name="T8"> </text:span></text:p>
            <text:p text:style-name="P97"><text:span text:style-name="T15">pasta z jaj z i koperkiem</text:span><text:span text:style-name="T46"> 50g (jajka, olej, koperek; JAJ, GOR)</text:span></text:p>
            <text:p text:style-name="P98"><text:span text:style-name="T7">sałata </text:span><text:span text:style-name="T8">10g</text:span></text:p>
            <text:p text:style-name="P99"><text:span text:style-name="T5">herbata </text:span><text:s/>200ml</text:p>
          </table:table-cell>
          <table:table-cell table:style-name="Tabela17.D2" office:value-type="string">
            <text:p text:style-name="P4"><text:span text:style-name="T5">Pieczywo razowe</text:span> 100g (GLU ŻYT), </text:p>
            <text:p text:style-name="P4"><text:span text:style-name="T5">masło </text:span>13g <text:s/>(MLE)<text:span text:style-name="T8"> </text:span></text:p>
            <text:p text:style-name="P100"><text:span text:style-name="T7">pasta z jaj z porem i koperkiem</text:span><text:span text:style-name="T8"> 50g (jajka, olej, koperek, por; JAJ, GOR)</text:span></text:p>
            <text:p text:style-name="P98"><text:span text:style-name="T7">ogórek zielony </text:span>30g</text:p>
            <text:p text:style-name="P24"><text:span text:style-name="T5">herbata </text:span><text:s/>200ml</text:p>
          </table:table-cell>
        </table:table-row>
        <table:table-row>
          <table:table-cell table:style-name="Tabela17.A2" office:value-type="string">
            <text:p text:style-name="P3">POSIŁEK NOCNY</text:p>
          </table:table-cell>
          <table:table-cell table:style-name="Tabela17.A2" office:value-type="string">
            <text:p text:style-name="P69"><text:span text:style-name="T5">koktajl truskawkowy</text:span> (jogurt naturalny, truskawki; MLE)</text:p>
          </table:table-cell>
          <table:table-cell table:style-name="Tabela17.A2" office:value-type="string">
            <text:p text:style-name="P69"><text:span text:style-name="T5">koktajl truskawkowy</text:span> (jogurt naturalny, truskawki; MLE)</text:p>
          </table:table-cell>
          <table:table-cell table:style-name="Tabela17.D2" office:value-type="string">
            <text:p text:style-name="P69"><text:span text:style-name="T5">koktajl truskawkowy</text:span> (jogurt naturalny, truskawki; MLE)</text:p>
          </table:table-cell>
        </table:table-row>
        <table:table-row>
          <table:table-cell table:style-name="Tabela17.A2" office:value-type="string">
            <text:p text:style-name="P3">WARTOŚCI ODŻYWCZE</text:p>
          </table:table-cell>
          <table:table-cell table:style-name="Tabela17.A2" office:value-type="string">
            <text:p text:style-name="P3">E: 2060 kcal</text:p>
            <text:p text:style-name="P3">B:64g</text:p>
            <text:p text:style-name="P3">T:79g, kw. tł. nas: 28g</text:p>
            <text:p text:style-name="P3">W:283g , w tym cukry:42g </text:p>
            <text:p text:style-name="P3">Błonnik: 37g</text:p>
            <text:p text:style-name="P3">Sól: 4,3g</text:p>
          </table:table-cell>
          <table:table-cell table:style-name="Tabela17.A2" office:value-type="string">
            <text:p text:style-name="P3">E: 2195 kcal</text:p>
            <text:p text:style-name="P3">B:63g</text:p>
            <text:p text:style-name="P3">T:77g, kw. tł. nas: 26g</text:p>
            <text:p text:style-name="P3">W:306g , w tym cukry:43g </text:p>
            <text:p text:style-name="P3">Błonnik: 33g</text:p>
            <text:p text:style-name="P3">Sól: 4,3g</text:p>
          </table:table-cell>
          <table:table-cell table:style-name="Tabela17.D2" office:value-type="string">
            <text:p text:style-name="P3">E1985 kcal</text:p>
            <text:p text:style-name="P3">B:61g</text:p>
            <text:p text:style-name="P3">T:77g, kw. tł. nas: 27g</text:p>
            <text:p text:style-name="P3">W:260g , w tym cukry:37g </text:p>
            <text:p text:style-name="P3">Błonnik: 39g</text:p>
            <text:p text:style-name="P3">Sól: 4,3g</text:p>
          </table:table-cell>
        </table:table-row>
      </table:table>
      <text:p text:style-name="P101"><text:span text:style-name="T72"/></text:p>
      <text:p text:style-name="P102"><text:span text:style-name="T73">1</text:span><text:span text:style-name="T72">6</text:span><text:span text:style-name="T74">.</text:span><text:span text:style-name="T75">08.2026</text:span><text:span text:style-name="T74">r <text:s text:c="2"/>Niedziela</text:span></text:p>
      <table:table table:name="Tabela7" table:style-name="Tabela7">
        <table:table-column table:style-name="Tabela7.A"/>
        <table:table-column table:style-name="Tabela7.B" table:number-columns-repeated="2"/>
        <table:table-column table:style-name="Tabela7.D"/>
        <table:table-row table:style-name="Tabela7.1">
          <table:table-cell table:style-name="Tabela7.A1" office:value-type="string">
            <text:p text:style-name="P103"/>
          </table:table-cell>
          <table:table-cell table:style-name="Tabela7.A1" office:value-type="string">
            <text:p text:style-name="P104"><text:span text:style-name="T74">DIETA <text:s/></text:span><text:span text:style-name="T76">PODSTAWOWA</text:span></text:p>
          </table:table-cell>
          <table:table-cell table:style-name="Tabela7.A1" office:value-type="string">
            <text:p text:style-name="P104"><text:span text:style-name="T74">DIETA <text:s/></text:span><text:span text:style-name="T76">ŁATWOSTRAWNA</text:span></text:p>
          </table:table-cell>
          <table:table-cell table:style-name="Tabela7.D1" office:value-type="string">
            <text:p text:style-name="P104"><text:span text:style-name="T74">DIETA <text:s/></text:span><text:span text:style-name="T77">Z ograniczeniem łatwo przyswajalnych węglowodanów</text:span></text:p>
          </table:table-cell>
        </table:table-row>
        <table:table-row table:style-name="Tabela7.1">
          <table:table-cell table:style-name="Tabela7.A2" office:value-type="string">
            <text:p text:style-name="P29">ŚNIADANIE</text:p>
          </table:table-cell>
          <table:table-cell table:style-name="Tabela7.A2" office:value-type="string">
            <text:p text:style-name="P20"><text:span text:style-name="T5">Pieczywo pszenne</text:span> 50g (GLU PSZ)</text:p>
            <text:p text:style-name="P20"><text:span text:style-name="T5">Pieczywo razowe</text:span> 50g (GLU ŻYT) <text:s/></text:p>
            <text:p text:style-name="P20"><text:span text:style-name="T5">masło </text:span>13g <text:s/>(MLE)</text:p>
            <text:p text:style-name="P105"><text:span text:style-name="T78">szynka gotowana</text:span> 40g <text:span text:style-name="T47">(GLU, SEL, SOJ, GOR)</text:span>,</text:p>
            <text:p text:style-name="P105"><text:span text:style-name="T78">sałata</text:span> 30g,</text:p>
            <text:p text:style-name="P106"><text:span text:style-name="T7">ryż na mleku</text:span> 250 ml <text:span text:style-name="T53">(MLE)</text:span>,</text:p>
            <text:p text:style-name="P20"><text:span text:style-name="T5">kawa zbożowa </text:span>200ml (GLU)</text:p>
          </table:table-cell>
          <table:table-cell table:style-name="Tabela7.A2" office:value-type="string">
            <text:p text:style-name="P20"><text:span text:style-name="T5">Bułka </text:span><text:s/>100g (GLU PSZ)</text:p>
            <text:p text:style-name="P20"><text:span text:style-name="T5">masło </text:span>13g <text:s/>(MLE) <text:s/></text:p>
            <text:p text:style-name="P107"><text:span text:style-name="T78">szynka</text:span><text:span text:style-name="T79"> </text:span><text:span text:style-name="T78">gotowana</text:span> 40g <text:span text:style-name="T47">(GLU, SEL, SOJ, GOR)</text:span>,</text:p>
            <text:p text:style-name="P108"><text:span text:style-name="T80">sałata</text:span> 30g,</text:p>
            <text:p text:style-name="P75"><text:span text:style-name="T76">ryż na mleku</text:span><text:span text:style-name="T81"> 250 ml </text:span><text:span text:style-name="T82">(MLE)</text:span><text:span text:style-name="T81">,</text:span></text:p>
            <text:p text:style-name="P44"><text:span text:style-name="T5">kawa zbożowa </text:span>200ml (GLU)</text:p>
            <text:p text:style-name="P44"/>
          </table:table-cell>
          <table:table-cell table:style-name="Tabela7.D2" office:value-type="string">
            <text:p text:style-name="P20"><text:span text:style-name="T5">Pieczywo razowe</text:span> 100g (GLU ŻYT), <text:s/><text:span text:style-name="T5">masło </text:span>13g <text:s/>(MLE)</text:p>
            <text:p text:style-name="P107"><text:span text:style-name="T78">szynka</text:span><text:span text:style-name="T79"> </text:span><text:span text:style-name="T78">gotowana</text:span> 40g <text:span text:style-name="T47">(GLU, SEL, SOJ, GOR)</text:span>,</text:p>
            <text:p text:style-name="P109"><text:span text:style-name="T80">sałata</text:span> 30g,</text:p>
            <text:p text:style-name="P75"><text:span text:style-name="T76">ryż na mleku</text:span><text:span text:style-name="T81"> 250 ml </text:span><text:span text:style-name="T82">(MLE)</text:span><text:span text:style-name="T81">,</text:span></text:p>
            <text:p text:style-name="P20"><text:span text:style-name="T5">kawa zbożowa </text:span>200ml (GLU)</text:p>
            <text:p text:style-name="P20"/>
          </table:table-cell>
        </table:table-row>
        <table:table-row table:style-name="Tabela7.1">
          <table:table-cell table:style-name="Tabela7.A2" office:value-type="string">
            <text:p text:style-name="P110">OBIAD</text:p>
          </table:table-cell>
          <table:table-cell table:style-name="Tabela7.A2" office:value-type="string">
            <text:p text:style-name="P111"><text:span text:style-name="T83">Rosół z makaronem </text:span><text:span text:style-name="T81">300ml (</text:span>l (kurczak, makaron, marchewka, pietruszka, por, seler, SEL, GLU PSZ) </text:p>
            <text:p text:style-name="P112"><text:span text:style-name="T83">pieczeń wieprzowa duszona z sosem </text:span><text:span text:style-name="T81">90/80g </text:span><text:span text:style-name="T84"><text:s/>(wieprzowina wstępnie obsmażana, pieczona w piecu konwekcyjnym, mąka, cebula, olej rzepakowy GLU PSZ, , JAJ)</text:span> <text:span text:style-name="T85"><text:s text:c="2"/></text:span></text:p>
            <text:p text:style-name="P113"><text:span text:style-name="T86">kapusta </text:span><text:span text:style-name="T87">czerwona</text:span><text:span text:style-name="T86"> duszona </text:span><text:span text:style-name="T85">90g, </text:span>g (kapusta <text:span text:style-name="T88">czerwona</text:span>, olej rzepakowy), </text:p>
            <text:p text:style-name="P114"><text:span text:style-name="T7">ziemniaki</text:span> 180g g (ziemniaki, mleko, masło, MLE), </text:p>
            <text:p text:style-name="P115"><text:span text:style-name="T7">kompot</text:span> 150ml</text:p>
          </table:table-cell>
          <table:table-cell table:style-name="Tabela7.A2" office:value-type="string">
            <text:p text:style-name="P111"><text:span text:style-name="T5">Rosół z makaronem </text:span>300ml (l (kurczak, makaron, marchewka, pietruszka, por, seler, SEL, GLU PSZ)</text:p>
            <text:p text:style-name="P116"><text:span text:style-name="T5">pieczeń wieprzowa duszona z sosem </text:span>90/80g <text:span text:style-name="T89"><text:s/>(wieprzowina wstępnie obsmażana, pieczona w piecu konwekcyjnym, mąka, cebula, olej rzepakowy GLU PSZ, , JAJ)</text:span> <text:s/></text:p>
            <text:p text:style-name="P113"><text:span text:style-name="T87">warzywa</text:span><text:span text:style-name="T86"> na parze</text:span><text:span text:style-name="T85"> 90g </text:span><text:span text:style-name="T90">(marchew, kalafior, brokuły)</text:span><text:span text:style-name="T85"> </text:span></text:p>
            <text:p text:style-name="P114"><text:span text:style-name="T7">ziemniaki</text:span> 180g g (ziemniaki, mleko, masło, MLE), <text:s/></text:p>
            <text:p text:style-name="P117"><text:span text:style-name="T7">kompot</text:span> 150ml</text:p>
          </table:table-cell>
          <table:table-cell table:style-name="Tabela7.D2" office:value-type="string">
            <text:p text:style-name="P111"><text:span text:style-name="T5">Rosół z makaronem </text:span>300ml (l (kurczak, makaron, marchewka, pietruszka, por, seler, SEL, GLU PSZ)</text:p>
            <text:p text:style-name="P116"><text:span text:style-name="T5">pieczeń wieprzowa duszona z sosem </text:span>90/80g <text:span text:style-name="T89"><text:s/>(wieprzowina wstępnie obsmażana, pieczona w piecu konwekcyjnym, mąka, cebula, olej rzepakowy GLU PSZ, , JAJ)</text:span> <text:s/></text:p>
            <text:p text:style-name="P118"><text:span text:style-name="T7">kapusta </text:span><text:span text:style-name="T91">czerwona</text:span><text:span text:style-name="T7"> duszona </text:span>90g, g (kapusta <text:span text:style-name="T88">czerwona</text:span>, olej rzepakowy),</text:p>
            <text:p text:style-name="P114"><text:span text:style-name="T7">ziemniaki</text:span> 180g g (ziemniaki, mleko, masło, MLE), </text:p>
            <text:p text:style-name="P114"><text:span text:style-name="T7">kompot</text:span> 150ml</text:p>
          </table:table-cell>
        </table:table-row>
        <table:table-row table:style-name="Tabela7.1">
          <table:table-cell table:style-name="Tabela7.A2" office:value-type="string">
            <text:p text:style-name="P119">KOLACJA</text:p>
          </table:table-cell>
          <table:table-cell table:style-name="Tabela7.A2" office:value-type="string">
            <text:p text:style-name="P120"><text:span text:style-name="T5">Pieczywo pszenne</text:span> 50g (GLU PSZ)</text:p>
            <text:p text:style-name="P120"><text:span text:style-name="T5">Pieczywo razowe</text:span> 50g (GLU ŻYT)</text:p>
            <text:p text:style-name="P120"><text:span text:style-name="T5">masło </text:span>13g <text:s/>(MLE)</text:p>
            <text:p text:style-name="P121"><text:span text:style-name="T83">sałatka</text:span><text:span text:style-name="T81"> 100g (gotowany m</text:span>akaron i brokuły, jajko, olej rzepakowy, szynka kanapkowa; <text:s/>kukurydza<text:span text:style-name="T81"> (GOR, GLU PSZ, JAJ, SEL, SOJ)</text:span></text:p>
            <text:p text:style-name="P122"><text:span text:style-name="T5">herbata </text:span><text:s/>200ml</text:p>
          </table:table-cell>
          <table:table-cell table:style-name="Tabela7.A2" office:value-type="string">
            <text:p text:style-name="P120"><text:span text:style-name="T5">Bułka </text:span><text:s/>100g (GLU PSZ) , <text:s/></text:p>
            <text:p text:style-name="P123"><text:span text:style-name="T5">masło </text:span>13g <text:s/>(MLE) </text:p>
            <text:p text:style-name="P123"><text:span text:style-name="T5">sałatka</text:span> 100g (gotowany makaron i brokuły, jajko, olej rzepakowy, szynka kanapkowa; GOR, GLU PSZ, JAJ, SEL, SOJ) </text:p>
            <text:p text:style-name="P123"><text:span text:style-name="T5">herbata </text:span><text:s/>200ml</text:p>
          </table:table-cell>
          <table:table-cell table:style-name="Tabela7.D2" office:value-type="string">
            <text:p text:style-name="P120"><text:span text:style-name="T5">Pieczywo razowe</text:span> 100g (GLU ŻYT), </text:p>
            <text:p text:style-name="P120"><text:span text:style-name="T5">masło </text:span>13g <text:s/>(MLE)</text:p>
            <text:p text:style-name="P124"><text:span text:style-name="T5">sałatka</text:span> 100g (gotowany makaron i brokuły, jajko, olej rzepakowy, szynka kanapkowa; GOR, GLU PSZ, JAJ, SEL, SOJ) </text:p>
            <text:p text:style-name="P124"><text:span text:style-name="T5">herbata </text:span><text:s/>200ml</text:p>
          </table:table-cell>
        </table:table-row>
        <table:table-row table:style-name="Tabela7.1">
          <table:table-cell table:style-name="Tabela7.A2" office:value-type="string">
            <text:p text:style-name="P125">POSIŁEK NOCNY</text:p>
          </table:table-cell>
          <table:table-cell table:style-name="Tabela7.A2" office:value-type="string">
            <text:p text:style-name="P126"><text:span text:style-name="T5">Pieczywo pszenne </text:span>30g (GLU), <text:span text:style-name="T5">masło </text:span>5g (MLE), <text:span text:style-name="T5">kiełbasa szynkowa</text:span> 15g GLU, SEL, SOJ, GOR</text:p>
          </table:table-cell>
          <table:table-cell table:style-name="Tabela7.A2" office:value-type="string">
            <text:p text:style-name="P126"><text:span text:style-name="T5">Bułka </text:span>30g (GLU), <text:span text:style-name="T5">masło </text:span>5g (MLE), <text:span text:style-name="T5">kiełbasa szynkowa</text:span> 15g GLU, SEL, SOJ, GOR</text:p>
          </table:table-cell>
          <table:table-cell table:style-name="Tabela7.D2" office:value-type="string">
            <text:p text:style-name="P126"><text:span text:style-name="T5">Pieczywo razowe </text:span>30g (GLU), <text:span text:style-name="T5">masło </text:span>5g (MLE), <text:span text:style-name="T5">kiełbasa szynkowa</text:span> 15g GLU, SEL, SOJ, GOR</text:p>
          </table:table-cell>
        </table:table-row>
        <table:table-row table:style-name="Tabela7.1">
          <table:table-cell table:style-name="Tabela7.A2" office:value-type="string">
            <text:p text:style-name="P125">WARTOŚCI ODŻYWCZE</text:p>
          </table:table-cell>
          <table:table-cell table:style-name="Tabela7.A2" office:value-type="string">
            <text:p text:style-name="P127">E: 1987kcal </text:p>
            <text:p text:style-name="P127">B: 66g </text:p>
            <text:p text:style-name="P127">T:73g Kw. tł. nasy.: 34g </text:p>
            <text:p text:style-name="P127">W: 283g W tym cukry: 21g </text:p>
            <text:p text:style-name="P127">Błonnik: 37g </text:p>
            <text:p text:style-name="P127">Sól:4,3g</text:p>
          </table:table-cell>
          <table:table-cell table:style-name="Tabela7.A2" office:value-type="string">
            <text:p text:style-name="P127">E: 2067kcal </text:p>
            <text:p text:style-name="P127">B: 68g </text:p>
            <text:p text:style-name="P127">T:71g Kw. tł. nasy.: 34g </text:p>
            <text:p text:style-name="P127">W: 294g W tym cukry: 22g </text:p>
            <text:p text:style-name="P127">Błonnik: 31g </text:p>
            <text:p text:style-name="P127">Sól:4,3g</text:p>
          </table:table-cell>
          <table:table-cell table:style-name="Tabela7.D2" office:value-type="string">
            <text:p text:style-name="P127">E: 1898kcal </text:p>
            <text:p text:style-name="P127">B: 65g </text:p>
            <text:p text:style-name="P127">T:71g Kw. tł. nasy.: 33g </text:p>
            <text:p text:style-name="P127">W: 256g W tym cukry: 19g </text:p>
            <text:p text:style-name="P127">Błonnik: 39g </text:p>
            <text:p text:style-name="P127">Sól:4,3g</text:p>
          </table:table-cell>
        </table:table-row>
      </table:table>
      <text:p text:style-name="P128"/>
      <text:p text:style-name="P129"/>
      <text:p text:style-name="P130"><text:span text:style-name="T50">1</text:span><text:span text:style-name="T92">7</text:span>.<text:span text:style-name="T93">08.2026</text:span>r Poniedziałek</text:p>
      <table:table table:name="Tabela19" table:style-name="Tabela19">
        <table:table-column table:style-name="Tabela19.A"/>
        <table:table-column table:style-name="Tabela19.B" table:number-columns-repeated="2"/>
        <table:table-column table:style-name="Tabela19.D"/>
        <table:table-row>
          <table:table-cell table:style-name="Tabela19.A1" office:value-type="string">
            <text:p text:style-name="P103"/>
          </table:table-cell>
          <table:table-cell table:style-name="Tabela19.A1" office:value-type="string">
            <text:p text:style-name="P103">DIETA <text:s/><text:span text:style-name="T3">PODSTAWOWA</text:span></text:p>
          </table:table-cell>
          <table:table-cell table:style-name="Tabela19.A1" office:value-type="string">
            <text:p text:style-name="P103">DIETA <text:s/><text:span text:style-name="T3">ŁATWOSTRAWNA</text:span></text:p>
          </table:table-cell>
          <table:table-cell table:style-name="Tabela19.D1" office:value-type="string">
            <text:p text:style-name="P103">DIETA <text:s/><text:span text:style-name="T4">Z ograniczeniem łatwo przyswajalnych węglowodanów</text:span></text:p>
          </table:table-cell>
        </table:table-row>
        <table:table-row>
          <table:table-cell table:style-name="Tabela19.A2" office:value-type="string">
            <text:p text:style-name="P29">ŚNIADANIE</text:p>
          </table:table-cell>
          <table:table-cell table:style-name="Tabela19.A2" office:value-type="string">
            <text:p text:style-name="P30"><text:span text:style-name="T5">pieczywo pszenne</text:span> 50g (GLU PSZ)</text:p>
            <text:p text:style-name="P30"><text:span text:style-name="T5">pieczywo razowe</text:span> 50g (GLU ŻYT)</text:p>
            <text:p text:style-name="P30"><text:span text:style-name="T5">masło</text:span> 13g <text:s/>(MLE)</text:p>
            <text:p text:style-name="P131"><text:span text:style-name="T5">parówka</text:span> <text:span text:style-name="T94">7</text:span>0g <text:span text:style-name="T8">(SEL,GLU),</text:span> </text:p>
            <text:p text:style-name="P131"><text:span text:style-name="T7">musztarda </text:span><text:span text:style-name="T95">(GOR)</text:span>,</text:p>
            <text:p text:style-name="P132"><text:span text:style-name="T7">płatki owsiane <text:s/>na mleku </text:span>250ml <text:span text:style-name="T96">(MLE, GLU)</text:span></text:p>
            <text:p text:style-name="P133"><text:span text:style-name="T5">kawa zbożowa </text:span>200ml (GLU)</text:p>
            <text:p text:style-name="P134"><text:span text:style-name="T97">pomidor</text:span><text:span text:style-name="T98"> 30g </text:span><text:span text:style-name="T7">gruszka</text:span><text:span text:style-name="T8"> 130g, </text:span></text:p>
          </table:table-cell>
          <table:table-cell table:style-name="Tabela19.A2" office:value-type="string">
            <text:p text:style-name="P30"><text:span text:style-name="T5">Bułka</text:span> 100g (GLU PSZ) </text:p>
            <text:p text:style-name="P30"><text:span text:style-name="T5">masło</text:span> 13g <text:s/>(MLE) </text:p>
            <text:p text:style-name="P131"><text:span text:style-name="T5">parówka</text:span> <text:span text:style-name="T94">7</text:span>0g <text:span text:style-name="T8">(SEL,GLU),</text:span> </text:p>
            <text:p text:style-name="P132"><text:span text:style-name="T7">płatki owsiane <text:s/>na mleku </text:span>250ml <text:span text:style-name="T96">(MLE, GLU)</text:span></text:p>
            <text:p text:style-name="P133"><text:span text:style-name="T5">kawa zbożowa </text:span>200ml (GLU)</text:p>
            <text:p text:style-name="P135"><text:span text:style-name="T7">pomidor</text:span> 30g</text:p>
            <text:p text:style-name="P136">jabłko pieczone 180g</text:p>
          </table:table-cell>
          <table:table-cell table:style-name="Tabela19.D2" office:value-type="string">
            <text:p text:style-name="P30"><text:span text:style-name="T5">pieczywo razowe</text:span> 100g (GLU ŻYT),</text:p>
            <text:p text:style-name="P30"><text:span text:style-name="T5">masło</text:span> 13g <text:s/>(MLE)</text:p>
            <text:p text:style-name="P131"><text:span text:style-name="T5">parówka</text:span> <text:span text:style-name="T94">7</text:span>0g <text:span text:style-name="T8">(SEL,GLU),</text:span> </text:p>
            <text:p text:style-name="P131"><text:span text:style-name="T7">musztarda </text:span><text:span text:style-name="T95">(GOR)</text:span>,</text:p>
            <text:p text:style-name="P132"><text:span text:style-name="T7">płatki owsiane <text:s/>na mleku </text:span>250ml <text:span text:style-name="T96">(MLE, GLU)</text:span></text:p>
            <text:p text:style-name="P133"><text:span text:style-name="T5">kawa zbożowa </text:span>200ml (GLU)</text:p>
            <text:p text:style-name="P33"><text:span text:style-name="T7">gruszka</text:span> 130g,</text:p>
            <text:p text:style-name="P135"><text:span text:style-name="T7">pomidor</text:span> 30g</text:p>
          </table:table-cell>
        </table:table-row>
        <table:table-row>
          <table:table-cell table:style-name="Tabela19.A2" office:value-type="string">
            <text:p text:style-name="P29">OBIAD</text:p>
          </table:table-cell>
          <table:table-cell table:style-name="Tabela19.A2" office:value-type="string">
            <text:p text:style-name="P137"><text:span text:style-name="T99">Krupnik</text:span><text:span text:style-name="T47"> 300ml (kasza jęczmienna, kurczak, włoszczyzna, masło, ziemniaki, GLU, MLE, SEL)</text:span></text:p>
            <text:p text:style-name="P138"><text:span text:style-name="T100">potrawka z kurczaka</text:span><text:span text:style-name="T101"> (duszone mięso drobiowe bez skóry, marchewka, pietruszka, kalafior, seler, </text:span><text:span text:style-name="T8"><text:s/></text:span><text:span text:style-name="T101">jogurt grecki, mąka) </text:span>1<text:span text:style-name="T102">70</text:span>g <text:span text:style-name="T103"><text:s/></text:span></text:p>
            <text:p text:style-name="P139"><text:span text:style-name="T104">ziemniaki</text:span><text:span text:style-name="T105"> 180g (ziemniaki, mleko, masło, MLE)</text:span> (MLE), <text:s/></text:p>
            <text:p text:style-name="P42"><text:span text:style-name="T5">kompot</text:span> 150ml</text:p>
          </table:table-cell>
          <table:table-cell table:style-name="Tabela19.A2" office:value-type="string">
            <text:p text:style-name="P140"><text:span text:style-name="T99">Krupnik</text:span><text:span text:style-name="T47"> 300ml (kasza jęczmienna, kurczak, włoszczyzna, masło, ziemniaki, GLU, MLE, SEL)</text:span></text:p>
            <text:p text:style-name="P141"><text:span text:style-name="T106">potrawka z kurczaka</text:span><text:span text:style-name="T107"> (duszone mięso drobiowe bez skóry, marchewka, pietruszka, kalafior, seler, </text:span><text:span text:style-name="T108"><text:s/></text:span><text:span text:style-name="T107">jogurt grecki, mąka) </text:span><text:span text:style-name="T109">1</text:span><text:span text:style-name="T110">70</text:span><text:span text:style-name="T109">g </text:span><text:span text:style-name="T111"><text:s/></text:span><text:s/><text:span text:style-name="T112"><text:s/></text:span></text:p>
            <text:p text:style-name="P139"><text:span text:style-name="T113">ziemniaki</text:span><text:span text:style-name="T114"> 180g (ziemniaki, mleko, masło, MLE)</text:span><text:span text:style-name="T8"> (MLE), <text:s/></text:span></text:p>
            <text:p text:style-name="P44"><text:span text:style-name="T5">kompot</text:span> 150ml</text:p>
          </table:table-cell>
          <table:table-cell table:style-name="Tabela19.D2" office:value-type="string">
            <text:p text:style-name="P140"><text:span text:style-name="T99">Krupnik</text:span><text:span text:style-name="T47"> 300ml (kasza jęczmienna, kurczak, włoszczyzna, masło, ziemniaki, GLU, MLE, SEL)</text:span></text:p>
            <text:p text:style-name="P142"><text:span text:style-name="T100">potrawka z kurczaka</text:span><text:span text:style-name="T101"> (duszone mięso drobiowe bez skóry, marchewka, pietruszka, kalafior, seler, </text:span><text:span text:style-name="T8"><text:s/></text:span><text:span text:style-name="T101">jogurt grecki, mąka) </text:span>1<text:span text:style-name="T102">70</text:span>g <text:span text:style-name="T103"><text:s/></text:span></text:p>
            <text:p text:style-name="P139"><text:span text:style-name="T104">ziemniaki</text:span><text:span text:style-name="T105"> 180g (ziemniaki, mleko, masło, MLE)</text:span> (MLE), <text:s/></text:p>
            <text:p text:style-name="P143"><text:span text:style-name="T7">kompot</text:span> 150 ml</text:p>
          </table:table-cell>
        </table:table-row>
        <table:table-row>
          <table:table-cell table:style-name="Tabela19.A2" office:value-type="string">
            <text:p text:style-name="P85">KOLACJA</text:p>
          </table:table-cell>
          <table:table-cell table:style-name="Tabela19.A2" office:value-type="string">
            <text:p text:style-name="P86"><text:span text:style-name="T5">Pieczywo pszenne</text:span> 50g (GLU PSZ)</text:p>
            <text:p text:style-name="P86"><text:span text:style-name="T5">Pieczywo razowe</text:span> 50g (GLU ŻYT) </text:p>
            <text:p text:style-name="P86"><text:span text:style-name="T5">masło </text:span>13g <text:s/>(MLE)</text:p>
            <text:p text:style-name="P144"><text:span text:style-name="T15">galareta</text:span><text:span text:style-name="T16"> <text:s/></text:span>(mięso drobiowe, groszek zielony, sól, marchew, pietruszka, żelatyna, ocet, aromat, przyprawy (w tym seler)) <text:span text:style-name="T16"><text:s/>100g, <text:s/></text:span></text:p>
            <text:p text:style-name="P86"><text:span text:style-name="T5">herbata </text:span><text:s/>200ml</text:p>
          </table:table-cell>
          <table:table-cell table:style-name="Tabela19.A2" office:value-type="string">
            <text:p text:style-name="P86"><text:span text:style-name="T5">Bułka </text:span><text:s/>100g (GLU PSZ)</text:p>
            <text:p text:style-name="P86"><text:span text:style-name="T5">masło </text:span>13g <text:s/>(MLE)</text:p>
            <text:p text:style-name="P145"><text:span text:style-name="T7">galareta</text:span> <text:s/>(mięso drobiowe, groszek zielony, sól, marchew, pietruszka, żelatyna, ocet, aromat, przyprawy (w tym seler)) <text:s/>100g, <text:s/></text:p>
            <text:p text:style-name="P146"><text:span text:style-name="T5">herbata </text:span><text:s/>200ml</text:p>
          </table:table-cell>
          <table:table-cell table:style-name="Tabela19.D2" office:value-type="string">
            <text:p text:style-name="P86"><text:span text:style-name="T5">Pieczywo razowe</text:span> 100g (GLU ŻYT), <text:s/><text:span text:style-name="T5">masło </text:span>13g <text:s/>(MLE)</text:p>
            <text:p text:style-name="P145"><text:span text:style-name="T7">galareta</text:span> <text:s/>(mięso drobiowe, groszek zielony, sól, marchew, pietruszka, żelatyna, ocet, aromat, przyprawy (w tym seler)) <text:s/>100g, <text:s/></text:p>
            <text:p text:style-name="P147"><text:span text:style-name="T5">herbata </text:span><text:s/>200ml</text:p>
          </table:table-cell>
        </table:table-row>
        <table:table-row>
          <table:table-cell table:style-name="Tabela19.A2" office:value-type="string">
            <text:p text:style-name="P85">POSIŁEK NOCNY</text:p>
          </table:table-cell>
          <table:table-cell table:style-name="Tabela19.A2" office:value-type="string">
            <text:p text:style-name="P148"><text:span text:style-name="T5">Pieczywo pszenne </text:span>30g (GLU), <text:span text:style-name="T5">masło </text:span>5g (MLE), <text:span text:style-name="T5">kiełbasa szynkowa</text:span> 15g GLU, SEL, SOJ, GOR</text:p>
          </table:table-cell>
          <table:table-cell table:style-name="Tabela19.A2" office:value-type="string">
            <text:p text:style-name="P148"><text:span text:style-name="T5">Bułka </text:span>30g (GLU), <text:span text:style-name="T5">masło </text:span>5g (MLE), <text:span text:style-name="T5">kiełbasa szynkowa</text:span> 15g GLU, SEL, SOJ, GOR</text:p>
          </table:table-cell>
          <table:table-cell table:style-name="Tabela19.D2" office:value-type="string">
            <text:p text:style-name="P148"><text:span text:style-name="T5">Pieczywo razowe </text:span>30g (GLU), <text:span text:style-name="T5">masło </text:span>5g (MLE), <text:span text:style-name="T5">kiełbasa szynkowa</text:span> 15g GLU, SEL, SOJ, GOR</text:p>
          </table:table-cell>
        </table:table-row>
        <table:table-row table:style-name="Tabela19.6">
          <table:table-cell table:style-name="Tabela19.A2" office:value-type="string">
            <text:p text:style-name="P29">WARTOŚCI ODŻYWCZE</text:p>
          </table:table-cell>
          <table:table-cell table:style-name="Tabela19.A2" office:value-type="string">
            <text:p text:style-name="P149">E: 2033kcal</text:p>
            <text:p text:style-name="P149">B:75g</text:p>
            <text:p text:style-name="P149">T:70g, w tym kw. tł. nas.: 26g</text:p>
            <text:p text:style-name="P149">W:288g, w tym cukry: 42g</text:p>
            <text:p text:style-name="P149">Błonnik:38g Sól:5g</text:p>
          </table:table-cell>
          <table:table-cell table:style-name="Tabela19.A2" office:value-type="string">
            <text:p text:style-name="P149">E: 2131 kcal</text:p>
            <text:p text:style-name="P149">B:75g</text:p>
            <text:p text:style-name="P149">T:76g, w tym kw. tł. nas.: 27g</text:p>
            <text:p text:style-name="P149">W:295g, w tym cukry: 45g</text:p>
            <text:p text:style-name="P149">Błonnik:24g Sól: 4,8g</text:p>
          </table:table-cell>
          <table:table-cell table:style-name="Tabela19.D2" office:value-type="string">
            <text:p text:style-name="P149">E: 1929kcal</text:p>
            <text:p text:style-name="P149">B:70g</text:p>
            <text:p text:style-name="P149">T:70g, w tym kw. tł. nas.: 26g</text:p>
            <text:p text:style-name="P149">W:271g, w tym cukry: 30g</text:p>
            <text:p text:style-name="P149">Błonnik: 43g Sól: 5g</text:p>
          </table:table-cell>
        </table:table-row>
      </table:table>
      <text:p text:style-name="P150"/>
      <text:p text:style-name="P151"><text:span text:style-name="T115">1</text:span><text:span text:style-name="T116">8</text:span><text:span text:style-name="T117">.</text:span><text:span text:style-name="T118">08.2026</text:span><text:span text:style-name="T117">r Wtorek</text:span></text:p>
      <table:table table:name="Tabela20" table:style-name="Tabela20">
        <table:table-column table:style-name="Tabela20.A"/>
        <table:table-column table:style-name="Tabela20.B" table:number-columns-repeated="2"/>
        <table:table-column table:style-name="Tabela20.D"/>
        <table:table-row>
          <table:table-cell table:style-name="Tabela20.A1" office:value-type="string">
            <text:p text:style-name="P103"/>
          </table:table-cell>
          <table:table-cell table:style-name="Tabela20.A1" office:value-type="string">
            <text:p text:style-name="P103">DIETA <text:s/><text:span text:style-name="T3">PODSTAWOWA</text:span></text:p>
          </table:table-cell>
          <table:table-cell table:style-name="Tabela20.A1" office:value-type="string">
            <text:p text:style-name="P103">DIETA <text:s/><text:span text:style-name="T3">ŁATWOSTRAWNA</text:span></text:p>
          </table:table-cell>
          <table:table-cell table:style-name="Tabela20.D1" office:value-type="string">
            <text:p text:style-name="P103">DIETA <text:s/><text:span text:style-name="T4">Z ograniczeniem łatwo przyswajalnych węglowodanów</text:span></text:p>
          </table:table-cell>
        </table:table-row>
        <table:table-row>
          <table:table-cell table:style-name="Tabela20.A2" office:value-type="string">
            <text:p text:style-name="P85">ŚNIADANIE</text:p>
          </table:table-cell>
          <table:table-cell table:style-name="Tabela20.A2" office:value-type="string">
            <text:p text:style-name="P148"><text:span text:style-name="T5">pieczywo pszenne</text:span> 50g (GLU PSZ)</text:p>
            <text:p text:style-name="P148"><text:span text:style-name="T5">pieczywo razowe</text:span> 50g (GLU ŻYT)</text:p>
            <text:p text:style-name="P86"><text:span text:style-name="T119">pasztet wieprzowy</text:span><text:span text:style-name="T47"> 50g (bułka pszenna, cebula, jajko, olej rzepakowy, wieprzowina, łopatka, wątróbka kurczaka; JAJ, GLU),</text:span></text:p>
            <text:p text:style-name="P152"><text:span text:style-name="T120">sałata</text:span><text:span text:style-name="T121"> 10g</text:span> </text:p>
            <text:p text:style-name="P148"><text:span text:style-name="T5">masło</text:span> 13g <text:s/>(MLE)</text:p>
            <text:p text:style-name="P153"><text:span text:style-name="T15">ryż na mleku</text:span><text:span text:style-name="T16"> 250 ml (MLE),</text:span></text:p>
            <text:p text:style-name="P86"><text:span text:style-name="T5">kawa </text:span><text:span text:style-name="T122">zbożowa</text:span> 200ml <text:span text:style-name="T123">(GLU)</text:span></text:p>
            <text:p text:style-name="P154"><text:span text:style-name="T7">jabłko pieczone 180g</text:span> </text:p>
          </table:table-cell>
          <table:table-cell table:style-name="Tabela20.A2" office:value-type="string">
            <text:p text:style-name="P86"><text:span text:style-name="T104">bułka</text:span> 100g (GLU PSZ)</text:p>
            <text:p text:style-name="P86"><text:span text:style-name="T124">kiełbasa </text:span><text:span text:style-name="T125">kanapkowa</text:span><text:span text:style-name="T47"> 40g (GLU, SEL, SOJ, GOR), </text:span><text:s text:c="2"/></text:p>
            <text:p text:style-name="P155"><text:span text:style-name="T7">sałata</text:span> 10g</text:p>
            <text:p text:style-name="P148"><text:span text:style-name="T104">masło</text:span> 13g <text:s/>(MLE)</text:p>
            <text:p text:style-name="P153"><text:span text:style-name="T15">ryż na mleku</text:span><text:span text:style-name="T16"> 250 ml (MLE),</text:span></text:p>
            <text:p text:style-name="P86"><text:span text:style-name="T5">kawa </text:span><text:span text:style-name="T122">zbożowa</text:span> 200ml <text:span text:style-name="T123">(GLU)</text:span></text:p>
            <text:p text:style-name="P88">jabłko pieczone 180g</text:p>
          </table:table-cell>
          <table:table-cell table:style-name="Tabela20.D2" office:value-type="string">
            <text:p text:style-name="P148"><text:span text:style-name="T5">pieczywo razowe</text:span> 100g (GLU ŻYT)</text:p>
            <text:p text:style-name="P86"><text:span text:style-name="T119">pasztet wieprzowy</text:span><text:span text:style-name="T47"> 50g (bułka pszenna, cebula, jajko, olej rzepakowy, wieprzowina, łopatka, wątróbka kurczaka; JAJ, GLU),</text:span></text:p>
            <text:p text:style-name="P152"><text:span text:style-name="T120">sałata</text:span><text:span text:style-name="T121"> 10g</text:span> </text:p>
            <text:p text:style-name="P148"><text:span text:style-name="T5">masło</text:span> 13g <text:s/>(MLE)</text:p>
            <text:p text:style-name="P153"><text:span text:style-name="T15">ryż na mleku</text:span><text:span text:style-name="T16"> 250 ml (MLE),</text:span></text:p>
            <text:p text:style-name="P86"><text:span text:style-name="T5">kawa </text:span><text:span text:style-name="T122">zbożowa</text:span> 200ml <text:span text:style-name="T123">(GLU)</text:span></text:p>
            <text:p text:style-name="P154"><text:span text:style-name="T7">jabłko pieczone 180g</text:span> </text:p>
          </table:table-cell>
        </table:table-row>
        <table:table-row>
          <table:table-cell table:style-name="Tabela20.A2" office:value-type="string">
            <text:p text:style-name="P156">OBIAD</text:p>
          </table:table-cell>
          <table:table-cell table:style-name="Tabela20.A2" office:value-type="string">
            <text:p text:style-name="P157"><text:span text:style-name="T11">Zupa z fasolki szparagowej </text:span><text:span text:style-name="T8">300ml, (Kurczak, mąka pszenna, śmietana, włoszczyzna, masło, fasolka szparagowa, ziemniaki; MLE, SEL)</text:span></text:p>
            <text:p text:style-name="P158"><text:span text:style-name="T5">jajko sadzone</text:span> (JAJ) <text:s/></text:p>
            <text:p text:style-name="P158"><text:span text:style-name="T126">marchewka z groszkiem</text:span><text:span text:style-name="T5"> </text:span><text:s/>90g (<text:span text:style-name="T127">marchewka, groszek, olej</text:span>)</text:p>
            <text:p text:style-name="P158"><text:span text:style-name="T15">ziemniaki</text:span><text:span text:style-name="T16"> 180g (ziemniaki, mleko, masło, MLE),</text:span> </text:p>
            <text:p text:style-name="P159"><text:span text:style-name="T5">kompot</text:span> 150ml</text:p>
          </table:table-cell>
          <table:table-cell table:style-name="Tabela20.A2" office:value-type="string">
            <text:p text:style-name="P160"><text:span text:style-name="T128">Zupa grysikowa </text:span><text:span text:style-name="T129">300ml (Kurczak, mąka pszenna, włoszczyzna, masło, kasza manna, ziemniaki; kalafior; GLU PSZ, MLE, SEL)</text:span></text:p>
            <text:p text:style-name="P158"><text:span text:style-name="T5">jajko gotowane z sosem </text:span><text:span text:style-name="T130">musztardowym</text:span> (jajko,jogurt naturalny, śmietana, <text:span text:style-name="T131">musztarda</text:span>; MLE, JAJ, <text:span text:style-name="T131">GOR</text:span>), <text:s/></text:p>
            <text:p text:style-name="P158"><text:span text:style-name="T126">marchewka </text:span><text:span text:style-name="T132">gotowana</text:span><text:span text:style-name="T5"> </text:span><text:s/>90g (<text:span text:style-name="T127">marchewka, olej</text:span>)</text:p>
            <text:p text:style-name="P158"><text:span text:style-name="T15">ziemniaki</text:span><text:span text:style-name="T16"> 180g (ziemniaki, mleko, masło, MLE),</text:span> </text:p>
            <text:p text:style-name="P159"><text:span text:style-name="T5">kompot</text:span> 150ml</text:p>
          </table:table-cell>
          <table:table-cell table:style-name="Tabela20.D2" office:value-type="string">
            <text:p text:style-name="P157"><text:span text:style-name="T11">Zupa z fasolki szparagowej </text:span><text:span text:style-name="T8">300ml, (Kurczak, mąka pszenna, śmietana, włoszczyzna, masło, fasolka szparagowa, ziemniaki; MLE, SEL)</text:span></text:p>
            <text:p text:style-name="P158"><text:span text:style-name="T5">jajko sadzone</text:span> (JAJ) <text:s/></text:p>
            <text:p text:style-name="P158"><text:span text:style-name="T126">marchewka z groszkiem</text:span><text:span text:style-name="T5"> </text:span><text:s/>90g (<text:span text:style-name="T127">marchewka, groszek, olej</text:span>)</text:p>
            <text:p text:style-name="P158"><text:span text:style-name="T15">ziemniaki</text:span><text:span text:style-name="T16"> 180g (ziemniaki, mleko, masło, MLE),</text:span> </text:p>
            <text:p text:style-name="P159"><text:span text:style-name="T5">kompot</text:span> 150ml</text:p>
          </table:table-cell>
        </table:table-row>
        <table:table-row>
          <table:table-cell table:style-name="Tabela20.A2" office:value-type="string">
            <text:p text:style-name="P29">KOLACJA</text:p>
          </table:table-cell>
          <table:table-cell table:style-name="Tabela20.A2" office:value-type="string">
            <text:p text:style-name="P20"><text:span text:style-name="T5">Pieczywo pszenne</text:span> 50g (GLU PSZ)</text:p>
            <text:p text:style-name="P20"><text:span text:style-name="T5">Pieczywo razowe</text:span> 50g (GLU ŻYT)</text:p>
            <text:p text:style-name="P20"><text:span text:style-name="T5">masło </text:span>13g <text:s/>(MLE)</text:p>
            <text:p text:style-name="P161"><text:span text:style-name="T133">pasta </text:span><text:span text:style-name="T134">brokułowa</text:span><text:span text:style-name="T133"> </text:span><text:span text:style-name="T135">50g (twaróg, śmietana, </text:span><text:span text:style-name="T136">brokuły</text:span><text:span text:style-name="T135">; MLE),</text:span> </text:p>
            <text:p text:style-name="P162"><text:span text:style-name="T5">herbata </text:span><text:s/>200ml</text:p>
          </table:table-cell>
          <table:table-cell table:style-name="Tabela20.A2" office:value-type="string">
            <text:p text:style-name="P20"><text:span text:style-name="T5">Bułka </text:span><text:s/>100g (GLU PSZ) ,</text:p>
            <text:p text:style-name="P20"><text:span text:style-name="T5">masło </text:span>13g <text:s/>(MLE) </text:p>
            <text:p text:style-name="P163"><text:span text:style-name="T5">pasta </text:span><text:span text:style-name="T40">brokułowa</text:span><text:span text:style-name="T5"> </text:span>50g (twaróg, śmietana, <text:span text:style-name="T41">brokuły</text:span>; MLE),</text:p>
            <text:p text:style-name="P67"><text:span text:style-name="T5">herbata </text:span><text:s/>200ml</text:p>
          </table:table-cell>
          <table:table-cell table:style-name="Tabela20.D2" office:value-type="string">
            <text:p text:style-name="P20"><text:span text:style-name="T5">Pieczywo razowe</text:span> 100g (GLU ŻYT),</text:p>
            <text:p text:style-name="P20"><text:span text:style-name="T5">masło </text:span>13g <text:s/>(MLE) </text:p>
            <text:p text:style-name="P161"><text:span text:style-name="T133">pasta </text:span><text:span text:style-name="T134">brokułowa</text:span><text:span text:style-name="T133"> </text:span><text:span text:style-name="T135">50g (twaróg, śmietana, </text:span><text:span text:style-name="T136">brokuły</text:span><text:span text:style-name="T135">; MLE),</text:span> <text:s/></text:p>
            <text:p text:style-name="P164"><text:span text:style-name="T5">herbata </text:span>200ml</text:p>
          </table:table-cell>
        </table:table-row>
        <table:table-row>
          <table:table-cell table:style-name="Tabela20.A2" office:value-type="string">
            <text:p text:style-name="P29">POSIŁEK NOCNY</text:p>
          </table:table-cell>
          <table:table-cell table:style-name="Tabela20.A2" office:value-type="string">
            <text:p text:style-name="P165"><text:span text:style-name="T7">pieczywo</text:span> 30g (GLU), <text:span text:style-name="T7">masło</text:span> (MLE) 5g, <text:span text:style-name="T7">sałatka z pomidora i rukoli </text:span><text:span text:style-name="T137"><text:s/>3</text:span>0g <text:span text:style-name="T137">(pomidor, rukola, olej rzepakowy)</text:span>,</text:p>
          </table:table-cell>
          <table:table-cell table:style-name="Tabela20.A2" office:value-type="string">
            <text:p text:style-name="P165"><text:span text:style-name="T7">pieczywo</text:span> 30g (GLU), <text:span text:style-name="T7">masło</text:span> (MLE) 5g, <text:span text:style-name="T7">sałatka z pomidora i rukoli </text:span><text:span text:style-name="T137"><text:s/>3</text:span>0g <text:span text:style-name="T137">(pomidor, rukola, olej rzepakowy)</text:span>,</text:p>
          </table:table-cell>
          <table:table-cell table:style-name="Tabela20.D2" office:value-type="string">
            <text:p text:style-name="P165"><text:span text:style-name="T7">pieczywo</text:span> 30g (GLU), <text:span text:style-name="T7">masło</text:span> (MLE) 5g, <text:span text:style-name="T7">sałatka z pomidora i rukoli </text:span><text:span text:style-name="T137"><text:s/>3</text:span>0g <text:span text:style-name="T137">(pomidor, rukola, olej rzepakowy)</text:span>,</text:p>
          </table:table-cell>
        </table:table-row>
        <table:table-row>
          <table:table-cell table:style-name="Tabela20.A2" office:value-type="string">
            <text:p text:style-name="P29">WARTOŚCI ODŻYWCZE</text:p>
            <text:p text:style-name="P29"/>
          </table:table-cell>
          <table:table-cell table:style-name="Tabela20.A2" office:value-type="string">
            <text:p text:style-name="P149">E: 2146 kcal</text:p>
            <text:p text:style-name="P149">B:86g</text:p>
            <text:p text:style-name="P149">T:62g, w tym kw. tł. nas.: 33g</text:p>
            <text:p text:style-name="P149">W:320g, w tym cukry: 24g</text:p>
            <text:p text:style-name="P149">Błonnik:45g Sól:4,7g</text:p>
          </table:table-cell>
          <table:table-cell table:style-name="Tabela20.A2" office:value-type="string">
            <text:p text:style-name="P149">E: 2079kcal</text:p>
            <text:p text:style-name="P149">B:79g</text:p>
            <text:p text:style-name="P149">T:71g, w tym kw. tł. nas.: 35g</text:p>
            <text:p text:style-name="P149">W:291g, w tym cukry: 25g</text:p>
            <text:p text:style-name="P149">Błonnik:36g Sól:4,4g</text:p>
          </table:table-cell>
          <table:table-cell table:style-name="Tabela20.D2" office:value-type="string">
            <text:p text:style-name="P149">E: 2027kcal</text:p>
            <text:p text:style-name="P149">B:80g</text:p>
            <text:p text:style-name="P149">T:63g, w tym kw. tł. nas.: 33g</text:p>
            <text:p text:style-name="P149">W:300g, w tym cukry: 13g</text:p>
            <text:p text:style-name="P149">Błonnik: 51g Sól: 4,7g</text:p>
          </table:table-cell>
        </table:table-row>
      </table:table>
      <text:p text:style-name="P166"/>
      <text:p text:style-name="P102"><text:span text:style-name="T73">1</text:span><text:span text:style-name="T138">9</text:span><text:span text:style-name="T74">.</text:span><text:span text:style-name="T139">08.2026</text:span><text:span text:style-name="T74">r środa</text:span></text:p>
      <table:table table:name="Tabela2" table:style-name="Tabela2">
        <table:table-column table:style-name="Tabela2.A"/>
        <table:table-column table:style-name="Tabela2.B" table:number-columns-repeated="2"/>
        <table:table-column table:style-name="Tabela2.D"/>
        <table:table-row>
          <table:table-cell table:style-name="Tabela2.A1" office:value-type="string">
            <text:p text:style-name="P103"/>
          </table:table-cell>
          <table:table-cell table:style-name="Tabela2.A1" office:value-type="string">
            <text:p text:style-name="P103">DIETA <text:s/><text:span text:style-name="T3">PODSTAWOWA</text:span></text:p>
          </table:table-cell>
          <table:table-cell table:style-name="Tabela2.A1" office:value-type="string">
            <text:p text:style-name="P103">DIETA <text:s/><text:span text:style-name="T3">ŁATWOSTRAWNA</text:span></text:p>
          </table:table-cell>
          <table:table-cell table:style-name="Tabela2.D1" office:value-type="string">
            <text:p text:style-name="P103">DIETA <text:s/><text:span text:style-name="T4">Z ograniczeniem łatwo przyswajalnych węglowodanów</text:span></text:p>
          </table:table-cell>
        </table:table-row>
        <table:table-row>
          <table:table-cell table:style-name="Tabela2.A2" office:value-type="string">
            <text:p text:style-name="P72">ŚNIADANIE</text:p>
          </table:table-cell>
          <table:table-cell table:style-name="Tabela2.A2" office:value-type="string">
            <text:p text:style-name="P73"><text:span text:style-name="T5">Pieczywo pszenne</text:span> 50g (GLU PSZ) </text:p>
            <text:p text:style-name="P73"><text:span text:style-name="T5">Pieczywo razowe</text:span> 50g (GLU ŻYT) </text:p>
            <text:p text:style-name="P73"><text:span text:style-name="T5">masło </text:span>13g <text:s/>(MLE)</text:p>
            <text:p text:style-name="P74"><text:span text:style-name="T5">dżem</text:span> 50g, </text:p>
            <text:p text:style-name="P74"><text:span text:style-name="T5">ser biały</text:span> 30g (MLE), <text:s/></text:p>
            <text:p text:style-name="P73"><text:span text:style-name="T5">kawa zbożowa </text:span>200 ml (MLE, GLU), </text:p>
            <text:p text:style-name="P167"><text:span text:style-name="T15">płatki owsiane <text:s/>na mleku </text:span><text:span text:style-name="T16">250ml </text:span><text:span text:style-name="T140">(MLE, GLU) </text:span><text:span text:style-name="T141">arbuz</text:span><text:span text:style-name="T142"> 150g</text:span></text:p>
          </table:table-cell>
          <table:table-cell table:style-name="Tabela2.A2" office:value-type="string">
            <text:p text:style-name="P73"><text:span text:style-name="T5">Bułka </text:span><text:s/>100g (GLU PSZ) ,</text:p>
            <text:p text:style-name="P73"><text:span text:style-name="T5">masło </text:span>13g <text:s/>(MLE) <text:s/></text:p>
            <text:p text:style-name="P74"><text:span text:style-name="T5">dżem</text:span> 50g, </text:p>
            <text:p text:style-name="P74"><text:span text:style-name="T5">ser biały</text:span> 30g (MLE), </text:p>
            <text:p text:style-name="P73"><text:span text:style-name="T5">kawa zbożowa 200ml (GLU)</text:span>,</text:p>
            <text:p text:style-name="P168"><text:span text:style-name="T7">płatki owsiane <text:s/>na mleku </text:span>250ml <text:span text:style-name="T96">(MLE, GLU)</text:span></text:p>
            <text:p text:style-name="P169"><text:span text:style-name="T143">arbuz</text:span><text:span text:style-name="T144"> 150g</text:span></text:p>
          </table:table-cell>
          <table:table-cell table:style-name="Tabela2.D2" office:value-type="string">
            <text:p text:style-name="P73"><text:span text:style-name="T5">Pieczywo razowe</text:span> 100g (GLU ŻYT),</text:p>
            <text:p text:style-name="P74"><text:span text:style-name="T5">ser biały</text:span> 30g (MLE), </text:p>
            <text:p text:style-name="P74"><text:span text:style-name="T145">pomidor</text:span> <text:s/><text:span text:style-name="T146">5</text:span>0g</text:p>
            <text:p text:style-name="P73"><text:span text:style-name="T5">masło </text:span>13g <text:s/>(MLE) </text:p>
            <text:p text:style-name="P73"><text:span text:style-name="T5">kawa zbożowa 200ml (GLU)</text:span>, </text:p>
            <text:p text:style-name="P168"><text:span text:style-name="T7">płatki owsiane <text:s/>na mleku </text:span>250ml <text:span text:style-name="T96">(MLE, GLU)</text:span></text:p>
            <text:p text:style-name="P169"><text:span text:style-name="T143">arbuz</text:span><text:span text:style-name="T144"> 150g</text:span></text:p>
          </table:table-cell>
        </table:table-row>
        <table:table-row>
          <table:table-cell table:style-name="Tabela2.A2" office:value-type="string">
            <text:p text:style-name="P170">OBIAD</text:p>
          </table:table-cell>
          <table:table-cell table:style-name="Tabela2.A2" office:value-type="string">
            <text:p text:style-name="P171"><text:span text:style-name="T7">Zupa jarzynowa </text:span><text:span text:style-name="T8">300ml (Kurczak, mąka pszenna, śmietana, włoszczyzna, </text:span><text:span text:style-name="T114">masło</text:span><text:span text:style-name="T8">, kalafior, ziemniaki; MLE, SEL)</text:span></text:p>
            <text:p text:style-name="P172"><text:span text:style-name="T7">pieczeń rzymska z sosem</text:span> 90/80g (wieprzowina wstępnie obsmażana, pieczona w piecu konwekcyjnym, mąka, cebula, olej rzepakowy, jajko, GLU PSZ, JAJ)</text:p>
            <text:p text:style-name="P173"><text:span text:style-name="T147">surówka z białej kapusty</text:span> <text:span text:style-name="T8">90g, g (kapusta biała, olej rzepakowy),</text:span></text:p>
            <text:p text:style-name="P174"><text:span text:style-name="T104">ziemniaki</text:span><text:span text:style-name="T105"> 180g (ziemniaki, mleko, masło, MLE)</text:span> (MLE), <text:s/></text:p>
            <text:p text:style-name="P175"><text:span text:style-name="T7">kompot</text:span> 150 ml</text:p>
          </table:table-cell>
          <table:table-cell table:style-name="Tabela2.A2" office:value-type="string">
            <text:p text:style-name="P171"><text:span text:style-name="T7">Zupa jarzynowa </text:span><text:span text:style-name="T8">300ml (Kurczak, mąka pszenna, śmietana, włoszczyzna, </text:span><text:span text:style-name="T114">masło</text:span><text:span text:style-name="T8">, kalafior, ziemniaki; MLE, SEL)</text:span></text:p>
            <text:p text:style-name="P172"><text:span text:style-name="T7">pieczeń rzymska z sosem</text:span> 90/80g (wieprzowina wstępnie obsmażana, pieczona w piecu konwekcyjnym, mąka, cebula, olej rzepakowy, jajko, GLU PSZ, JAJ)</text:p>
            <text:p text:style-name="P176"><text:span text:style-name="T148">brokuły</text:span><text:span text:style-name="T149"> na parz</text:span>e 80g</text:p>
            <text:p text:style-name="P174"><text:span text:style-name="T104">ziemniaki</text:span><text:span text:style-name="T105"> 180g (ziemniaki, mleko, masło, MLE)</text:span> (MLE), <text:s/></text:p>
            <text:p text:style-name="P175"><text:span text:style-name="T150">kompot</text:span><text:span text:style-name="T112"> 150 ml</text:span></text:p>
          </table:table-cell>
          <table:table-cell table:style-name="Tabela2.D2" office:value-type="string">
            <text:p text:style-name="P171"><text:span text:style-name="T7">Zupa jarzynowa </text:span><text:span text:style-name="T8">300ml (Kurczak, mąka pszenna, śmietana, włoszczyzna, </text:span><text:span text:style-name="T114">masło</text:span><text:span text:style-name="T8">, kalafior, ziemniaki; MLE, SEL)</text:span></text:p>
            <text:p text:style-name="P172"><text:span text:style-name="T7">pieczeń rzymska z sosem</text:span> 90/80g (wieprzowina wstępnie obsmażana, pieczona w piecu konwekcyjnym, mąka, cebula, olej rzepakowy, jajko, GLU PSZ, JAJ)</text:p>
            <text:p text:style-name="P173"><text:span text:style-name="T147">surówka z białej kapusty</text:span> <text:span text:style-name="T8">90g, g (kapusta biała, olej rzepakowy),</text:span></text:p>
            <text:p text:style-name="P174"><text:span text:style-name="T104">ziemniaki</text:span><text:span text:style-name="T105"> 180g (ziemniaki, mleko, masło, MLE)</text:span> (MLE), <text:s/></text:p>
            <text:p text:style-name="P175"><text:span text:style-name="T7">kompot</text:span> 150 ml</text:p>
          </table:table-cell>
        </table:table-row>
        <table:table-row>
          <table:table-cell table:style-name="Tabela2.A2" office:value-type="string">
            <text:p text:style-name="P29">KOLACJA</text:p>
          </table:table-cell>
          <table:table-cell table:style-name="Tabela2.A2" office:value-type="string">
            <text:p text:style-name="P20"><text:span text:style-name="T5">pieczywo pszenne</text:span> 50g (GLU PSZ)</text:p>
            <text:p text:style-name="P20"><text:span text:style-name="T5">pieczywo razowe</text:span> 50g (GLU ŻYT)</text:p>
            <text:p text:style-name="P20"><text:span text:style-name="T5">masło</text:span> 13g <text:s/>(MLE)</text:p>
            <text:p text:style-name="P177"><text:span text:style-name="T5">sałatka </text:span><text:span text:style-name="T151">warzywna</text:span> 50g (cebula, jabłko, groszek zielony, jajko, koperek, olej, musztarda, marchew, ogórek kiszony, pietruszka, seler, <text:span text:style-name="T55">ziemniaki</text:span>, JAJ, SEL, GOR) <text:s/></text:p>
            <text:p text:style-name="P162">herbata <text:s/>200ml</text:p>
          </table:table-cell>
          <table:table-cell table:style-name="Tabela2.A2" office:value-type="string">
            <text:p text:style-name="P20"><text:span text:style-name="T5">Bułka</text:span> 100g (GLU PSZ) ,</text:p>
            <text:p text:style-name="P20"><text:span text:style-name="T5">masło</text:span> 13g <text:s/>(MLE) <text:span text:style-name="T5">masło</text:span> 13g <text:s/>(MLE)</text:p>
            <text:p text:style-name="P177"><text:span text:style-name="T5">sałatka </text:span><text:span text:style-name="T151">warzywna</text:span> 50g (cebula, jabłko, groszek zielony, jajko, koperek, olej, musztarda, marchew, ogórek kiszony, pietruszka, seler, <text:span text:style-name="T55">ziemniaki</text:span>, JAJ, SEL, GOR) <text:s/></text:p>
            <text:p text:style-name="P20">herbata <text:s/>200ml</text:p>
          </table:table-cell>
          <table:table-cell table:style-name="Tabela2.D2" office:value-type="string">
            <text:p text:style-name="P20"><text:span text:style-name="T5">pieczywo razowe</text:span> 100g (GLU ŻYT),</text:p>
            <text:p text:style-name="P20"><text:span text:style-name="T5">masło</text:span> 13g <text:s/>(MLE)</text:p>
            <text:p text:style-name="P177"><text:span text:style-name="T5">sałatka </text:span><text:span text:style-name="T151">warzywna</text:span> 50g (cebula, jabłko, groszek zielony, jajko, koperek, olej, musztarda, marchew, ogórek kiszony, pietruszka, seler, <text:span text:style-name="T55">ziemniaki</text:span>, JAJ, SEL, GOR) <text:s/></text:p>
            <text:p text:style-name="P164">herbata <text:s/>200ml</text:p>
          </table:table-cell>
        </table:table-row>
        <table:table-row>
          <table:table-cell table:style-name="Tabela2.A2" office:value-type="string">
            <text:p text:style-name="P29">POSIŁEK NOCNY</text:p>
          </table:table-cell>
          <table:table-cell table:style-name="Tabela2.A2" office:value-type="string">
            <text:p text:style-name="P149"><text:span text:style-name="T5">pieczywo</text:span> 30g (GLU), <text:span text:style-name="T5">masło</text:span> 5g (MLE), <text:span text:style-name="T5">polędwica drobiowa</text:span> <text:span text:style-name="T71">(GLU, SEL, SOJ, GOR),</text:span></text:p>
            <text:p text:style-name="P178"><text:span text:style-name="T5">ogórek </text:span><text:span text:style-name="T152">kisozny</text:span> 30g</text:p>
          </table:table-cell>
          <table:table-cell table:style-name="Tabela2.A2" office:value-type="string">
            <text:p text:style-name="P149"><text:span text:style-name="T5">pieczywo</text:span> 30g (GLU), <text:span text:style-name="T5">masło</text:span> 5g (MLE), <text:span text:style-name="T5">polędwica drobiowa</text:span> <text:span text:style-name="T71">(GLU, SEL, SOJ, GOR), </text:span><text:span text:style-name="T70">ogórek</text:span><text:span text:style-name="T71"> 30g</text:span></text:p>
          </table:table-cell>
          <table:table-cell table:style-name="Tabela2.D2" office:value-type="string">
            <text:p text:style-name="P149"><text:span text:style-name="T5">pieczywo</text:span> 30g (GLU), <text:span text:style-name="T5">masło</text:span> 5g (MLE), <text:span text:style-name="T5">polędwica drobiowa</text:span> <text:span text:style-name="T71">(GLU, SEL, SOJ, GOR),</text:span></text:p>
            <text:p text:style-name="P178"><text:span text:style-name="T5">ogórek</text:span> <text:span text:style-name="T153">kiszony</text:span><text:span text:style-name="T154"> </text:span>30g</text:p>
          </table:table-cell>
        </table:table-row>
        <table:table-row>
          <table:table-cell table:style-name="Tabela2.A2" office:value-type="string">
            <text:p text:style-name="P29">WARTOŚCI ODŻYWCZE</text:p>
          </table:table-cell>
          <table:table-cell table:style-name="Tabela2.A2" office:value-type="string">
            <text:p text:style-name="P149">E: 2096 kcal</text:p>
            <text:p text:style-name="P149">B:93g</text:p>
            <text:p text:style-name="P149">T:57g, w tym kw. tł. nas.: 31g</text:p>
            <text:p text:style-name="P149">W:278g, w tym cukry: 23g</text:p>
            <text:p text:style-name="P149">Błonnik:33g</text:p>
            <text:p text:style-name="P149">Sól:4,2g</text:p>
          </table:table-cell>
          <table:table-cell table:style-name="Tabela2.A2" office:value-type="string">
            <text:p text:style-name="P149">E: 2043kcal</text:p>
            <text:p text:style-name="P149">B:86g</text:p>
            <text:p text:style-name="P149">T:57g, w tym kw. tł. nas.: 33g</text:p>
            <text:p text:style-name="P149">W:243g, w tym cukry: 25g</text:p>
            <text:p text:style-name="P149">Błonnik:32g</text:p>
            <text:p text:style-name="P149">Sól:4,2g</text:p>
          </table:table-cell>
          <table:table-cell table:style-name="Tabela2.D2" office:value-type="string">
            <text:p text:style-name="P149">E: 1995kcal</text:p>
            <text:p text:style-name="P149">B:87g</text:p>
            <text:p text:style-name="P149">T:57g, w tym kw. tł. nas.: 31g</text:p>
            <text:p text:style-name="P149">W:249g, w tym cukry: 21g</text:p>
            <text:p text:style-name="P149">Błonnik: 37g</text:p>
            <text:p text:style-name="P149">Sól: 4,2g</text:p>
          </table:table-cell>
        </table:table-row>
      </table:table>
      <text:p text:style-name="P179"/>
      <text:p text:style-name="P180"/>
      <text:p text:style-name="P181"/>
      <text:p text:style-name="P182"><text:span text:style-name="T50">2</text:span><text:span text:style-name="T155">0</text:span><text:span text:style-name="T156">.</text:span><text:span text:style-name="T157">08.2026</text:span>r <text:span text:style-name="T155">Czwartek</text:span></text:p>
      <table:table table:name="Tabela1" table:style-name="Tabela1">
        <table:table-column table:style-name="Tabela1.A"/>
        <table:table-column table:style-name="Tabela1.B" table:number-columns-repeated="2"/>
        <table:table-column table:style-name="Tabela1.D"/>
        <table:table-row>
          <table:table-cell table:style-name="Tabela1.A1" office:value-type="string">
            <text:p text:style-name="P183"/>
          </table:table-cell>
          <table:table-cell table:style-name="Tabela1.A1" office:value-type="string">
            <text:p text:style-name="P183">DIETA <text:s/><text:span text:style-name="T3">PODSTAWOWA</text:span></text:p>
          </table:table-cell>
          <table:table-cell table:style-name="Tabela1.A1" office:value-type="string">
            <text:p text:style-name="P183">DIETA <text:s/><text:span text:style-name="T3">ŁATWOSTRAWNA</text:span></text:p>
          </table:table-cell>
          <table:table-cell table:style-name="Tabela1.D1" office:value-type="string">
            <text:p text:style-name="P183">DIETA <text:s/><text:span text:style-name="T4">Z ograniczeniem łatwo przyswajalnych węglowodanów</text:span></text:p>
          </table:table-cell>
        </table:table-row>
        <table:table-row>
          <table:table-cell table:style-name="Tabela1.A2" office:value-type="string">
            <text:p text:style-name="P184">ŚNIADANIE</text:p>
          </table:table-cell>
          <table:table-cell table:style-name="Tabela1.A2" office:value-type="string">
            <text:p text:style-name="P185"><text:span text:style-name="T5">pieczywo pszenne</text:span> 50g (GLU PSZ)</text:p>
            <text:p text:style-name="P185"><text:span text:style-name="T5">pieczywo razowe</text:span> 50g (GLU ŻYT)</text:p>
            <text:p text:style-name="P186"><text:span text:style-name="T83">szynka konserwowa</text:span><text:span text:style-name="T81"> 50g </text:span><text:span text:style-name="T158">(GLU, SEL, SOJ, GOR), </text:span><text:span text:style-name="T47"><text:s/></text:span></text:p>
            <text:p text:style-name="P185"><text:span text:style-name="T5">masło</text:span> 13g <text:s/>(MLE)</text:p>
            <text:p text:style-name="P187"><text:span text:style-name="T7">pomidor</text:span> 30g</text:p>
            <text:p text:style-name="P185"><text:span text:style-name="T159">kasza manna</text:span><text:span text:style-name="T5"> gotowan</text:span><text:span text:style-name="T159">a</text:span><text:span text:style-name="T5"> na mleku</text:span> 250ml (MLE, GLU),</text:p>
            <text:p text:style-name="P188"><text:span text:style-name="T5">kawa zbożowa</text:span> 200ml (MLE, GLU)</text:p>
            <text:p text:style-name="P189"><text:span text:style-name="T7">pomidor</text:span> 30g</text:p>
          </table:table-cell>
          <table:table-cell table:style-name="Tabela1.A2" office:value-type="string">
            <text:p text:style-name="P185"><text:span text:style-name="T5">Bułka</text:span> 100g (GLU PSZ)</text:p>
            <text:p text:style-name="P185"><text:span text:style-name="T5">szynka konserwowa</text:span> 50g <text:span text:style-name="T47">(GLU, SEL, SOJ, GOR), </text:span></text:p>
            <text:p text:style-name="P190"><text:span text:style-name="T5">sałata</text:span> 10g,</text:p>
            <text:p text:style-name="P186"><text:span text:style-name="T83">masło</text:span><text:span text:style-name="T81"> 13g <text:s/>(MLE)</text:span></text:p>
            <text:p text:style-name="P187"><text:span text:style-name="T7">pomidor</text:span> 30g</text:p>
            <text:p text:style-name="P191"><text:span text:style-name="T159">kasza manna</text:span><text:span text:style-name="T5"> gotowan</text:span><text:span text:style-name="T159">a</text:span><text:span text:style-name="T5"> na mleku</text:span> 250ml (MLE, GLU),</text:p>
            <text:p text:style-name="P188"><text:span text:style-name="T5">kawa zbożowa</text:span> 200ml (MLE, GLU)</text:p>
            <text:p text:style-name="P189"><text:span text:style-name="T7">pomidor</text:span> 30g</text:p>
          </table:table-cell>
          <table:table-cell table:style-name="Tabela1.D2" office:value-type="string">
            <text:p text:style-name="P185"><text:span text:style-name="T5">pieczywo razowe</text:span> 100g (GLU ŻYT)</text:p>
            <text:p text:style-name="P185"><text:span text:style-name="T5">szynka konserwowa</text:span> 50g <text:span text:style-name="T47">(GLU, SEL, SOJ, GOR), </text:span></text:p>
            <text:p text:style-name="P190"><text:span text:style-name="T5">sałata</text:span> 10g,</text:p>
            <text:p text:style-name="P186"><text:span text:style-name="T83">masło</text:span><text:span text:style-name="T81"> 13g <text:s/>(MLE)</text:span></text:p>
            <text:p text:style-name="P187"><text:span text:style-name="T7">pomidor</text:span> 30g</text:p>
            <text:p text:style-name="P191"><text:span text:style-name="T159">kasza manna</text:span><text:span text:style-name="T5"> gotowan</text:span><text:span text:style-name="T159">a</text:span><text:span text:style-name="T5"> na mleku</text:span> 250ml (MLE, GLU),</text:p>
            <text:p text:style-name="P188"><text:span text:style-name="T5">kawa zbożowa</text:span> 200ml (MLE, GLU)</text:p>
            <text:p text:style-name="P189"><text:span text:style-name="T7">pomidor</text:span> 30g</text:p>
          </table:table-cell>
        </table:table-row>
        <table:table-row>
          <table:table-cell table:style-name="Tabela1.A2" office:value-type="string">
            <text:p text:style-name="P184">OBIAD</text:p>
          </table:table-cell>
          <table:table-cell table:style-name="Tabela1.A2" office:value-type="string">
            <text:p text:style-name="P192"><text:span text:style-name="T5">Kapuśniak</text:span> 300ml (kapusta kiszona, mąka pszenna, włoszczyzna, ziemniaki; <text:span text:style-name="T8">GLU, SEL, SOJ, GOR)</text:span> </text:p>
            <text:p text:style-name="P193"><text:span text:style-name="T160">makaron ze szpinakiem</text:span><text:span text:style-name="T161"> (makaron, szpinak, ser topiony, śmietana 12%, masło; MLE, GLU) 350g,</text:span></text:p>
            <text:p text:style-name="P194"><text:span text:style-name="T5">kompot</text:span> 150ml</text:p>
          </table:table-cell>
          <table:table-cell table:style-name="Tabela1.A2" office:value-type="string">
            <text:p text:style-name="P195"><text:span text:style-name="T5">Zupa <text:s/>kalafiorowa</text:span> 300ml (kurczak, mąka, kalafior, śmietana, włoszczyzna, masło, ziemniaki; GLU PSZ, MLE, SEL), <text:s/></text:p>
            <text:p text:style-name="P196"><text:span text:style-name="T7">makaron ze szpinakiem</text:span><text:span text:style-name="T8"> (makaron, szpinak, ser topiony, śmietana 12%, masło; MLE, GLU) 350g,</text:span></text:p>
            <text:p text:style-name="P194"><text:span text:style-name="T5">kompot</text:span> 150ml</text:p>
          </table:table-cell>
          <table:table-cell table:style-name="Tabela1.D2" office:value-type="string">
            <text:p text:style-name="P192"><text:span text:style-name="T5">Kapuśniak</text:span> 300ml (kapusta kiszona, mąka pszenna, włoszczyzna, ziemniaki; <text:span text:style-name="T8">GLU, SEL, SOJ, GOR)</text:span> <text:s/></text:p>
            <text:p text:style-name="P196"><text:span text:style-name="T7">makaron ze szpinakiem</text:span><text:span text:style-name="T8"> (makaron, szpinak, ser topiony, śmietana 12%, masło; MLE, GLU) 350g,</text:span></text:p>
            <text:p text:style-name="P194"><text:span text:style-name="T5">kompot</text:span> 150ml</text:p>
          </table:table-cell>
        </table:table-row>
        <table:table-row>
          <table:table-cell table:style-name="Tabela1.A2" office:value-type="string">
            <text:p text:style-name="P156">KOLACJA</text:p>
          </table:table-cell>
          <table:table-cell table:style-name="Tabela1.A2" office:value-type="string">
            <text:p text:style-name="P87"><text:span text:style-name="T5">Pieczywo pszenne</text:span> 50g (GLU PSZ) </text:p>
            <text:p text:style-name="P87"><text:span text:style-name="T5">Pieczywo razowe</text:span> 50g (GLU ŻYT) </text:p>
            <text:p text:style-name="P87"><text:span text:style-name="T5">masło </text:span>13g <text:s/>(MLE)</text:p>
            <text:p text:style-name="P87"><text:span text:style-name="T5">pieczony pasztet drobiowy</text:span> 50g (jajka, wątróbka kurczaka, cebula, olej rzepakowy, kurczak gotowany; bułka; JAJ, GLU), </text:p>
            <text:p text:style-name="P87"><text:span text:style-name="T5">sałat</text:span><text:span text:style-name="T162">k</text:span><text:span text:style-name="T5">a </text:span><text:span text:style-name="T162">z buraka </text:span><text:span text:style-name="T163">3</text:span>0<text:span text:style-name="T163">g</text:span> <text:span text:style-name="T5">herbata </text:span><text:s/>200ml</text:p>
          </table:table-cell>
          <table:table-cell table:style-name="Tabela1.A2" office:value-type="string">
            <text:p text:style-name="P87"><text:span text:style-name="T5">Bułka </text:span><text:s/>100g (GLU PSZ) , </text:p>
            <text:p text:style-name="P87"><text:span text:style-name="T5">masło </text:span>13g <text:s/>(MLE)</text:p>
            <text:p text:style-name="P87"><text:span text:style-name="T5">kiełbasa kanapkowa</text:span> 40g (GLU, SEL, SOJ, GOR) </text:p>
            <text:p text:style-name="P87"><text:span text:style-name="T5">sałat</text:span><text:span text:style-name="T162">k</text:span><text:span text:style-name="T5">a </text:span><text:span text:style-name="T162">z buraka </text:span><text:span text:style-name="T163">3</text:span>0<text:span text:style-name="T163">g</text:span></text:p>
            <text:p text:style-name="P197"><text:span text:style-name="T5">herbata </text:span><text:s/>200ml</text:p>
          </table:table-cell>
          <table:table-cell table:style-name="Tabela1.D2" office:value-type="string">
            <text:p text:style-name="P153"><text:span text:style-name="T5">Pieczywo razowe</text:span> 100g (GLU ŻYT)</text:p>
            <text:p text:style-name="P153"><text:span text:style-name="T5">masło </text:span>13g <text:s/>(MLE)</text:p>
            <text:p text:style-name="P87"><text:span text:style-name="T5">pieczony pasztet drobiowy</text:span> 50g (jajka, wątróbka kurczaka, cebula, olej rzepakowy, kurczak gotowany; bułka; JAJ, GLU), </text:p>
            <text:p text:style-name="P87"><text:span text:style-name="T5">sałat</text:span><text:span text:style-name="T162">k</text:span><text:span text:style-name="T5">a </text:span><text:span text:style-name="T162">z buraka </text:span><text:span text:style-name="T163">3</text:span>0<text:span text:style-name="T163">g</text:span></text:p>
            <text:p text:style-name="P198"><text:span text:style-name="T5">herbata </text:span><text:s/>200ml</text:p>
          </table:table-cell>
        </table:table-row>
        <table:table-row>
          <table:table-cell table:style-name="Tabela1.A2" office:value-type="string">
            <text:p text:style-name="P184">POSIŁEK NOCNY</text:p>
          </table:table-cell>
          <table:table-cell table:style-name="Tabela1.A2" office:value-type="string">
            <text:p text:style-name="P199"><text:span text:style-name="T5">pieczywo</text:span> 30g (GLU), <text:span text:style-name="T5">masło</text:span> 5g (MLE), <text:span text:style-name="T5">polędwica drobiowa</text:span> 20g (GLU, SEL, SOJ, GOR),</text:p>
          </table:table-cell>
          <table:table-cell table:style-name="Tabela1.A2" office:value-type="string">
            <text:p text:style-name="P199"><text:span text:style-name="T5">pieczywo</text:span> 30g (GLU), <text:span text:style-name="T5">masło</text:span> 5g (MLE), <text:span text:style-name="T5">polędwica drobiowa</text:span> 20g (GLU, SEL, SOJ, GOR),</text:p>
          </table:table-cell>
          <table:table-cell table:style-name="Tabela1.D2" office:value-type="string">
            <text:p text:style-name="P199"><text:span text:style-name="T5">pieczywo</text:span> 30g (GLU), <text:span text:style-name="T5">masło</text:span> 5g (MLE), <text:span text:style-name="T5">polędwica drobiowa</text:span> 20g (GLU, SEL, SOJ, GOR),</text:p>
          </table:table-cell>
        </table:table-row>
        <table:table-row>
          <table:table-cell table:style-name="Tabela1.A2" office:value-type="string">
            <text:p text:style-name="P184">WARTOŚCI ODŻYWCZE</text:p>
          </table:table-cell>
          <table:table-cell table:style-name="Tabela1.A2" office:value-type="string">
            <text:p text:style-name="P199">E: 2086kcal</text:p>
            <text:p text:style-name="P199">B:110g</text:p>
            <text:p text:style-name="P199">T:77g, w tym kw. tł. nas.: 31g</text:p>
            <text:p text:style-name="P199">W:246g, w tym cukry: 36g</text:p>
            <text:p text:style-name="P199">Błonnik: 31g</text:p>
            <text:p text:style-name="P199">Sól:3,9g</text:p>
          </table:table-cell>
          <table:table-cell table:style-name="Tabela1.A2" office:value-type="string">
            <text:p text:style-name="P199">E: 2192kcal</text:p>
            <text:p text:style-name="P199">B:112g</text:p>
            <text:p text:style-name="P199">T:84g, w tym kw. tł. nas.: 33g</text:p>
            <text:p text:style-name="P199">W:257g, w tym cukry: 38g</text:p>
            <text:p text:style-name="P199">Błonnik:27g</text:p>
            <text:p text:style-name="P199">Sól:3,9g</text:p>
          </table:table-cell>
          <table:table-cell table:style-name="Tabela1.D2" office:value-type="string">
            <text:p text:style-name="P199">E: 2000kcal</text:p>
            <text:p text:style-name="P199">B:107g</text:p>
            <text:p text:style-name="P199">T:78g, w tym kw. tł. nas.: 30g</text:p>
            <text:p text:style-name="P199">W:229g, w tym cukry:26g</text:p>
            <text:p text:style-name="P199">Błonnik: 33g</text:p>
            <text:p text:style-name="P200">Sól:3,9g</text:p>
          </table:table-cell>
        </table:table-row>
      </table:table>
      <text:p text:style-name="P20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F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15%"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margin-top="0cm" fo:margin-bottom="0.353cm" style:contextual-spacing="false" fo:line-height="115%"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loext:opacity="0%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WW_29_" style:display-name="Standard (WW)" style:family="paragraph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F" style:font-family-complex="F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.247cm" fo:margin-bottom="1.12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otwarta szkola</meta:initial-creator>
    <meta:editing-cycles>747</meta:editing-cycles>
    <meta:creation-date>2023-12-18T09:05:00</meta:creation-date>
    <dc:date>2026-07-22T12:03:26.614938500</dc:date>
    <meta:editing-duration>P2DT23H26M</meta:editing-duration>
    <meta:generator>LibreOffice/26.2.4.2$Windows_X86_64 LibreOffice_project/0229ac93fcf0d7cbc6376066c6f35021cef002dc</meta:generator>
    <meta:print-date>2026-07-15T12:03:25.813671400</meta:print-date>
    <meta:document-statistic meta:table-count="10" meta:image-count="0" meta:object-count="0" meta:page-count="11" meta:paragraph-count="767" meta:word-count="3941" meta:character-count="25555" meta:non-whitespace-character-count="2196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