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F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2" style:family="table">
      <style:table-properties style:width="24.702cm" table:align="margins" style:writing-mode="lr-tb"/>
    </style:style>
    <style:style style:name="Tabela2.A" style:family="table-column">
      <style:table-column-properties style:column-width="4.115cm" style:rel-column-width="10918*"/>
    </style:style>
    <style:style style:name="Tabela2.B" style:family="table-column">
      <style:table-column-properties style:column-width="6.862cm" style:rel-column-width="18205*"/>
    </style:style>
    <style:style style:name="Tabela2.D" style:family="table-column">
      <style:table-column-properties style:column-width="6.863cm" style:rel-column-width="18207*"/>
    </style:style>
    <style:style style:name="Tabela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2.D1" style:family="table-cell">
      <style:table-cell-properties fo:padding="0.097cm" fo:border="0.05pt solid #000000"/>
    </style:style>
    <style:style style:name="Tabela2.A2" style:family="table-cell">
      <style:table-cell-properties fo:padding="0.097cm" fo:border-left="0.05pt solid #000000" fo:border-right="none" fo:border-top="none" fo:border-bottom="0.05pt solid #000000"/>
    </style:style>
    <style:style style:name="Tabela2.D2" style:family="table-cell">
      <style:table-cell-properties fo:padding="0.097cm" fo:border-left="0.05pt solid #000000" fo:border-right="0.05pt solid #000000" fo:border-top="none" fo:border-bottom="0.05pt solid #000000"/>
    </style:style>
    <style:style style:name="Tabela7" style:family="table">
      <style:table-properties style:width="24.702cm" fo:margin-left="-0.018cm" fo:margin-top="0cm" fo:margin-bottom="0cm" table:align="left" style:writing-mode="lr-tb"/>
    </style:style>
    <style:style style:name="Tabela7.A" style:family="table-column">
      <style:table-column-properties style:column-width="4.112cm"/>
    </style:style>
    <style:style style:name="Tabela7.B" style:family="table-column">
      <style:table-column-properties style:column-width="6.86cm"/>
    </style:style>
    <style:style style:name="Tabela7.D" style:family="table-column">
      <style:table-column-properties style:column-width="6.87cm"/>
    </style:style>
    <style:style style:name="Tabela7.1" style:family="table-row">
      <style:table-row-properties fo:keep-together="auto"/>
    </style:style>
    <style:style style:name="Tabela7.A1" style:family="table-cell">
      <style:table-cell-properties fo:padding-left="0.018cm" fo:padding-right="0.018cm" fo:padding-top="0cm" fo:padding-bottom="0cm" fo:border-left="0.05pt solid #000001" fo:border-right="none" fo:border-top="0.05pt solid #000001" fo:border-bottom="0.05pt solid #000001"/>
    </style:style>
    <style:style style:name="Tabela7.D1" style:family="table-cell">
      <style:table-cell-properties fo:padding-left="0.018cm" fo:padding-right="0.018cm" fo:padding-top="0cm" fo:padding-bottom="0cm" fo:border="0.05pt solid #000001"/>
    </style:style>
    <style:style style:name="Tabela7.A2" style:family="table-cell">
      <style:table-cell-properties fo:padding-left="0.018cm" fo:padding-right="0.018cm" fo:padding-top="0cm" fo:padding-bottom="0cm" fo:border-left="0.05pt solid #000001" fo:border-right="none" fo:border-top="none" fo:border-bottom="0.05pt solid #000001"/>
    </style:style>
    <style:style style:name="Tabela7.D2" style:family="table-cell">
      <style:table-cell-properties fo:padding-left="0.018cm" fo:padding-right="0.018cm" fo:padding-top="0cm" fo:padding-bottom="0cm" fo:border-left="0.05pt solid #000001" fo:border-right="0.05pt solid #000001" fo:border-top="none" fo:border-bottom="0.05pt solid #000001"/>
    </style:style>
    <style:style style:name="Tabela1" style:family="table">
      <style:table-properties style:width="24.702cm" table:align="margins" style:writing-mode="lr-tb"/>
    </style:style>
    <style:style style:name="Tabela1.A" style:family="table-column">
      <style:table-column-properties style:column-width="4.115cm" style:rel-column-width="10918*"/>
    </style:style>
    <style:style style:name="Tabela1.B" style:family="table-column">
      <style:table-column-properties style:column-width="6.862cm" style:rel-column-width="18205*"/>
    </style:style>
    <style:style style:name="Tabela1.D" style:family="table-column">
      <style:table-column-properties style:column-width="6.863cm" style:rel-column-width="18207*"/>
    </style:style>
    <style:style style:name="Tabe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1.D1" style:family="table-cell">
      <style:table-cell-properties fo:padding="0.097cm" fo:border="0.05pt solid #000000"/>
    </style:style>
    <style:style style:name="Tabela1.A2" style:family="table-cell">
      <style:table-cell-properties fo:padding="0.097cm" fo:border-left="0.05pt solid #000000" fo:border-right="none" fo:border-top="none" fo:border-bottom="0.05pt solid #000000"/>
    </style:style>
    <style:style style:name="Tabela1.D2" style:family="table-cell">
      <style:table-cell-properties fo:padding="0.097cm" fo:border-left="0.05pt solid #000000" fo:border-right="0.05pt solid #000000" fo:border-top="none" fo:border-bottom="0.05pt solid #000000"/>
    </style:style>
    <style:style style:name="Tabela9" style:family="table">
      <style:table-properties style:width="24.702cm" table:align="margins" style:writing-mode="lr-tb"/>
    </style:style>
    <style:style style:name="Tabela9.A" style:family="table-column">
      <style:table-column-properties style:column-width="4.115cm" style:rel-column-width="10918*"/>
    </style:style>
    <style:style style:name="Tabela9.B" style:family="table-column">
      <style:table-column-properties style:column-width="6.862cm" style:rel-column-width="18205*"/>
    </style:style>
    <style:style style:name="Tabela9.D" style:family="table-column">
      <style:table-column-properties style:column-width="6.863cm" style:rel-column-width="18207*"/>
    </style:style>
    <style:style style:name="Tabela9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9.D1" style:family="table-cell">
      <style:table-cell-properties fo:padding="0.097cm" fo:border="0.05pt solid #000000"/>
    </style:style>
    <style:style style:name="Tabela9.A2" style:family="table-cell">
      <style:table-cell-properties fo:padding="0.097cm" fo:border-left="0.05pt solid #000000" fo:border-right="none" fo:border-top="none" fo:border-bottom="0.05pt solid #000000"/>
    </style:style>
    <style:style style:name="Tabela9.D2" style:family="table-cell">
      <style:table-cell-properties fo:padding="0.097cm" fo:border-left="0.05pt solid #000000" fo:border-right="0.05pt solid #000000" fo:border-top="none" fo:border-bottom="0.05pt solid #000000"/>
    </style:style>
    <style:style style:name="Tabela9.6" style:family="table-row">
      <style:table-row-properties style:min-row-height="2.835cm"/>
    </style:style>
    <style:style style:name="Tabela19" style:family="table">
      <style:table-properties style:width="24.702cm" table:align="margins" style:writing-mode="lr-tb"/>
    </style:style>
    <style:style style:name="Tabela19.A" style:family="table-column">
      <style:table-column-properties style:column-width="4.115cm" style:rel-column-width="10918*"/>
    </style:style>
    <style:style style:name="Tabela19.B" style:family="table-column">
      <style:table-column-properties style:column-width="6.862cm" style:rel-column-width="18205*"/>
    </style:style>
    <style:style style:name="Tabela19.D" style:family="table-column">
      <style:table-column-properties style:column-width="6.863cm" style:rel-column-width="18207*"/>
    </style:style>
    <style:style style:name="Tabela19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19.D1" style:family="table-cell">
      <style:table-cell-properties fo:padding="0.097cm" fo:border="0.05pt solid #000000"/>
    </style:style>
    <style:style style:name="Tabela19.A2" style:family="table-cell">
      <style:table-cell-properties fo:padding="0.097cm" fo:border-left="0.05pt solid #000000" fo:border-right="none" fo:border-top="none" fo:border-bottom="0.05pt solid #000000"/>
    </style:style>
    <style:style style:name="Tabela19.D2" style:family="table-cell">
      <style:table-cell-properties fo:padding="0.097cm" fo:border-left="0.05pt solid #000000" fo:border-right="0.05pt solid #000000" fo:border-top="none" fo:border-bottom="0.05pt solid #000000"/>
    </style:style>
    <style:style style:name="Tabela5" style:family="table">
      <style:table-properties style:width="24.702cm" table:align="margins" style:writing-mode="lr-tb"/>
    </style:style>
    <style:style style:name="Tabela5.A" style:family="table-column">
      <style:table-column-properties style:column-width="4.115cm" style:rel-column-width="2333*"/>
    </style:style>
    <style:style style:name="Tabela5.B" style:family="table-column">
      <style:table-column-properties style:column-width="6.862cm" style:rel-column-width="3890*"/>
    </style:style>
    <style:style style:name="Tabela5.D" style:family="table-column">
      <style:table-column-properties style:column-width="6.863cm" style:rel-column-width="3891*"/>
    </style:style>
    <style:style style:name="Tabela5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5.D1" style:family="table-cell">
      <style:table-cell-properties fo:padding="0.097cm" fo:border="0.05pt solid #000000"/>
    </style:style>
    <style:style style:name="Tabela5.A2" style:family="table-cell">
      <style:table-cell-properties fo:padding="0.097cm" fo:border-left="0.05pt solid #000000" fo:border-right="none" fo:border-top="none" fo:border-bottom="0.05pt solid #000000"/>
    </style:style>
    <style:style style:name="Tabela5.D2" style:family="table-cell">
      <style:table-cell-properties fo:padding="0.097cm" fo:border-left="0.05pt solid #000000" fo:border-right="0.05pt solid #000000" fo:border-top="none" fo:border-bottom="0.05pt solid #000000"/>
    </style:style>
    <style:style style:name="Tabela3" style:family="table">
      <style:table-properties style:width="24.702cm" table:align="margins" style:writing-mode="lr-tb"/>
    </style:style>
    <style:style style:name="Tabela3.A" style:family="table-column">
      <style:table-column-properties style:column-width="4.115cm" style:rel-column-width="10918*"/>
    </style:style>
    <style:style style:name="Tabela3.B" style:family="table-column">
      <style:table-column-properties style:column-width="6.862cm" style:rel-column-width="18205*"/>
    </style:style>
    <style:style style:name="Tabela3.D" style:family="table-column">
      <style:table-column-properties style:column-width="6.863cm" style:rel-column-width="18207*"/>
    </style:style>
    <style:style style:name="Tabela3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3.D1" style:family="table-cell">
      <style:table-cell-properties fo:padding="0.097cm" fo:border="0.05pt solid #000000"/>
    </style:style>
    <style:style style:name="Tabela3.A2" style:family="table-cell">
      <style:table-cell-properties fo:padding="0.097cm" fo:border-left="0.05pt solid #000000" fo:border-right="none" fo:border-top="none" fo:border-bottom="0.05pt solid #000000"/>
    </style:style>
    <style:style style:name="Tabela3.D2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7" style:family="table">
      <style:table-properties style:width="24.702cm" table:align="margins" style:writing-mode="lr-tb"/>
    </style:style>
    <style:style style:name="Tabela17.A" style:family="table-column">
      <style:table-column-properties style:column-width="4.11cm" style:rel-column-width="10902*"/>
    </style:style>
    <style:style style:name="Tabela17.B" style:family="table-column">
      <style:table-column-properties style:column-width="7.297cm" style:rel-column-width="19361*"/>
    </style:style>
    <style:style style:name="Tabela17.C" style:family="table-column">
      <style:table-column-properties style:column-width="6.184cm" style:rel-column-width="16409*"/>
    </style:style>
    <style:style style:name="Tabela17.D" style:family="table-column">
      <style:table-column-properties style:column-width="7.11cm" style:rel-column-width="18863*"/>
    </style:style>
    <style:style style:name="Tabela17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17.D1" style:family="table-cell">
      <style:table-cell-properties fo:padding="0.097cm" fo:border="0.05pt solid #000000"/>
    </style:style>
    <style:style style:name="Tabela17.A2" style:family="table-cell">
      <style:table-cell-properties fo:padding="0.097cm" fo:border-left="0.05pt solid #000000" fo:border-right="none" fo:border-top="none" fo:border-bottom="0.05pt solid #000000"/>
    </style:style>
    <style:style style:name="Tabela17.D2" style:family="table-cell">
      <style:table-cell-properties fo:padding="0.097cm" fo:border-left="0.05pt solid #000000" fo:border-right="0.05pt solid #000000" fo:border-top="none" fo:border-bottom="0.05pt solid #000000"/>
    </style:style>
    <style:style style:name="Tabela4" style:family="table">
      <style:table-properties style:width="24.839cm" fo:margin-left="-0.118cm" fo:margin-top="0cm" fo:margin-bottom="0cm" table:align="left" style:writing-mode="lr-tb"/>
    </style:style>
    <style:style style:name="Tabela4.A" style:family="table-column">
      <style:table-column-properties style:column-width="4.2cm"/>
    </style:style>
    <style:style style:name="Tabela4.B" style:family="table-column">
      <style:table-column-properties style:column-width="6.879cm"/>
    </style:style>
    <style:style style:name="Tabela4.C" style:family="table-column">
      <style:table-column-properties style:column-width="6.847cm"/>
    </style:style>
    <style:style style:name="Tabela4.D" style:family="table-column">
      <style:table-column-properties style:column-width="6.913cm"/>
    </style:style>
    <style:style style:name="Tabela4.1" style:family="table-row">
      <style:table-row-properties fo:keep-together="auto"/>
    </style:style>
    <style:style style:name="Tabela4.A1" style:family="table-cell">
      <style:table-cell-properties fo:padding-left="0.018cm" fo:padding-right="0.018cm" fo:padding-top="0cm" fo:padding-bottom="0cm" fo:border-left="0.05pt solid #000001" fo:border-right="none" fo:border-top="0.05pt solid #000001" fo:border-bottom="0.05pt solid #000001"/>
    </style:style>
    <style:style style:name="Tabela4.D1" style:family="table-cell">
      <style:table-cell-properties fo:padding-left="0.018cm" fo:padding-right="0.018cm" fo:padding-top="0cm" fo:padding-bottom="0cm" fo:border="0.05pt solid #000001"/>
    </style:style>
    <style:style style:name="Tabela4.A2" style:family="table-cell">
      <style:table-cell-properties fo:padding-left="0.018cm" fo:padding-right="0.018cm" fo:padding-top="0cm" fo:padding-bottom="0cm" fo:border-left="0.05pt solid #000001" fo:border-right="none" fo:border-top="none" fo:border-bottom="0.05pt solid #000001"/>
    </style:style>
    <style:style style:name="Tabela4.D2" style:family="table-cell">
      <style:table-cell-properties fo:padding-left="0.018cm" fo:padding-right="0.018cm" fo:padding-top="0cm" fo:padding-bottom="0cm" fo:border-left="0.05pt solid #000001" fo:border-right="0.05pt solid #000001" fo:border-top="none" fo:border-bottom="0.05pt solid #000001"/>
    </style:style>
    <style:style style:name="Tabela8" style:family="table">
      <style:table-properties style:width="24.702cm" table:align="margins" style:writing-mode="lr-tb"/>
    </style:style>
    <style:style style:name="Tabela8.A" style:family="table-column">
      <style:table-column-properties style:column-width="4.11cm" style:rel-column-width="10902*"/>
    </style:style>
    <style:style style:name="Tabela8.B" style:family="table-column">
      <style:table-column-properties style:column-width="7.297cm" style:rel-column-width="19361*"/>
    </style:style>
    <style:style style:name="Tabela8.C" style:family="table-column">
      <style:table-column-properties style:column-width="6.184cm" style:rel-column-width="16409*"/>
    </style:style>
    <style:style style:name="Tabela8.D" style:family="table-column">
      <style:table-column-properties style:column-width="7.11cm" style:rel-column-width="18863*"/>
    </style:style>
    <style:style style:name="Tabela8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8.D1" style:family="table-cell">
      <style:table-cell-properties fo:padding="0.097cm" fo:border="0.05pt solid #000000"/>
    </style:style>
    <style:style style:name="Tabela8.A2" style:family="table-cell">
      <style:table-cell-properties fo:padding="0.097cm" fo:border-left="0.05pt solid #000000" fo:border-right="none" fo:border-top="none" fo:border-bottom="0.05pt solid #000000"/>
    </style:style>
    <style:style style:name="Tabela8.D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Times New Roman" fo:font-size="10pt" fo:font-weight="bold" officeooo:paragraph-rsid="00c92eea" style:font-size-asian="10pt" style:font-weight-asian="bold" style:font-name-complex="Times New Roman1" style:font-size-complex="10pt"/>
    </style:style>
    <style:style style:name="P2" style:family="paragraph" style:parent-style-name="Standard">
      <style:paragraph-properties fo:margin-top="0cm" fo:margin-bottom="0cm" style:contextual-spacing="false"/>
      <style:text-properties style:font-name="Times New Roman" fo:font-size="10pt" fo:font-weight="bold" officeooo:paragraph-rsid="00c92eea" style:font-size-asian="10pt" style:font-weight-asian="bold" style:font-name-complex="Times New Roman1" style:font-size-complex="10pt"/>
    </style:style>
    <style:style style:name="P3" style:family="paragraph" style:parent-style-name="Table_20_Contents">
      <style:text-properties style:font-name="Times New Roman" fo:font-size="10pt" officeooo:paragraph-rsid="00c92eea" style:font-size-asian="10pt" style:font-name-complex="Times New Roman1" style:font-size-complex="10pt"/>
    </style:style>
    <style:style style:name="P4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0c92eea" style:font-size-asian="10pt" style:font-name-complex="Times New Roman1" style:font-size-complex="10pt"/>
    </style:style>
    <style:style style:name="P5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font-weight="normal" officeooo:paragraph-rsid="00c92eea" style:font-size-asian="10pt" style:font-weight-asian="normal" style:font-name-complex="Times New Roman1" style:font-size-complex="10pt" style:font-weight-complex="normal"/>
    </style:style>
    <style:style style:name="P6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language="en" fo:country="US" fo:font-weight="normal" officeooo:paragraph-rsid="00c92eea" style:font-size-asian="10pt" style:font-weight-asian="normal" style:font-name-complex="Times New Roman1" style:font-size-complex="10pt" style:font-weight-complex="normal"/>
    </style:style>
    <style:style style:name="P7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rsid="00aa6b75" officeooo:paragraph-rsid="00c92eea" style:font-size-asian="10pt" style:font-name-complex="Times New Roman1" style:font-size-complex="10pt"/>
    </style:style>
    <style:style style:name="P8" style:family="paragraph" style:parent-style-name="Standard">
      <style:paragraph-properties fo:margin-top="0cm" fo:margin-bottom="0cm" style:contextual-spacing="false" fo:line-height="0.45cm" fo:orphans="0" fo:widows="0"/>
      <style:text-properties style:font-name="Times New Roman" fo:font-size="10pt" officeooo:paragraph-rsid="00c92eea" style:font-size-asian="10pt" style:font-name-complex="Times New Roman1" style:font-size-complex="10pt"/>
    </style:style>
    <style:style style:name="P9" style:family="paragraph" style:parent-style-name="Standard">
      <style:paragraph-properties fo:margin-top="0cm" fo:margin-bottom="0cm" style:contextual-spacing="false" fo:line-height="115%"/>
      <style:text-properties style:font-name="Times New Roman" fo:font-size="9pt" officeooo:paragraph-rsid="012981ce" style:font-size-asian="9pt" style:font-name-complex="Times New Roman1" style:font-size-complex="9pt"/>
    </style:style>
    <style:style style:name="P10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fo:language="pl" fo:country="PL" officeooo:paragraph-rsid="012981ce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11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131bd9d" style:font-size-asian="10pt" style:font-name-complex="Times New Roman1" style:font-size-complex="10pt"/>
    </style:style>
    <style:style style:name="P12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12981ce" style:font-size-asian="10pt" style:font-name-complex="Times New Roman1" style:font-size-complex="10pt"/>
    </style:style>
    <style:style style:name="P13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language="pl" fo:country="PL" officeooo:paragraph-rsid="012981ce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14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language="en" fo:country="US" officeooo:paragraph-rsid="00c92eea" style:font-size-asian="10pt" style:font-name-complex="Times New Roman1" style:font-size-complex="10pt"/>
    </style:style>
    <style:style style:name="P15" style:family="paragraph" style:parent-style-name="Table_20_Contents">
      <style:paragraph-properties fo:margin-top="0cm" fo:margin-bottom="0cm" style:contextual-spacing="false" fo:line-height="0.45cm"/>
      <style:text-properties style:font-name="Times New Roman" fo:font-size="10pt" style:font-size-asian="10pt" style:font-name-complex="Times New Roman1" style:font-size-complex="10pt"/>
    </style:style>
    <style:style style:name="P16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style:font-size-asian="10pt" style:font-name-complex="Times New Roman1" style:font-size-complex="10pt"/>
    </style:style>
    <style:style style:name="P17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officeooo:paragraph-rsid="0131bd9d" style:font-size-asian="10pt" style:font-name-complex="Times New Roman1" style:font-size-complex="10pt"/>
    </style:style>
    <style:style style:name="P18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officeooo:paragraph-rsid="0121e85c" style:font-size-asian="10pt" style:font-name-complex="Times New Roman1" style:font-size-complex="10pt"/>
    </style:style>
    <style:style style:name="P19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style:font-size-asian="10pt" style:font-name-complex="Times New Roman1" style:font-size-complex="10pt"/>
    </style:style>
    <style:style style:name="P20" style:family="paragraph" style:parent-style-name="Standard">
      <style:paragraph-properties fo:margin-top="0cm" fo:margin-bottom="0cm" style:contextual-spacing="false" fo:text-align="left" style:justify-single-word="false"/>
      <style:text-properties style:font-name="Times New Roman" fo:font-size="10pt" fo:font-weight="normal" officeooo:paragraph-rsid="012d650a" style:font-size-asian="10pt" style:font-weight-asian="normal" style:font-name-complex="Times New Roman1" style:font-size-complex="10pt" style:font-weight-complex="normal"/>
    </style:style>
    <style:style style:name="P21" style:family="paragraph" style:parent-style-name="Standard">
      <style:paragraph-properties fo:margin-top="0cm" fo:margin-bottom="0cm" style:contextual-spacing="false" fo:line-height="100%" fo:text-align="left" style:justify-single-word="false"/>
      <style:text-properties fo:font-variant="normal" fo:text-transform="none" style:font-name="Times New Roman" fo:font-size="10pt" fo:language="en" fo:country="US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22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style:font-name="Times New Roman" fo:font-size="10pt" fo:language="pl" fo:country="PL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23" style:family="paragraph" style:parent-style-name="Table_20_Contents">
      <style:text-properties style:font-name="Times New Roman" fo:font-size="10pt" officeooo:paragraph-rsid="00eab79e" style:font-size-asian="10pt" style:font-name-complex="Times New Roman1" style:font-size-complex="10pt"/>
    </style:style>
    <style:style style:name="P24" style:family="paragraph" style:parent-style-name="Standard">
      <style:paragraph-properties fo:margin-top="0cm" fo:margin-bottom="0cm" style:contextual-spacing="false"/>
      <style:text-properties style:font-name="Times New Roman" fo:font-size="10pt" officeooo:paragraph-rsid="00eab79e" style:font-size-asian="10pt" style:font-name-complex="Times New Roman1" style:font-size-complex="10pt"/>
    </style:style>
    <style:style style:name="P25" style:family="paragraph" style:parent-style-name="Standard">
      <style:paragraph-properties fo:margin-top="0cm" fo:margin-bottom="0cm" style:contextual-spacing="false" fo:text-align="left" style:justify-single-word="false"/>
      <style:text-properties style:font-name="Times New Roman" fo:font-size="10pt" fo:font-weight="normal" officeooo:paragraph-rsid="00c92eea" style:font-size-asian="10pt" style:font-weight-asian="normal" style:font-name-complex="Times New Roman1" style:font-size-complex="10pt" style:font-weight-complex="normal"/>
    </style:style>
    <style:style style:name="P26" style:family="paragraph" style:parent-style-name="Standard">
      <style:paragraph-properties fo:text-align="center" style:justify-single-word="false"/>
      <style:text-properties style:font-name="Times New Roman" fo:font-size="10pt" fo:font-weight="bold" officeooo:paragraph-rsid="00ca3cad" style:font-size-asian="10pt" style:font-weight-asian="bold" style:font-name-complex="Times New Roman1" style:font-size-complex="10pt"/>
    </style:style>
    <style:style style:name="P27" style:family="paragraph" style:parent-style-name="Standard">
      <style:paragraph-properties fo:margin-top="0cm" fo:margin-bottom="0cm" style:contextual-spacing="false"/>
      <style:text-properties style:font-name="Times New Roman" fo:font-size="10pt" fo:font-weight="bold" officeooo:paragraph-rsid="005ec4d3" style:font-size-asian="10pt" style:font-weight-asian="bold" style:font-name-complex="Times New Roman1" style:font-size-complex="10pt"/>
    </style:style>
    <style:style style:name="P28" style:family="paragraph" style:parent-style-name="Standard">
      <style:paragraph-properties fo:margin-top="0cm" fo:margin-bottom="0cm" style:contextual-spacing="false"/>
      <style:text-properties style:font-name="Times New Roman" fo:font-size="10pt" officeooo:paragraph-rsid="005ec4d3" style:font-size-asian="10pt" style:font-size-complex="10pt"/>
    </style:style>
    <style:style style:name="P29" style:family="paragraph" style:parent-style-name="Table_20_Contents">
      <style:text-properties style:font-name="Times New Roman" fo:font-size="10pt" officeooo:paragraph-rsid="005ec4d3" style:font-size-asian="10pt" style:font-name-complex="Times New Roman1" style:font-size-complex="10pt"/>
    </style:style>
    <style:style style:name="P30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05ec4d3" style:font-size-asian="10pt" style:font-name-complex="Times New Roman1" style:font-size-complex="10pt"/>
    </style:style>
    <style:style style:name="P31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fo:language="pl" fo:country="PL" officeooo:paragraph-rsid="005ec4d3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32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fo:language="pl" fo:country="PL" officeooo:rsid="00ce6cfd" officeooo:paragraph-rsid="00ce6cfd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33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fo:font-weight="normal" officeooo:paragraph-rsid="005ec4d3" style:font-size-asian="10pt" style:font-weight-asian="normal" style:font-name-complex="Times New Roman1" style:font-size-complex="10pt" style:font-weight-complex="normal"/>
    </style:style>
    <style:style style:name="P34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fo:language="pl" fo:country="PL" officeooo:paragraph-rsid="005ec4d3" style:letter-kerning="false" style:font-name-asian="Calibri1" style:font-size-asian="10pt" style:language-asian="en" style:country-asian="US" style:font-size-complex="10pt" style:language-complex="ar" style:country-complex="SA"/>
    </style:style>
    <style:style style:name="P35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fo:language="pl" fo:country="PL" officeooo:paragraph-rsid="00d0b109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36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language="en" fo:country="US" officeooo:paragraph-rsid="005ec4d3" style:font-size-asian="10pt" style:font-name-complex="Times New Roman1" style:font-size-complex="10pt"/>
    </style:style>
    <style:style style:name="P37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05ec4d3" style:font-size-asian="10pt" style:font-size-complex="10pt"/>
    </style:style>
    <style:style style:name="P38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officeooo:paragraph-rsid="005ec4d3" style:font-size-asian="10pt" style:font-size-complex="10pt"/>
    </style:style>
    <style:style style:name="P39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officeooo:paragraph-rsid="005ec4d3" style:letter-kerning="true" style:font-name-asian="Calibri1" style:font-size-asian="10pt" style:language-asian="en" style:country-asian="US" style:font-size-complex="10pt" style:language-complex="ar" style:country-complex="SA"/>
    </style:style>
    <style:style style:name="P40" style:family="paragraph" style:parent-style-name="Table_20_Contents">
      <style:text-properties style:font-name="Times New Roman" fo:font-size="10pt" officeooo:paragraph-rsid="00ee611c" style:font-size-asian="10pt" style:font-name-complex="Times New Roman1" style:font-size-complex="10pt"/>
    </style:style>
    <style:style style:name="P41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0bad6c5" style:font-size-asian="10pt" style:font-name-complex="Times New Roman1" style:font-size-complex="10pt"/>
    </style:style>
    <style:style style:name="P42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language="en" fo:country="US" fo:font-weight="normal" officeooo:paragraph-rsid="00e00697" style:font-size-asian="10pt" style:font-weight-asian="normal" style:font-name-complex="Times New Roman1" style:font-size-complex="10pt" style:font-weight-complex="normal"/>
    </style:style>
    <style:style style:name="P43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font-weight="normal" officeooo:paragraph-rsid="00bad6c5" style:font-size-asian="10pt" style:font-weight-asian="normal" style:font-name-complex="Times New Roman1" style:font-size-complex="10pt" style:font-weight-complex="normal"/>
    </style:style>
    <style:style style:name="P44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language="en" fo:country="US" fo:font-weight="normal" officeooo:paragraph-rsid="00bad6c5" style:font-size-asian="10pt" style:font-weight-asian="normal" style:font-name-complex="Times New Roman1" style:font-size-complex="10pt" style:font-weight-complex="normal"/>
    </style:style>
    <style:style style:name="P45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style:font-name="Times New Roman" fo:font-size="10pt" fo:font-weight="normal" officeooo:paragraph-rsid="013463bf" style:font-size-asian="10pt" style:font-weight-asian="normal" style:font-name-complex="Times New Roman1" style:font-size-complex="10pt" style:font-weight-complex="normal"/>
    </style:style>
    <style:style style:name="P46" style:family="paragraph" style:parent-style-name="Table_20_Contents">
      <style:paragraph-properties fo:margin-top="0cm" fo:margin-bottom="0cm" style:contextual-spacing="false" fo:line-height="0.499cm"/>
      <style:text-properties style:font-name="Times New Roman" fo:font-size="10pt" officeooo:paragraph-rsid="005ec4d3" style:font-size-asian="10pt" style:font-name-complex="Times New Roman1" style:font-size-complex="10pt"/>
    </style:style>
    <style:style style:name="P47" style:family="paragraph" style:parent-style-name="Standard">
      <style:paragraph-properties fo:margin-top="0cm" fo:margin-bottom="0cm" style:contextual-spacing="false" fo:line-height="0.45cm" fo:text-align="center" style:justify-single-word="false"/>
      <style:text-properties style:font-name="Times New Roman" fo:font-size="10pt" fo:font-weight="bold" officeooo:paragraph-rsid="013463bf" style:font-size-asian="10pt" style:font-weight-asian="bold" style:font-name-complex="Times New Roman1" style:font-size-complex="10pt"/>
    </style:style>
    <style:style style:name="P48" style:family="paragraph" style:parent-style-name="Standard">
      <style:paragraph-properties fo:margin-top="0cm" fo:margin-bottom="0cm" style:contextual-spacing="false" fo:line-height="0.45cm" fo:text-align="center" style:justify-single-word="false" fo:break-before="page"/>
      <style:text-properties style:font-name="Times New Roman" fo:font-size="10pt" fo:font-weight="bold" officeooo:paragraph-rsid="00a359b7" style:font-size-asian="10pt" style:font-weight-asian="bold" style:font-name-complex="Times New Roman1" style:font-size-complex="10pt"/>
    </style:style>
    <style:style style:name="P49" style:family="paragraph" style:parent-style-name="Standard">
      <style:paragraph-properties fo:margin-top="0cm" fo:margin-bottom="0cm" style:contextual-spacing="false"/>
      <style:text-properties style:font-name="Times New Roman" fo:font-size="10pt" fo:font-weight="bold" officeooo:paragraph-rsid="00a1016c" style:font-size-asian="10pt" style:font-weight-asian="bold" style:font-name-complex="Times New Roman1" style:font-size-complex="10pt"/>
    </style:style>
    <style:style style:name="P50" style:family="paragraph" style:parent-style-name="Table_20_Contents">
      <style:text-properties style:font-name="Times New Roman" fo:font-size="10pt" officeooo:paragraph-rsid="00a1016c" style:font-size-asian="10pt" style:font-name-complex="Times New Roman1" style:font-size-complex="10pt"/>
    </style:style>
    <style:style style:name="P51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0a1016c" style:font-size-asian="10pt" style:font-name-complex="Times New Roman1" style:font-size-complex="10pt"/>
    </style:style>
    <style:style style:name="P52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font-weight="normal" officeooo:paragraph-rsid="00a1016c" style:font-size-asian="10pt" style:font-weight-asian="normal" style:font-name-complex="Times New Roman1" style:font-size-complex="10pt" style:font-weight-complex="normal"/>
    </style:style>
    <style:style style:name="P53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officeooo:paragraph-rsid="00a1016c" style:font-size-asian="10pt" style:font-name-complex="Times New Roman1" style:font-size-complex="10pt"/>
    </style:style>
    <style:style style:name="P54" style:family="paragraph" style:parent-style-name="Standard">
      <style:paragraph-properties fo:margin-top="0cm" fo:margin-bottom="0cm" style:contextual-spacing="false" fo:line-height="115%"/>
      <style:text-properties style:font-name="Times New Roman" fo:font-size="10pt" officeooo:paragraph-rsid="00a1016c" style:font-size-asian="10pt" style:font-name-complex="Times New Roman1" style:font-size-complex="10pt"/>
    </style:style>
    <style:style style:name="P55" style:family="paragraph" style:parent-style-name="Standard">
      <style:paragraph-properties fo:margin-top="0cm" fo:margin-bottom="0cm" style:contextual-spacing="false" fo:line-height="115%"/>
      <style:text-properties style:font-name="Times New Roman" fo:font-size="10pt" officeooo:paragraph-rsid="0139300c" style:font-size-asian="10pt" style:font-name-complex="Times New Roman1" style:font-size-complex="10pt"/>
    </style:style>
    <style:style style:name="P56" style:family="paragraph" style:parent-style-name="Standard">
      <style:paragraph-properties fo:margin-top="0cm" fo:margin-bottom="0cm" style:contextual-spacing="false" fo:line-height="115%"/>
      <style:text-properties style:font-name="Times New Roman" fo:font-size="10pt" fo:language="pl" fo:country="PL" officeooo:paragraph-rsid="00a1016c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57" style:family="paragraph" style:parent-style-name="Standard">
      <style:paragraph-properties fo:margin-top="0cm" fo:margin-bottom="0cm" style:contextual-spacing="false" fo:line-height="115%" fo:text-align="left" style:justify-single-word="false" fo:orphans="2" fo:widows="2"/>
      <style:text-properties style:font-name="Times New Roman" fo:font-size="10pt" fo:language="pl" fo:country="PL" officeooo:paragraph-rsid="00a1016c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58" style:family="paragraph" style:parent-style-name="Standard">
      <style:paragraph-properties fo:margin-top="0cm" fo:margin-bottom="0cm" style:contextual-spacing="false" fo:line-height="115%"/>
      <style:text-properties style:font-name="Times New Roman" fo:font-size="10pt" fo:language="en" fo:country="US" officeooo:paragraph-rsid="00a1016c" style:font-size-asian="10pt" style:font-name-complex="Times New Roman1" style:font-size-complex="10pt"/>
    </style:style>
    <style:style style:name="P59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officeooo:paragraph-rsid="011a010e" style:font-size-asian="10pt" style:font-name-complex="Times New Roman1" style:font-size-complex="10pt"/>
    </style:style>
    <style:style style:name="P60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language="en" fo:country="US" fo:font-weight="normal" officeooo:paragraph-rsid="00a1016c" style:font-size-asian="10pt" style:font-weight-asian="normal" style:font-name-complex="Times New Roman1" style:font-size-complex="10pt" style:font-weight-complex="normal"/>
    </style:style>
    <style:style style:name="P61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rsid="00b7ac88" officeooo:paragraph-rsid="00a1016c" style:font-size-asian="10pt" style:font-name-complex="Times New Roman1" style:font-size-complex="10pt"/>
    </style:style>
    <style:style style:name="P62" style:family="paragraph" style:parent-style-name="Standard">
      <style:paragraph-properties fo:margin-top="0cm" fo:margin-bottom="0cm" style:contextual-spacing="false" fo:line-height="100%" fo:text-align="left" style:justify-single-word="false"/>
      <style:text-properties style:font-name="Times New Roman" fo:font-size="10pt" officeooo:paragraph-rsid="00a1016c" style:font-size-asian="10pt" style:font-name-complex="Times New Roman1" style:font-size-complex="10pt"/>
    </style:style>
    <style:style style:name="P63" style:family="paragraph" style:parent-style-name="Standard">
      <style:paragraph-properties fo:margin-top="0cm" fo:margin-bottom="0cm" style:contextual-spacing="false"/>
      <style:text-properties style:font-name="Times New Roman" fo:font-size="10pt" officeooo:paragraph-rsid="005ec4d3" style:font-size-asian="10pt" style:font-name-complex="Times New Roman1" style:font-size-complex="10pt"/>
    </style:style>
    <style:style style:name="P64" style:family="paragraph" style:parent-style-name="Standard">
      <style:paragraph-properties fo:margin-top="0cm" fo:margin-bottom="0cm" style:contextual-spacing="false" fo:text-align="left" style:justify-single-word="false"/>
      <style:text-properties style:font-name="Times New Roman" fo:font-size="10pt" fo:font-weight="normal" officeooo:paragraph-rsid="00a1016c" style:font-size-asian="10pt" style:font-weight-asian="normal" style:font-name-complex="Times New Roman1" style:font-size-complex="10pt" style:font-weight-complex="normal"/>
    </style:style>
    <style:style style:name="P65" style:family="paragraph" style:parent-style-name="Standard">
      <style:paragraph-properties fo:margin-top="0cm" fo:margin-bottom="0cm" style:contextual-spacing="false" fo:line-height="0.45cm" fo:text-align="center" style:justify-single-word="false" fo:break-before="page"/>
      <style:text-properties style:font-name="Times New Roman" fo:font-size="10pt" fo:font-weight="bold" officeooo:paragraph-rsid="00a547bf" style:font-size-asian="10pt" style:font-weight-asian="bold" style:font-name-complex="Times New Roman1" style:font-size-complex="10pt"/>
    </style:style>
    <style:style style:name="P66" style:family="paragraph" style:parent-style-name="Standard">
      <style:paragraph-properties fo:margin-top="0cm" fo:margin-bottom="0cm" style:contextual-spacing="false"/>
      <style:text-properties style:font-name="Times New Roman" fo:font-size="10pt" fo:font-weight="bold" officeooo:paragraph-rsid="00a547bf" style:font-size-asian="10pt" style:font-weight-asian="bold" style:font-name-complex="Times New Roman1" style:font-size-complex="10pt"/>
    </style:style>
    <style:style style:name="P67" style:family="paragraph" style:parent-style-name="Table_20_Contents">
      <style:text-properties style:font-name="Times New Roman" fo:font-size="10pt" officeooo:paragraph-rsid="00a547bf" style:font-size-asian="10pt" style:font-name-complex="Times New Roman1" style:font-size-complex="10pt"/>
    </style:style>
    <style:style style:name="P68" style:family="paragraph" style:parent-style-name="Standard">
      <style:paragraph-properties fo:margin-top="0cm" fo:margin-bottom="0cm" style:contextual-spacing="false"/>
      <style:text-properties style:font-name="Times New Roman" fo:font-size="10pt" officeooo:paragraph-rsid="00a547bf" style:font-size-asian="10pt" style:font-name-complex="Times New Roman1" style:font-size-complex="10pt"/>
    </style:style>
    <style:style style:name="P69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font-weight="normal" officeooo:paragraph-rsid="00a547bf" style:font-size-asian="10pt" style:font-weight-asian="normal" style:font-name-complex="Times New Roman1" style:font-size-complex="10pt" style:font-weight-complex="normal"/>
    </style:style>
    <style:style style:name="P70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font-weight="normal" officeooo:rsid="00a687aa" officeooo:paragraph-rsid="00a687aa" style:font-size-asian="10pt" style:font-weight-asian="normal" style:font-name-complex="Times New Roman1" style:font-size-complex="10pt" style:font-weight-complex="normal"/>
    </style:style>
    <style:style style:name="P71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language="en" fo:country="US" fo:font-weight="normal" officeooo:paragraph-rsid="00a547bf" style:font-size-asian="10pt" style:font-weight-asian="normal" style:font-name-complex="Times New Roman1" style:font-size-complex="10pt" style:font-weight-complex="normal"/>
    </style:style>
    <style:style style:name="P72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font-weight="normal" officeooo:rsid="00a687aa" officeooo:paragraph-rsid="00a6e7a5" style:font-size-asian="10pt" style:font-weight-asian="normal" style:font-name-complex="Times New Roman1" style:font-size-complex="10pt" style:font-weight-complex="normal"/>
    </style:style>
    <style:style style:name="P73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font-weight="normal" officeooo:rsid="00a687aa" officeooo:paragraph-rsid="00a80f3f" style:font-size-asian="10pt" style:font-weight-asian="normal" style:font-name-complex="Times New Roman1" style:font-size-complex="10pt" style:font-weight-complex="normal"/>
    </style:style>
    <style:style style:name="P74" style:family="paragraph" style:parent-style-name="Table_20_Contents">
      <style:paragraph-properties fo:margin-top="0cm" fo:margin-bottom="0cm" style:contextual-spacing="false" fo:line-height="0.45cm"/>
      <style:text-properties style:font-name="Times New Roman" fo:font-size="10pt" officeooo:paragraph-rsid="00a547bf" style:font-size-asian="10pt" style:font-name-complex="Times New Roman1" style:font-size-complex="10pt"/>
    </style:style>
    <style:style style:name="P75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officeooo:paragraph-rsid="011afc01" style:font-size-asian="10pt" style:font-name-complex="Times New Roman1" style:font-size-complex="10pt"/>
    </style:style>
    <style:style style:name="P76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fo:language="pl" fo:country="PL" officeooo:paragraph-rsid="00a8e080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77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fo:language="pl" fo:country="PL" officeooo:rsid="008f3a25" officeooo:paragraph-rsid="00a8e080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78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fo:language="pl" fo:country="PL" officeooo:paragraph-rsid="00a8e080" style:letter-kerning="false" style:font-name-asian="Calibri1" style:font-size-asian="10pt" style:language-asian="en" style:country-asian="US" style:font-size-complex="10pt" style:language-complex="ar" style:country-complex="SA"/>
    </style:style>
    <style:style style:name="P79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fo:language="en" fo:country="US" officeooo:paragraph-rsid="00a8e080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80" style:family="paragraph" style:parent-style-name="Standard">
      <style:paragraph-properties fo:margin-top="0cm" fo:margin-bottom="0cm" style:contextual-spacing="false"/>
      <style:text-properties style:font-name="Times New Roman" fo:font-size="10pt" officeooo:paragraph-rsid="00a547bf" style:font-size-asian="10pt" style:font-size-complex="10pt"/>
    </style:style>
    <style:style style:name="P81" style:family="paragraph" style:parent-style-name="Table_20_Contents">
      <style:text-properties style:font-name="Times New Roman" fo:font-size="10pt" officeooo:paragraph-rsid="00d61a1b" style:font-size-asian="10pt" style:font-name-complex="Times New Roman1" style:font-size-complex="10pt"/>
    </style:style>
    <style:style style:name="P82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0d61a1b" style:font-size-asian="10pt" style:font-name-complex="Times New Roman1" style:font-size-complex="10pt"/>
    </style:style>
    <style:style style:name="P83" style:family="paragraph" style:parent-style-name="Standard">
      <style:paragraph-properties fo:margin-top="0cm" fo:margin-bottom="0cm" style:contextual-spacing="false"/>
      <style:text-properties style:font-name="Times New Roman" fo:font-size="10pt" officeooo:paragraph-rsid="00d61a1b" style:font-size-asian="10pt" style:font-name-complex="Times New Roman1" style:font-size-complex="10pt"/>
    </style:style>
    <style:style style:name="P84" style:family="paragraph" style:parent-style-name="Standard">
      <style:paragraph-properties fo:margin-top="0cm" fo:margin-bottom="0cm" style:contextual-spacing="false" fo:line-height="100%" fo:text-align="left" style:justify-single-word="false"/>
      <style:text-properties style:font-name="Times New Roman" fo:font-size="10pt" fo:font-weight="normal" officeooo:paragraph-rsid="010c44f2" style:font-size-asian="10pt" style:font-weight-asian="normal" style:font-name-complex="Times New Roman1" style:font-size-complex="10pt" style:font-weight-complex="normal"/>
    </style:style>
    <style:style style:name="P85" style:family="paragraph" style:parent-style-name="Standard">
      <style:paragraph-properties fo:margin-top="0cm" fo:margin-bottom="0cm" style:contextual-spacing="false" fo:line-height="100%" fo:text-align="left" style:justify-single-word="false"/>
      <style:text-properties style:font-name="Times New Roman" fo:font-size="10pt" officeooo:paragraph-rsid="01112e56" style:font-size-asian="10pt" style:font-name-complex="Times New Roman1" style:font-size-complex="10pt"/>
    </style:style>
    <style:style style:name="P86" style:family="paragraph" style:parent-style-name="Standard">
      <style:paragraph-properties fo:margin-top="0cm" fo:margin-bottom="0cm" style:contextual-spacing="false" fo:line-height="100%" fo:text-align="left" style:justify-single-word="false"/>
      <style:text-properties style:font-name="Times New Roman" fo:font-size="10pt" fo:font-weight="normal" officeooo:paragraph-rsid="010f3d46" style:font-size-asian="10pt" style:font-weight-asian="normal" style:font-name-complex="Times New Roman1" style:font-size-complex="10pt" style:font-weight-complex="normal"/>
    </style:style>
    <style:style style:name="P87" style:family="paragraph" style:parent-style-name="Standard">
      <style:paragraph-properties fo:margin-top="0cm" fo:margin-bottom="0cm" style:contextual-spacing="false" fo:line-height="100%" fo:text-align="left" style:justify-single-word="false"/>
      <style:text-properties style:font-name="Times New Roman" fo:font-size="10pt" fo:font-weight="normal" officeooo:rsid="01112e56" officeooo:paragraph-rsid="01112e56" style:font-size-asian="10pt" style:font-weight-asian="normal" style:font-name-complex="Times New Roman1" style:font-size-complex="10pt" style:font-weight-complex="normal"/>
    </style:style>
    <style:style style:name="P88" style:family="paragraph" style:parent-style-name="Standard">
      <style:paragraph-properties fo:margin-top="0cm" fo:margin-bottom="0cm" style:contextual-spacing="false" fo:line-height="100%" fo:text-align="left" style:justify-single-word="false"/>
      <style:text-properties style:font-name="Times New Roman" fo:font-size="10pt" officeooo:paragraph-rsid="00d61a1b" style:font-size-asian="10pt" style:font-name-complex="Times New Roman1" style:font-size-complex="10pt"/>
    </style:style>
    <style:style style:name="P89" style:family="paragraph" style:parent-style-name="Standard">
      <style:paragraph-properties fo:margin-top="0cm" fo:margin-bottom="0cm" style:contextual-spacing="false" fo:line-height="100%" fo:text-align="left" style:justify-single-word="false"/>
      <style:text-properties style:font-name="Times New Roman" fo:font-size="10pt" officeooo:paragraph-rsid="014e70bc" style:font-size-asian="10pt" style:font-name-complex="Times New Roman1" style:font-size-complex="10pt"/>
    </style:style>
    <style:style style:name="P90" style:family="paragraph" style:parent-style-name="Standard">
      <style:paragraph-properties fo:margin-top="0cm" fo:margin-bottom="0cm" style:contextual-spacing="false" fo:text-align="left" style:justify-single-word="false"/>
      <style:text-properties style:font-name="Times New Roman" fo:font-size="10pt" fo:font-weight="normal" officeooo:paragraph-rsid="00a547bf" style:font-size-asian="10pt" style:font-weight-asian="normal" style:font-name-complex="Times New Roman1" style:font-size-complex="10pt" style:font-weight-complex="normal"/>
    </style:style>
    <style:style style:name="P91" style:family="paragraph" style:parent-style-name="Standard">
      <style:paragraph-properties fo:text-align="center" style:justify-single-word="false" fo:break-before="page"/>
      <style:text-properties style:font-name="Times New Roman" fo:font-size="10pt" fo:font-weight="bold" officeooo:paragraph-rsid="00af25ae" style:font-size-asian="10pt" style:font-weight-asian="bold" style:font-name-complex="Times New Roman1" style:font-size-complex="10pt"/>
    </style:style>
    <style:style style:name="P92" style:family="paragraph" style:parent-style-name="Standard">
      <style:paragraph-properties fo:margin-top="0cm" fo:margin-bottom="0cm" style:contextual-spacing="false"/>
      <style:text-properties style:font-name="Times New Roman" fo:font-size="10pt" fo:font-weight="bold" officeooo:paragraph-rsid="00af25ae" style:font-size-asian="10pt" style:font-weight-asian="bold" style:font-name-complex="Times New Roman1" style:font-size-complex="10pt"/>
    </style:style>
    <style:style style:name="P93" style:family="paragraph" style:parent-style-name="Table_20_Contents">
      <style:text-properties style:font-name="Times New Roman" fo:font-size="10pt" officeooo:paragraph-rsid="00af25ae" style:font-size-asian="10pt" style:font-name-complex="Times New Roman1" style:font-size-complex="10pt"/>
    </style:style>
    <style:style style:name="P94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0af25ae" style:font-size-asian="10pt" style:font-name-complex="Times New Roman1" style:font-size-complex="10pt"/>
    </style:style>
    <style:style style:name="P95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font-weight="bold" officeooo:rsid="0150ec05" officeooo:paragraph-rsid="0150ec05" style:font-size-asian="10pt" style:font-weight-asian="bold" style:font-name-complex="Times New Roman1" style:font-size-complex="10pt" style:font-weight-complex="bold"/>
    </style:style>
    <style:style style:name="P96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language="en" fo:country="US" officeooo:paragraph-rsid="00af25ae" style:font-size-asian="10pt" style:font-name-complex="Times New Roman1" style:font-size-complex="10pt"/>
    </style:style>
    <style:style style:name="P97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officeooo:paragraph-rsid="011b14bc" style:font-size-asian="10pt" style:font-name-complex="Times New Roman1" style:font-size-complex="10pt"/>
    </style:style>
    <style:style style:name="P98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fo:font-weight="normal" officeooo:paragraph-rsid="011b14bc" style:font-size-asian="10pt" style:font-weight-asian="normal" style:font-name-complex="Times New Roman1" style:font-size-complex="10pt" style:font-weight-complex="normal"/>
    </style:style>
    <style:style style:name="P99" style:family="paragraph" style:parent-style-name="Standard">
      <style:paragraph-properties fo:margin-top="0cm" fo:margin-bottom="0cm" style:contextual-spacing="false"/>
      <style:text-properties style:font-name="Times New Roman" fo:font-size="10pt" fo:language="en" fo:country="US" fo:font-weight="normal" officeooo:paragraph-rsid="011b14bc" style:font-size-asian="10pt" style:font-weight-asian="normal" style:font-name-complex="Times New Roman1" style:font-size-complex="10pt" style:font-weight-complex="normal"/>
    </style:style>
    <style:style style:name="P100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0b1b484" style:font-size-asian="10pt" style:font-name-complex="Times New Roman1" style:font-size-complex="10pt"/>
    </style:style>
    <style:style style:name="P101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language="pl" fo:country="PL" officeooo:paragraph-rsid="00af25ae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102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officeooo:paragraph-rsid="013ad787" style:font-size-asian="9pt" style:font-name-complex="Times New Roman1" style:font-size-complex="9pt"/>
    </style:style>
    <style:style style:name="P103" style:family="paragraph" style:parent-style-name="Standard">
      <style:paragraph-properties fo:margin-top="0cm" fo:margin-bottom="0cm" style:contextual-spacing="false" fo:orphans="0" fo:widows="0"/>
      <style:text-properties style:font-name="Times New Roman" fo:font-size="10pt" officeooo:paragraph-rsid="010462d0" style:font-size-asian="10pt" style:font-size-complex="10pt"/>
    </style:style>
    <style:style style:name="P104" style:family="paragraph" style:parent-style-name="Standard">
      <style:paragraph-properties fo:margin-top="0cm" fo:margin-bottom="0cm" style:contextual-spacing="false" fo:line-height="100%" fo:text-align="left" style:justify-single-word="false"/>
      <style:text-properties style:font-name="Times New Roman" fo:font-size="10pt" fo:language="pl" fo:country="PL" officeooo:paragraph-rsid="00af25ae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105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style:font-name="Times New Roman" fo:font-size="10pt" fo:font-weight="normal" officeooo:paragraph-rsid="005ec4d3" style:font-size-asian="10pt" style:font-weight-asian="normal" style:font-name-complex="Times New Roman1" style:font-size-complex="10pt" style:font-weight-complex="normal"/>
    </style:style>
    <style:style style:name="P106" style:family="paragraph" style:parent-style-name="Standard">
      <style:paragraph-properties fo:margin-top="0cm" fo:margin-bottom="0cm" style:contextual-spacing="false" fo:text-align="left" style:justify-single-word="false"/>
      <style:text-properties style:font-name="Times New Roman" fo:font-size="10pt" fo:font-weight="normal" officeooo:paragraph-rsid="00af25ae" style:font-size-asian="10pt" style:font-weight-asian="normal" style:font-name-complex="Times New Roman1" style:font-size-complex="10pt" style:font-weight-complex="normal"/>
    </style:style>
    <style:style style:name="P107" style:family="paragraph" style:parent-style-name="Standard">
      <style:paragraph-properties fo:margin-top="0cm" fo:margin-bottom="0cm" style:contextual-spacing="false" fo:line-height="0.45cm" fo:text-align="center" style:justify-single-word="false"/>
      <style:text-properties style:font-name="Times New Roman" fo:font-size="10pt" fo:font-weight="bold" officeooo:paragraph-rsid="00af25ae" style:font-size-asian="10pt" style:font-weight-asian="bold" style:font-name-complex="Times New Roman1" style:font-size-complex="10pt"/>
    </style:style>
    <style:style style:name="P108" style:family="paragraph" style:parent-style-name="Standard">
      <style:paragraph-properties fo:text-align="center" style:justify-single-word="false" fo:break-before="page"/>
      <style:text-properties style:font-name="Times New Roman" fo:font-size="10pt" officeooo:paragraph-rsid="00bad6c5" style:font-size-asian="10pt" style:font-name-complex="Times New Roman1" style:font-size-complex="10pt"/>
    </style:style>
    <style:style style:name="P109" style:family="paragraph" style:parent-style-name="Standard">
      <style:paragraph-properties fo:margin-top="0cm" fo:margin-bottom="0cm" style:contextual-spacing="false"/>
      <style:text-properties style:font-name="Times New Roman" fo:font-size="10pt" fo:font-weight="bold" officeooo:paragraph-rsid="00bad6c5" style:font-size-asian="10pt" style:font-weight-asian="bold" style:font-name-complex="Times New Roman1" style:font-size-complex="10pt"/>
    </style:style>
    <style:style style:name="P110" style:family="paragraph" style:parent-style-name="Table_20_Contents">
      <style:text-properties style:font-name="Times New Roman" fo:font-size="10pt" officeooo:paragraph-rsid="00bad6c5" style:font-size-asian="10pt" style:font-name-complex="Times New Roman1" style:font-size-complex="10pt"/>
    </style:style>
    <style:style style:name="P111" style:family="paragraph" style:parent-style-name="Standard">
      <style:paragraph-properties fo:margin-top="0cm" fo:margin-bottom="0cm" style:contextual-spacing="false"/>
      <style:text-properties style:font-name="Times New Roman" fo:font-size="10pt" officeooo:paragraph-rsid="00bad6c5" style:font-size-asian="10pt" style:font-name-complex="Times New Roman1" style:font-size-complex="10pt"/>
    </style:style>
    <style:style style:name="P112" style:family="paragraph" style:parent-style-name="Standard">
      <style:paragraph-properties fo:margin-top="0cm" fo:margin-bottom="0cm" style:contextual-spacing="false"/>
      <style:text-properties style:font-name="Times New Roman" fo:font-size="10pt" officeooo:paragraph-rsid="00bad6c5" style:font-size-asian="10pt" style:font-size-complex="10pt"/>
    </style:style>
    <style:style style:name="P113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font-weight="normal" officeooo:rsid="00b6f39e" officeooo:paragraph-rsid="00bad6c5" style:font-size-asian="10pt" style:font-weight-asian="normal" style:font-name-complex="Times New Roman1" style:font-size-complex="10pt" style:font-weight-complex="normal"/>
    </style:style>
    <style:style style:name="P114" style:family="paragraph" style:parent-style-name="Standard">
      <style:paragraph-properties fo:margin-top="0cm" fo:margin-bottom="0cm" style:contextual-spacing="false"/>
      <style:text-properties style:font-name="Times New Roman" fo:font-size="10pt" fo:language="en" fo:country="US" fo:font-weight="normal" officeooo:paragraph-rsid="00bad6c5" style:font-size-asian="10pt" style:font-weight-asian="normal" style:font-name-complex="Times New Roman1" style:font-size-complex="10pt" style:font-weight-complex="normal"/>
    </style:style>
    <style:style style:name="P115" style:family="paragraph" style:parent-style-name="Standard">
      <style:paragraph-properties fo:margin-top="0cm" fo:margin-bottom="0cm" style:contextual-spacing="false"/>
      <style:text-properties style:font-name="Times New Roman" fo:font-size="10pt" officeooo:paragraph-rsid="00deb3d2" style:font-size-asian="10pt" style:font-name-complex="Times New Roman1" style:font-size-complex="10pt"/>
    </style:style>
    <style:style style:name="P116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fo:language="pl" fo:country="PL" officeooo:paragraph-rsid="00bad6c5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117" style:family="paragraph" style:parent-style-name="Standard">
      <style:paragraph-properties fo:margin-top="0cm" fo:margin-bottom="0cm" style:contextual-spacing="false"/>
      <style:text-properties style:font-name="Times New Roman" fo:font-size="10pt" fo:language="pl" fo:country="PL" officeooo:paragraph-rsid="00bad6c5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118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officeooo:paragraph-rsid="00bad6c5" style:font-size-asian="10pt" style:font-size-complex="10pt"/>
    </style:style>
    <style:style style:name="P119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0ee611c" style:font-size-asian="10pt" style:font-name-complex="Times New Roman1" style:font-size-complex="10pt"/>
    </style:style>
    <style:style style:name="P120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1229c2b" style:font-size-asian="10pt" style:font-name-complex="Times New Roman1" style:font-size-complex="10pt"/>
    </style:style>
    <style:style style:name="P121" style:family="paragraph" style:parent-style-name="Standard">
      <style:paragraph-properties fo:margin-top="0cm" fo:margin-bottom="0cm" style:contextual-spacing="false" fo:line-height="100%" fo:text-align="left" style:justify-single-word="false"/>
      <style:text-properties style:font-name="Times New Roman" fo:font-size="10pt" officeooo:paragraph-rsid="00ee611c" style:font-size-asian="10pt" style:font-name-complex="Times New Roman1" style:font-size-complex="10pt"/>
    </style:style>
    <style:style style:name="P122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fo:language="pl" fo:country="PL" officeooo:paragraph-rsid="00ffba67" style:letter-kerning="false" style:font-name-asian="Calibri1" style:font-size-asian="10pt" style:language-asian="en" style:country-asian="US" style:font-size-complex="10pt" style:language-complex="ar" style:country-complex="SA"/>
    </style:style>
    <style:style style:name="P123" style:family="paragraph" style:parent-style-name="Standard">
      <style:paragraph-properties fo:margin-top="0cm" fo:margin-bottom="0cm" style:contextual-spacing="false" fo:line-height="100%" fo:text-align="left" style:justify-single-word="false"/>
      <style:text-properties fo:font-variant="normal" fo:text-transform="none" style:font-name="Times New Roman" fo:font-size="10pt" fo:language="en" fo:country="US" officeooo:paragraph-rsid="00ee611c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124" style:family="paragraph" style:parent-style-name="Standard">
      <style:paragraph-properties fo:margin-top="0cm" fo:margin-bottom="0cm" style:contextual-spacing="false" fo:line-height="100%" fo:text-align="left" style:justify-single-word="false"/>
      <style:text-properties style:font-name="Times New Roman" fo:font-size="10pt" fo:language="pl" fo:country="PL" officeooo:paragraph-rsid="00ee611c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125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fo:language="pl" fo:country="PL" officeooo:paragraph-rsid="0133386b" style:letter-kerning="false" style:font-name-asian="Calibri1" style:font-size-asian="10pt" style:language-asian="en" style:country-asian="US" style:font-size-complex="10pt" style:language-complex="ar" style:country-complex="SA"/>
    </style:style>
    <style:style style:name="P126" style:family="paragraph" style:parent-style-name="Table_20_Contents">
      <style:paragraph-properties fo:margin-top="0cm" fo:margin-bottom="0cm" style:contextual-spacing="false" fo:line-height="0.45cm"/>
      <style:text-properties style:font-name="Times New Roman" fo:font-size="10pt" officeooo:paragraph-rsid="005ec4d3" style:font-size-asian="10pt" style:font-name-complex="Times New Roman1" style:font-size-complex="10pt"/>
    </style:style>
    <style:style style:name="P127" style:family="paragraph" style:parent-style-name="Standard">
      <style:paragraph-properties fo:margin-top="0cm" fo:margin-bottom="0cm" style:contextual-spacing="false" fo:text-align="left" style:justify-single-word="false"/>
      <style:text-properties style:font-name="Times New Roman" fo:font-size="10pt" fo:font-weight="normal" officeooo:paragraph-rsid="00bad6c5" style:font-size-asian="10pt" style:font-weight-asian="normal" style:font-name-complex="Times New Roman1" style:font-size-complex="10pt" style:font-weight-complex="normal"/>
    </style:style>
    <style:style style:name="P128" style:family="paragraph" style:parent-style-name="Standard">
      <style:paragraph-properties fo:margin-top="0cm" fo:margin-bottom="0cm" style:contextual-spacing="false" fo:line-height="0.45cm" fo:text-align="center" style:justify-single-word="false"/>
      <style:text-properties style:font-name="Times New Roman" fo:font-size="10pt" fo:font-weight="bold" officeooo:paragraph-rsid="00bd6256" style:font-size-asian="10pt" style:font-weight-asian="bold" style:font-name-complex="Times New Roman1" style:font-size-complex="10pt"/>
    </style:style>
    <style:style style:name="P129" style:family="paragraph" style:parent-style-name="Standard">
      <style:paragraph-properties fo:margin-top="0cm" fo:margin-bottom="0cm" style:contextual-spacing="false" fo:line-height="0.45cm" fo:text-align="center" style:justify-single-word="false" fo:break-before="page"/>
      <style:text-properties style:font-name="Times New Roman" fo:font-size="10pt" fo:font-weight="bold" officeooo:paragraph-rsid="00bd6256" style:font-size-asian="10pt" style:font-weight-asian="bold" style:font-name-complex="Times New Roman1" style:font-size-complex="10pt"/>
    </style:style>
    <style:style style:name="P130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fo:font-weight="bold" officeooo:paragraph-rsid="00bd6256" style:font-size-asian="10pt" style:font-weight-asian="bold" style:font-name-complex="Times New Roman1" style:font-size-complex="10pt"/>
    </style:style>
    <style:style style:name="P131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officeooo:paragraph-rsid="013db793" style:font-size-asian="10pt" style:font-name-complex="Times New Roman1" style:font-size-complex="10pt"/>
    </style:style>
    <style:style style:name="P132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fo:font-weight="normal" style:font-size-asian="10pt" style:font-weight-asian="normal" style:font-name-complex="Times New Roman1" style:font-size-complex="10pt" style:font-weight-complex="normal"/>
    </style:style>
    <style:style style:name="P133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font-weight="normal" officeooo:rsid="00367ddd" officeooo:paragraph-rsid="0041e655" style:font-size-asian="10pt" style:font-weight-asian="normal" style:font-name-complex="Times New Roman1" style:font-size-complex="10pt" style:font-weight-complex="normal"/>
    </style:style>
    <style:style style:name="P134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fo:language="en" fo:country="US" fo:font-weight="normal" style:font-size-asian="10pt" style:font-weight-asian="normal" style:font-name-complex="Times New Roman1" style:font-size-complex="10pt" style:font-weight-complex="normal"/>
    </style:style>
    <style:style style:name="P135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font-weight="normal" officeooo:paragraph-rsid="0041e655" style:font-size-asian="10pt" style:font-weight-asian="normal" style:font-name-complex="Times New Roman1" style:font-size-complex="10pt" style:font-weight-complex="normal"/>
    </style:style>
    <style:style style:name="P136" style:family="paragraph" style:parent-style-name="Table_20_Contents">
      <style:paragraph-properties fo:margin-top="0cm" fo:margin-bottom="0cm" style:contextual-spacing="false" fo:line-height="0.45cm"/>
      <style:text-properties style:font-name="Times New Roman" fo:font-size="10pt" officeooo:paragraph-rsid="00bd6256" style:font-size-asian="10pt" style:font-name-complex="Times New Roman1" style:font-size-complex="10pt"/>
    </style:style>
    <style:style style:name="P137" style:family="paragraph" style:parent-style-name="Standard">
      <style:paragraph-properties fo:margin-top="0cm" fo:margin-bottom="0cm" style:contextual-spacing="false"/>
      <style:text-properties style:font-name="Times New Roman" fo:font-size="10pt" officeooo:paragraph-rsid="013e92f2" style:font-size-asian="10pt" style:font-size-complex="10pt"/>
    </style:style>
    <style:style style:name="P138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officeooo:paragraph-rsid="00bd6256" style:font-size-asian="10pt" style:font-name-complex="Times New Roman1" style:font-size-complex="10pt"/>
    </style:style>
    <style:style style:name="P139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fo:language="pl" fo:country="PL" officeooo:paragraph-rsid="00bd6256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140" style:family="paragraph" style:parent-style-name="Standard">
      <style:paragraph-properties fo:margin-top="0cm" fo:margin-bottom="0cm" style:contextual-spacing="false"/>
      <style:text-properties style:font-name="Times New Roman" fo:font-size="10pt" officeooo:paragraph-rsid="00e42d8d" style:font-size-asian="10pt" style:font-size-complex="10pt"/>
    </style:style>
    <style:style style:name="P141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officeooo:paragraph-rsid="011e228b" style:font-size-asian="10pt" style:font-name-complex="Times New Roman1" style:font-size-complex="10pt"/>
    </style:style>
    <style:style style:name="P142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officeooo:paragraph-rsid="0142bbd1" style:font-size-asian="10pt" style:font-name-complex="Times New Roman1" style:font-size-complex="10pt"/>
    </style:style>
    <style:style style:name="P143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fo:font-weight="normal" officeooo:paragraph-rsid="00bd6256" style:font-size-asian="10pt" style:font-weight-asian="normal" style:font-name-complex="Times New Roman1" style:font-size-complex="10pt" style:font-weight-complex="normal"/>
    </style:style>
    <style:style style:name="P144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style:font-name="Times New Roman" fo:font-size="10pt" officeooo:paragraph-rsid="00bd6256" style:font-size-asian="10pt" style:font-name-complex="Times New Roman1" style:font-size-complex="10pt"/>
    </style:style>
    <style:style style:name="P145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fo:language="en" fo:country="US" officeooo:paragraph-rsid="00bd6256" style:font-size-asian="10pt" style:font-name-complex="Times New Roman1" style:font-size-complex="10pt"/>
    </style:style>
    <style:style style:name="P146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fo:font-variant="normal" fo:text-transform="none" style:font-name="Times New Roman" fo:font-size="10pt" fo:language="en" fo:country="US" officeooo:paragraph-rsid="00bd6256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147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style:font-name="Times New Roman" fo:font-size="10pt" fo:language="pl" fo:country="PL" officeooo:paragraph-rsid="00bd6256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148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style:font-name="Times New Roman" fo:font-size="10pt" fo:font-weight="normal" officeooo:paragraph-rsid="00bd6256" style:font-size-asian="10pt" style:font-weight-asian="normal" style:font-name-complex="Times New Roman1" style:font-size-complex="10pt" style:font-weight-complex="normal"/>
    </style:style>
    <style:style style:name="P149" style:family="paragraph" style:parent-style-name="Standard">
      <style:paragraph-properties fo:margin-top="0cm" fo:margin-bottom="0cm" style:contextual-spacing="false" fo:line-height="0.45cm" fo:text-align="center" style:justify-single-word="false"/>
      <style:text-properties style:font-name="Times New Roman" fo:font-size="10pt" fo:font-weight="bold" officeooo:paragraph-rsid="00c456c3" style:font-size-asian="10pt" style:font-weight-asian="bold" style:font-name-complex="Times New Roman1" style:font-size-complex="10pt"/>
    </style:style>
    <style:style style:name="P150" style:family="paragraph" style:parent-style-name="Standard">
      <style:paragraph-properties fo:margin-top="0cm" fo:margin-bottom="0cm" style:contextual-spacing="false" fo:line-height="0.45cm" fo:text-align="center" style:justify-single-word="false"/>
      <style:text-properties style:font-name="Times New Roman" fo:font-size="10pt" fo:font-weight="bold" officeooo:rsid="0095e651" officeooo:paragraph-rsid="00c456c3" style:font-size-asian="10pt" style:font-weight-asian="bold" style:font-name-complex="Times New Roman1" style:font-size-complex="10pt"/>
    </style:style>
    <style:style style:name="P151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fo:font-weight="bold" officeooo:paragraph-rsid="00c456c3" style:font-size-asian="10pt" style:font-weight-asian="bold" style:font-name-complex="Times New Roman1" style:font-size-complex="10pt"/>
    </style:style>
    <style:style style:name="P152" style:family="paragraph" style:parent-style-name="Table_20_Contents">
      <style:text-properties style:font-name="Times New Roman" fo:font-size="10pt" officeooo:paragraph-rsid="00c456c3" style:font-size-asian="10pt" style:font-name-complex="Times New Roman1" style:font-size-complex="10pt"/>
    </style:style>
    <style:style style:name="P153" style:family="paragraph" style:parent-style-name="Standard">
      <style:paragraph-properties fo:margin-top="0cm" fo:margin-bottom="0cm" style:contextual-spacing="false"/>
      <style:text-properties style:font-name="Times New Roman" fo:font-size="10pt" officeooo:paragraph-rsid="00c456c3" style:font-size-asian="10pt" style:font-name-complex="Times New Roman1" style:font-size-complex="10pt"/>
    </style:style>
    <style:style style:name="P154" style:family="paragraph" style:parent-style-name="Standard">
      <style:paragraph-properties fo:margin-top="0cm" fo:margin-bottom="0cm" style:contextual-spacing="false" fo:orphans="0" fo:widows="0"/>
      <style:text-properties style:font-name="Times New Roman" fo:font-size="10pt" officeooo:paragraph-rsid="00c456c3" style:font-size-asian="10pt" style:font-size-complex="10pt"/>
    </style:style>
    <style:style style:name="P155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officeooo:paragraph-rsid="00c456c3" style:font-size-asian="10pt" style:font-name-complex="Times New Roman1" style:font-size-complex="10pt"/>
    </style:style>
    <style:style style:name="P156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font-weight="normal" officeooo:paragraph-rsid="00c456c3" style:font-size-asian="10pt" style:font-weight-asian="normal" style:font-name-complex="Times New Roman1" style:font-size-complex="10pt" style:font-weight-complex="normal"/>
    </style:style>
    <style:style style:name="P157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10477d3" style:font-size-asian="10pt" style:font-name-complex="Times New Roman1" style:font-size-complex="10pt"/>
    </style:style>
    <style:style style:name="P158" style:family="paragraph" style:parent-style-name="Standard">
      <style:paragraph-properties fo:margin-top="0cm" fo:margin-bottom="0cm" style:contextual-spacing="false" fo:orphans="0" fo:widows="0"/>
      <style:text-properties style:font-name="Times New Roman" fo:font-size="10pt" fo:font-weight="bold" officeooo:paragraph-rsid="00c456c3" style:font-size-asian="10pt" style:font-weight-asian="bold" style:font-size-complex="10pt" style:font-weight-complex="bold"/>
    </style:style>
    <style:style style:name="P159" style:family="paragraph" style:parent-style-name="Table_20_Contents">
      <style:paragraph-properties fo:margin-top="0cm" fo:margin-bottom="0cm" style:contextual-spacing="false" fo:line-height="0.45cm"/>
      <style:text-properties style:font-name="Times New Roman" fo:font-size="10pt" officeooo:paragraph-rsid="00c456c3" style:font-size-asian="10pt" style:font-name-complex="Times New Roman1" style:font-size-complex="10pt"/>
    </style:style>
    <style:style style:name="P160" style:family="paragraph" style:parent-style-name="Standard">
      <style:paragraph-properties fo:margin-top="0cm" fo:margin-bottom="0cm" style:contextual-spacing="false"/>
      <style:text-properties style:font-name="Times New Roman" fo:font-size="10pt" officeooo:paragraph-rsid="01458483" style:font-size-asian="10pt" style:font-size-complex="10pt"/>
    </style:style>
    <style:style style:name="P161" style:family="paragraph" style:parent-style-name="Standard">
      <style:paragraph-properties fo:margin-top="0cm" fo:margin-bottom="0cm" style:contextual-spacing="false" fo:line-height="115%"/>
      <style:text-properties style:font-name="Times New Roman" fo:font-size="10pt" officeooo:paragraph-rsid="00c456c3" style:font-size-asian="10pt" style:font-name-complex="Times New Roman1" style:font-size-complex="10pt"/>
    </style:style>
    <style:style style:name="P162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officeooo:rsid="0149cbd4" officeooo:paragraph-rsid="0149cbd4" style:font-size-asian="10pt" style:font-name-complex="Times New Roman1" style:font-size-complex="10pt"/>
    </style:style>
    <style:style style:name="P163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language="pl" fo:country="PL" officeooo:paragraph-rsid="00c456c3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164" style:family="paragraph" style:parent-style-name="Standard">
      <style:paragraph-properties fo:margin-top="0cm" fo:margin-bottom="0cm" style:contextual-spacing="false"/>
      <style:text-properties style:font-name="Times New Roman" fo:font-size="10pt" officeooo:paragraph-rsid="00c456c3" style:font-size-asian="10pt" style:font-size-complex="10pt"/>
    </style:style>
    <style:style style:name="P165" style:family="paragraph" style:parent-style-name="Standard">
      <style:paragraph-properties fo:margin-top="0cm" fo:margin-bottom="0cm" style:contextual-spacing="false" fo:line-height="115%"/>
      <style:text-properties style:font-name="Times New Roman" fo:font-size="10pt" officeooo:paragraph-rsid="0148643e" style:font-size-asian="10pt" style:font-name-complex="Times New Roman1" style:font-size-complex="10pt"/>
    </style:style>
    <style:style style:name="P166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officeooo:paragraph-rsid="0149cbd4" style:font-size-asian="10pt" style:font-name-complex="Times New Roman1" style:font-size-complex="10pt"/>
    </style:style>
    <style:style style:name="P167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0c456c3" style:font-size-asian="10pt" style:font-name-complex="Times New Roman1" style:font-size-complex="10pt"/>
    </style:style>
    <style:style style:name="P168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officeooo:paragraph-rsid="00e86b7b" style:font-size-asian="10pt" style:font-size-complex="10pt"/>
    </style:style>
    <style:style style:name="P169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fo:font-variant="normal" fo:text-transform="none" style:font-name="Times New Roman" fo:font-size="10pt" fo:language="en" fo:country="US" officeooo:paragraph-rsid="00c456c3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170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fo:font-variant="normal" fo:text-transform="none" style:font-name="Times New Roman" fo:font-size="10pt" fo:language="en" fo:country="US" officeooo:paragraph-rsid="00e86b7b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171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style:font-name="Times New Roman" fo:font-size="10pt" fo:language="pl" fo:country="PL" officeooo:paragraph-rsid="00e86b7b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172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style:font-name="Times New Roman" fo:font-size="10pt" fo:language="pl" fo:country="PL" officeooo:paragraph-rsid="00c456c3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173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style:font-name="Times New Roman" fo:font-size="10pt" fo:font-weight="normal" officeooo:paragraph-rsid="01068a59" style:font-size-asian="10pt" style:font-weight-asian="normal" style:font-name-complex="Times New Roman1" style:font-size-complex="10pt" style:font-weight-complex="normal"/>
    </style:style>
    <style:style style:name="P174" style:family="paragraph" style:parent-style-name="Standard">
      <style:paragraph-properties fo:text-align="center" style:justify-single-word="false" fo:break-before="page"/>
      <style:text-properties style:font-name="Times New Roman" fo:font-size="10pt" officeooo:paragraph-rsid="00eab79e" style:font-size-asian="10pt" style:font-size-complex="10pt"/>
    </style:style>
    <style:style style:name="P175" style:family="paragraph" style:parent-style-name="Standard">
      <style:paragraph-properties fo:margin-top="0cm" fo:margin-bottom="0cm" style:contextual-spacing="false"/>
      <style:text-properties style:font-name="Times New Roman" fo:font-size="10pt" fo:font-weight="bold" officeooo:paragraph-rsid="00eab79e" style:font-size-asian="10pt" style:font-weight-asian="bold" style:font-name-complex="Times New Roman1" style:font-size-complex="10pt"/>
    </style:style>
    <style:style style:name="P176" style:family="paragraph" style:parent-style-name="Standard">
      <style:paragraph-properties fo:margin-top="0cm" fo:margin-bottom="0cm" style:contextual-spacing="false"/>
      <style:text-properties style:font-name="Times New Roman" fo:font-size="10pt" officeooo:paragraph-rsid="00eab79e" style:font-size-asian="10pt" style:font-size-complex="10pt"/>
    </style:style>
    <style:style style:name="P177" style:family="paragraph" style:parent-style-name="Table_20_Contents">
      <style:text-properties style:font-name="Times New Roman" fo:font-size="10pt" officeooo:paragraph-rsid="00eac7a8" style:font-size-asian="10pt" style:font-name-complex="Times New Roman1" style:font-size-complex="10pt"/>
    </style:style>
    <style:style style:name="P178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0eac7a8" style:font-size-asian="10pt" style:font-name-complex="Times New Roman1" style:font-size-complex="10pt"/>
    </style:style>
    <style:style style:name="P179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font-weight="normal" officeooo:paragraph-rsid="00eac7a8" style:font-size-asian="10pt" style:font-weight-asian="normal" style:font-name-complex="Times New Roman1" style:font-size-complex="10pt" style:font-weight-complex="normal"/>
    </style:style>
    <style:style style:name="P180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0eed8d6" style:font-size-asian="10pt" style:font-name-complex="Times New Roman1" style:font-size-complex="10pt"/>
    </style:style>
    <style:style style:name="P181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font-weight="normal" officeooo:paragraph-rsid="00ed8679" style:font-size-asian="10pt" style:font-weight-asian="normal" style:font-name-complex="Times New Roman1" style:font-size-complex="10pt" style:font-weight-complex="normal"/>
    </style:style>
    <style:style style:name="P182" style:family="paragraph" style:parent-style-name="Table_20_Contents">
      <style:text-properties style:font-name="Times New Roman" fo:font-size="10pt" officeooo:paragraph-rsid="004eaccf" style:font-size-asian="10pt" style:font-name-complex="Times New Roman1" style:font-size-complex="10pt"/>
    </style:style>
    <style:style style:name="P183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04eaccf" style:font-size-asian="10pt" style:font-size-complex="10pt"/>
    </style:style>
    <style:style style:name="P184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officeooo:paragraph-rsid="013683d3" style:font-size-asian="10pt" style:font-size-complex="10pt"/>
    </style:style>
    <style:style style:name="P185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officeooo:paragraph-rsid="004eaccf" style:font-size-asian="10pt" style:font-size-complex="10pt"/>
    </style:style>
    <style:style style:name="P186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fo:language="pl" fo:country="PL" officeooo:paragraph-rsid="004eaccf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187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fo:language="pl" fo:country="PL" officeooo:paragraph-rsid="004eaccf" style:letter-kerning="false" style:font-name-asian="Calibri1" style:font-size-asian="10pt" style:language-asian="en" style:country-asian="US" style:font-size-complex="10pt" style:language-complex="ar" style:country-complex="SA"/>
    </style:style>
    <style:style style:name="P188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fo:language="pl" fo:country="PL" officeooo:paragraph-rsid="013683d3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189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officeooo:paragraph-rsid="004eaccf" style:letter-kerning="true" style:font-name-asian="Calibri1" style:font-size-asian="10pt" style:language-asian="en" style:country-asian="US" style:font-size-complex="10pt" style:language-complex="ar" style:country-complex="SA"/>
    </style:style>
    <style:style style:name="P190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0eab79e" style:font-size-asian="10pt" style:font-name-complex="Times New Roman1" style:font-size-complex="10pt"/>
    </style:style>
    <style:style style:name="P191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officeooo:paragraph-rsid="00efb701" style:font-size-asian="10pt" style:font-size-complex="10pt"/>
    </style:style>
    <style:style style:name="P192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fo:language="pl" fo:country="PL" officeooo:paragraph-rsid="00efb701" style:letter-kerning="false" style:font-name-asian="Calibri1" style:font-size-asian="10pt" style:language-asian="en" style:country-asian="US" style:font-size-complex="10pt" style:language-complex="ar" style:country-complex="SA"/>
    </style:style>
    <style:style style:name="P193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language="en" fo:country="US" officeooo:paragraph-rsid="00eab79e" style:letter-kerning="true" style:font-name-asian="Calibri1" style:font-size-asian="10pt" style:font-name-complex="Times New Roman1" style:font-size-complex="10pt"/>
    </style:style>
    <style:style style:name="P194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0eab79e" style:letter-kerning="true" style:font-name-asian="Calibri1" style:font-size-asian="10pt" style:font-name-complex="Times New Roman1" style:font-size-complex="10pt"/>
    </style:style>
    <style:style style:name="P195" style:family="paragraph" style:parent-style-name="Table_20_Contents">
      <style:paragraph-properties fo:margin-top="0cm" fo:margin-bottom="0cm" style:contextual-spacing="false" fo:line-height="0.499cm"/>
      <style:text-properties style:font-name="Times New Roman" fo:font-size="10pt" officeooo:paragraph-rsid="00eab79e" style:font-size-asian="10pt" style:font-name-complex="Times New Roman1" style:font-size-complex="10pt"/>
    </style:style>
    <style:style style:name="P196" style:family="paragraph" style:parent-style-name="Standard">
      <style:paragraph-properties fo:margin-top="0cm" fo:margin-bottom="0cm" style:contextual-spacing="false" fo:text-align="center" style:justify-single-word="false"/>
      <style:text-properties style:font-name="Times New Roman" fo:font-size="10pt" fo:font-weight="bold" officeooo:paragraph-rsid="00f05680" style:font-size-asian="10pt" style:font-weight-asian="bold" style:font-name-complex="Times New Roman1" style:font-size-complex="10pt"/>
    </style:style>
    <style:style style:name="P197" style:family="paragraph" style:parent-style-name="Standard">
      <style:paragraph-properties fo:margin-top="0cm" fo:margin-bottom="0cm" style:contextual-spacing="false" fo:line-height="0.45cm" fo:text-align="center" style:justify-single-word="false"/>
      <style:text-properties style:font-name="Times New Roman" fo:font-size="10pt" fo:font-weight="bold" officeooo:rsid="0095e651" officeooo:paragraph-rsid="00f05680" style:font-size-asian="10pt" style:font-weight-asian="bold" style:font-name-complex="Times New Roman1" style:font-size-complex="10pt"/>
    </style:style>
    <style:style style:name="P198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fo:font-weight="bold" officeooo:paragraph-rsid="00f05680" style:font-size-asian="10pt" style:font-weight-asian="bold" style:font-name-complex="Times New Roman1" style:font-size-complex="10pt"/>
    </style:style>
    <style:style style:name="P199" style:family="paragraph" style:parent-style-name="Table_20_Contents">
      <style:text-properties style:font-name="Times New Roman" fo:font-size="10pt" officeooo:paragraph-rsid="00f12027" style:font-size-asian="10pt" style:font-name-complex="Times New Roman1" style:font-size-complex="10pt"/>
    </style:style>
    <style:style style:name="P200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0f12027" style:font-size-asian="10pt" style:font-name-complex="Times New Roman1" style:font-size-complex="10pt"/>
    </style:style>
    <style:style style:name="P201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officeooo:paragraph-rsid="00f12027" style:font-size-asian="10pt" style:font-name-complex="Times New Roman1" style:font-size-complex="10pt"/>
    </style:style>
    <style:style style:name="P202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fo:language="pl" fo:country="PL" officeooo:rsid="00fb1488" officeooo:paragraph-rsid="00f12027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203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officeooo:paragraph-rsid="010c1c07" style:font-size-asian="10pt" style:font-name-complex="Times New Roman1" style:font-size-complex="10pt"/>
    </style:style>
    <style:style style:name="P204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officeooo:paragraph-rsid="00f12027" style:font-size-asian="10pt" style:font-size-complex="10pt"/>
    </style:style>
    <style:style style:name="P205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language="en" fo:country="US" fo:font-weight="normal" officeooo:paragraph-rsid="00f12027" style:font-size-asian="10pt" style:font-weight-asian="normal" style:font-name-complex="Times New Roman1" style:font-size-complex="10pt" style:font-weight-complex="normal"/>
    </style:style>
    <style:style style:name="P206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officeooo:paragraph-rsid="00f23c65" style:font-size-asian="10pt" style:font-name-complex="Times New Roman1" style:font-size-complex="10pt"/>
    </style:style>
    <style:style style:name="P207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fo:language="pl" fo:country="PL" officeooo:rsid="00fb1488" officeooo:paragraph-rsid="00f23c65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208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10pt" officeooo:paragraph-rsid="00f23c65" style:font-size-asian="10pt" style:font-size-complex="10pt"/>
    </style:style>
    <style:style style:name="P209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fo:language="en" fo:country="US" fo:font-weight="normal" officeooo:paragraph-rsid="00f23c65" style:font-size-asian="10pt" style:font-weight-asian="normal" style:font-name-complex="Times New Roman1" style:font-size-complex="10pt" style:font-weight-complex="normal"/>
    </style:style>
    <style:style style:name="P210" style:family="paragraph" style:parent-style-name="Table_20_Contents">
      <style:paragraph-properties fo:margin-top="0cm" fo:margin-bottom="0cm" style:contextual-spacing="false" fo:line-height="0.45cm"/>
      <style:text-properties style:font-name="Times New Roman" fo:font-size="10pt" officeooo:paragraph-rsid="00f05680" style:font-size-asian="10pt" style:font-name-complex="Times New Roman1" style:font-size-complex="10pt"/>
    </style:style>
    <style:style style:name="P211" style:family="paragraph" style:parent-style-name="Standard">
      <style:paragraph-properties fo:margin-top="0cm" fo:margin-bottom="0cm" style:contextual-spacing="false"/>
      <style:text-properties style:font-name="Times New Roman" fo:font-size="10pt" officeooo:paragraph-rsid="014d9c06" style:font-size-asian="10pt" style:font-size-complex="10pt"/>
    </style:style>
    <style:style style:name="P212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11fc316" style:font-size-asian="10pt" style:font-name-complex="Times New Roman1" style:font-size-complex="10pt"/>
    </style:style>
    <style:style style:name="P213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language="pl" fo:country="PL" officeooo:paragraph-rsid="00f05680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214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0f876f2" style:font-size-asian="10pt" style:font-name-complex="Times New Roman1" style:font-size-complex="10pt"/>
    </style:style>
    <style:style style:name="P215" style:family="paragraph" style:parent-style-name="Standard">
      <style:paragraph-properties fo:margin-top="0cm" fo:margin-bottom="0cm" style:contextual-spacing="false"/>
      <style:text-properties style:font-name="Times New Roman" fo:font-size="10pt" officeooo:paragraph-rsid="00f9ce17" style:font-size-asian="10pt" style:font-size-complex="10pt"/>
    </style:style>
    <style:style style:name="P216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officeooo:paragraph-rsid="00f05680" style:font-size-asian="10pt" style:font-name-complex="Times New Roman1" style:font-size-complex="10pt"/>
    </style:style>
    <style:style style:name="P217" style:family="paragraph" style:parent-style-name="Standard">
      <style:paragraph-properties fo:margin-top="0cm" fo:margin-bottom="0cm" style:contextual-spacing="false" fo:line-height="0.45cm"/>
      <style:text-properties style:font-name="Times New Roman" fo:font-size="10pt" officeooo:paragraph-rsid="00f05680" style:font-size-asian="10pt" style:font-size-complex="10pt"/>
    </style:style>
    <style:style style:name="P218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fo:font-variant="normal" fo:text-transform="none" style:font-name="Times New Roman" fo:font-size="10pt" fo:language="en" fo:country="US" officeooo:paragraph-rsid="00f05680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219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style:font-name="Times New Roman" fo:font-size="10pt" fo:language="pl" fo:country="PL" officeooo:paragraph-rsid="00f05680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P220" style:family="paragraph" style:parent-style-name="Standard">
      <style:paragraph-properties fo:margin-top="0cm" fo:margin-bottom="0cm" style:contextual-spacing="false" fo:text-align="left" style:justify-single-word="false"/>
      <style:text-properties style:font-name="Times New Roman" fo:font-size="10pt" fo:font-weight="normal" officeooo:paragraph-rsid="01121e5b" style:font-size-asian="10pt" style:font-weight-asian="normal" style:font-name-complex="Times New Roman1" style:font-size-complex="10pt" style:font-weight-complex="normal"/>
    </style:style>
    <style:style style:name="P221" style:family="paragraph" style:parent-style-name="Standard">
      <style:paragraph-properties fo:margin-top="0cm" fo:margin-bottom="0cm" style:contextual-spacing="false" fo:text-align="center" style:justify-single-word="false"/>
      <style:text-properties style:font-name="Times New Roman" fo:font-size="10pt" officeooo:paragraph-rsid="01121e5b" style:font-size-asian="10pt" style:font-size-complex="10pt"/>
    </style:style>
    <style:style style:name="T1" style:family="text">
      <style:text-properties officeooo:rsid="00fbc7f6"/>
    </style:style>
    <style:style style:name="T2" style:family="text">
      <style:text-properties officeooo:rsid="00c92eea"/>
    </style:style>
    <style:style style:name="T3" style:family="text">
      <style:text-properties style:font-weight-complex="bold"/>
    </style:style>
    <style:style style:name="T4" style:family="text">
      <style:text-properties fo:text-transform="uppercase" style:font-weight-complex="bold"/>
    </style:style>
    <style:style style:name="T5" style:family="text">
      <style:text-properties fo:font-weight="bold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language="en" fo:country="US" fo:font-weight="bold" style:font-weight-asian="normal" style:font-weight-complex="normal"/>
    </style:style>
    <style:style style:name="T9" style:family="text">
      <style:text-properties fo:language="en" fo:country="US" fo:font-weight="normal" style:font-weight-asian="normal" style:font-weight-complex="normal"/>
    </style:style>
    <style:style style:name="T10" style:family="text">
      <style:text-properties fo:font-weight="bold" style:font-weight-asian="normal" style:font-weight-complex="normal"/>
    </style:style>
    <style:style style:name="T11" style:family="text">
      <style:text-properties fo:font-weight="bold" officeooo:rsid="00979c27" style:font-weight-asian="bold" style:font-weight-complex="bold"/>
    </style:style>
    <style:style style:name="T12" style:family="text">
      <style:text-properties officeooo:rsid="00979c27"/>
    </style:style>
    <style:style style:name="T13" style:family="text">
      <style:text-properties fo:font-style="normal" fo:font-weight="bold" style:font-weight-asian="bold" style:font-weight-complex="bold"/>
    </style:style>
    <style:style style:name="T14" style:family="text">
      <style:text-properties fo:font-style="normal" fo:font-weight="normal" style:font-weight-asian="normal" style:font-weight-complex="normal"/>
    </style:style>
    <style:style style:name="T15" style:family="text">
      <style:text-properties fo:language="pl" fo:country="PL" fo:font-weight="bold" style:letter-kerning="false" style:font-name-asian="Calibri1" style:language-asian="en" style:country-asian="US" style:language-complex="ar" style:country-complex="SA"/>
    </style:style>
    <style:style style:name="T16" style:family="text">
      <style:text-properties fo:language="pl" fo:country="PL" style:letter-kerning="false" style:font-name-asian="Calibri1" style:language-asian="en" style:country-asian="US" style:language-complex="ar" style:country-complex="SA"/>
    </style:style>
    <style:style style:name="T17" style:family="text">
      <style:text-properties fo:font-weight="bold" officeooo:rsid="006a3eeb" style:font-weight-asian="bold" style:font-weight-complex="bold"/>
    </style:style>
    <style:style style:name="T18" style:family="text">
      <style:text-properties fo:font-weight="bold" officeooo:rsid="005d47c3" style:font-weight-asian="bold" style:font-weight-complex="bold"/>
    </style:style>
    <style:style style:name="T19" style:family="text">
      <style:text-properties fo:font-weight="bold" officeooo:rsid="00996272" style:font-weight-asian="bold" style:font-weight-complex="bold"/>
    </style:style>
    <style:style style:name="T20" style:family="text">
      <style:text-properties fo:font-weight="bold" officeooo:rsid="0121e85c" style:font-weight-asian="bold" style:font-weight-complex="bold"/>
    </style:style>
    <style:style style:name="T21" style:family="text">
      <style:text-properties officeooo:rsid="0121e85c"/>
    </style:style>
    <style:style style:name="T22" style:family="text">
      <style:text-properties fo:font-weight="normal" officeooo:rsid="0121e85c" style:font-weight-asian="normal" style:font-weight-complex="normal"/>
    </style:style>
    <style:style style:name="T23" style:family="text">
      <style:text-properties officeooo:rsid="01543443"/>
    </style:style>
    <style:style style:name="T24" style:family="text">
      <style:text-properties officeooo:rsid="00fd2780"/>
    </style:style>
    <style:style style:name="T25" style:family="text">
      <style:text-properties officeooo:rsid="009f0cd6"/>
    </style:style>
    <style:style style:name="T26" style:family="text">
      <style:text-properties fo:font-weight="bold" style:font-weight-asian="bold" style:font-name-complex="Times New Roman1"/>
    </style:style>
    <style:style style:name="T27" style:family="text">
      <style:text-properties fo:font-weight="bold" style:font-weight-asian="bold" style:font-name-complex="Times New Roman1" style:font-weight-complex="bold"/>
    </style:style>
    <style:style style:name="T28" style:family="text">
      <style:text-properties fo:text-transform="uppercase" fo:font-weight="bold" style:font-weight-asian="bold" style:font-name-complex="Times New Roman1" style:font-weight-complex="bold"/>
    </style:style>
    <style:style style:name="T29" style:family="text">
      <style:text-properties fo:font-weight="bold" officeooo:rsid="00d0b109" style:font-weight-asian="bold" style:font-weight-complex="bold"/>
    </style:style>
    <style:style style:name="T30" style:family="text">
      <style:text-properties fo:font-weight="bold" officeooo:rsid="014e70bc"/>
    </style:style>
    <style:style style:name="T31" style:family="text">
      <style:text-properties fo:language="en" fo:country="US" fo:font-weight="bold"/>
    </style:style>
    <style:style style:name="T32" style:family="text">
      <style:text-properties fo:language="en" fo:country="US"/>
    </style:style>
    <style:style style:name="T33" style:family="text">
      <style:text-properties style:font-name-complex="Times New Roman1"/>
    </style:style>
    <style:style style:name="T34" style:family="text">
      <style:text-properties fo:font-weight="bold" style:font-name-complex="Times New Roman1"/>
    </style:style>
    <style:style style:name="T35" style:family="text">
      <style:text-properties fo:language="pl" fo:country="PL" fo:font-weight="bold" style:letter-kerning="false" style:font-name-asian="Calibri1" style:language-asian="en" style:country-asian="US" style:font-weight-asian="bold" style:font-name-complex="Times New Roman1" style:language-complex="ar" style:country-complex="SA" style:font-weight-complex="bold"/>
    </style:style>
    <style:style style:name="T36" style:family="text">
      <style:text-properties fo:language="pl" fo:country="PL" style:letter-kerning="false" style:font-name-asian="Calibri1" style:language-asian="en" style:country-asian="US" style:font-name-complex="Times New Roman1" style:language-complex="ar" style:country-complex="SA"/>
    </style:style>
    <style:style style:name="T37" style:family="text">
      <style:text-properties style:letter-kerning="true" style:font-name-asian="Calibri1" style:font-name-complex="Times New Roman1"/>
    </style:style>
    <style:style style:name="T38" style:family="text">
      <style:text-properties style:letter-kerning="true"/>
    </style:style>
    <style:style style:name="T39" style:family="text">
      <style:text-properties fo:font-weight="bold" style:letter-kerning="false" style:font-name-asian="Calibri1" style:language-asian="en" style:country-asian="US" style:language-complex="ar" style:country-complex="SA"/>
    </style:style>
    <style:style style:name="T40" style:family="text">
      <style:text-properties style:letter-kerning="false" style:font-name-asian="Calibri1" style:language-asian="en" style:country-asian="US" style:language-complex="ar" style:country-complex="SA"/>
    </style:style>
    <style:style style:name="T41" style:family="text">
      <style:text-properties fo:font-weight="bold" officeooo:rsid="01004ed1" style:font-weight-asian="bold" style:font-weight-complex="bold"/>
    </style:style>
    <style:style style:name="T42" style:family="text">
      <style:text-properties fo:font-weight="bold" officeooo:rsid="0139300c"/>
    </style:style>
    <style:style style:name="T43" style:family="text">
      <style:text-properties officeooo:rsid="01004ed1"/>
    </style:style>
    <style:style style:name="T44" style:family="text">
      <style:text-properties officeooo:rsid="00a1016c"/>
    </style:style>
    <style:style style:name="T45" style:family="text">
      <style:text-properties officeooo:rsid="00b8dacf"/>
    </style:style>
    <style:style style:name="T46" style:family="text">
      <style:text-properties officeooo:rsid="00eb3904"/>
    </style:style>
    <style:style style:name="T47" style:family="text">
      <style:text-properties fo:font-weight="bold" officeooo:rsid="002e3bbd"/>
    </style:style>
    <style:style style:name="T48" style:family="text">
      <style:text-properties fo:font-weight="bold" officeooo:rsid="011a010e" style:font-weight-asian="normal" style:font-weight-complex="normal"/>
    </style:style>
    <style:style style:name="T49" style:family="text">
      <style:text-properties fo:font-weight="normal" officeooo:rsid="011a010e" style:font-weight-asian="normal" style:font-weight-complex="normal"/>
    </style:style>
    <style:style style:name="T50" style:family="text">
      <style:text-properties officeooo:rsid="0139300c"/>
    </style:style>
    <style:style style:name="T51" style:family="text">
      <style:text-properties fo:language="pl" fo:country="PL" fo:font-weight="bold" style:letter-kerning="false" style:font-name-asian="Calibri1" style:language-asian="en" style:country-asian="US" style:font-weight-asian="bold" style:language-complex="ar" style:country-complex="SA" style:font-weight-complex="bold"/>
    </style:style>
    <style:style style:name="T52" style:family="text">
      <style:text-properties fo:font-weight="bold" officeooo:rsid="00b60517"/>
    </style:style>
    <style:style style:name="T53" style:family="text">
      <style:text-properties officeooo:rsid="00b60517"/>
    </style:style>
    <style:style style:name="T54" style:family="text">
      <style:text-properties style:font-weight-asian="normal" style:font-weight-complex="normal"/>
    </style:style>
    <style:style style:name="T55" style:family="text">
      <style:text-properties officeooo:rsid="00a359b7"/>
    </style:style>
    <style:style style:name="T56" style:family="text">
      <style:text-properties officeooo:rsid="00edaf2c"/>
    </style:style>
    <style:style style:name="T57" style:family="text">
      <style:text-properties fo:font-style="normal" fo:font-weight="bold"/>
    </style:style>
    <style:style style:name="T58" style:family="text">
      <style:text-properties fo:font-style="normal" fo:font-weight="normal"/>
    </style:style>
    <style:style style:name="T59" style:family="text">
      <style:text-properties fo:language="pl" fo:country="PL" fo:font-weight="bold" style:font-weight-asian="bold" style:font-weight-complex="bold"/>
    </style:style>
    <style:style style:name="T60" style:family="text">
      <style:text-properties fo:language="pl" fo:country="PL"/>
    </style:style>
    <style:style style:name="T61" style:family="text">
      <style:text-properties fo:language="pl" fo:country="PL" fo:font-weight="bold" officeooo:rsid="01112e56" style:letter-kerning="false" style:font-name-asian="Calibri1" style:language-asian="en" style:country-asian="US" style:font-weight-asian="bold" style:language-complex="ar" style:country-complex="SA" style:font-weight-complex="bold"/>
    </style:style>
    <style:style style:name="T62" style:family="text">
      <style:text-properties fo:language="pl" fo:country="PL" fo:font-weight="bold" officeooo:rsid="014e70bc" style:letter-kerning="false" style:font-name-asian="Calibri1" style:language-asian="en" style:country-asian="US" style:font-weight-asian="bold" style:language-complex="ar" style:country-complex="SA" style:font-weight-complex="bold"/>
    </style:style>
    <style:style style:name="T63" style:family="text">
      <style:text-properties fo:language="pl" fo:country="PL" fo:font-weight="normal" officeooo:rsid="01112e56" style:letter-kerning="false" style:font-name-asian="Calibri1" style:language-asian="en" style:country-asian="US" style:font-weight-asian="normal" style:language-complex="ar" style:country-complex="SA" style:font-weight-complex="normal"/>
    </style:style>
    <style:style style:name="T64" style:family="text">
      <style:text-properties officeooo:rsid="00afc7d9"/>
    </style:style>
    <style:style style:name="T65" style:family="text">
      <style:text-properties officeooo:rsid="004fbb85"/>
    </style:style>
    <style:style style:name="T66" style:family="text">
      <style:text-properties fo:language="en" fo:country="US" fo:font-weight="normal" officeooo:rsid="00c3bf0c" style:font-weight-asian="normal" style:font-weight-complex="normal"/>
    </style:style>
    <style:style style:name="T67" style:family="text">
      <style:text-properties fo:language="en" fo:country="US" fo:font-weight="bold" style:font-weight-asian="bold" style:font-weight-complex="bold"/>
    </style:style>
    <style:style style:name="T68" style:family="text">
      <style:text-properties fo:language="en" fo:country="US" style:font-weight-asian="normal" style:font-weight-complex="normal"/>
    </style:style>
    <style:style style:name="T69" style:family="text">
      <style:text-properties fo:language="en" fo:country="US" officeooo:rsid="00c3bf0c" style:font-weight-asian="normal" style:font-weight-complex="normal"/>
    </style:style>
    <style:style style:name="T70" style:family="text">
      <style:text-properties fo:font-weight="bold" officeooo:rsid="01559ed6"/>
    </style:style>
    <style:style style:name="T71" style:family="text">
      <style:text-properties officeooo:rsid="0150166a"/>
    </style:style>
    <style:style style:name="T72" style:family="text">
      <style:text-properties officeooo:rsid="01559ed6"/>
    </style:style>
    <style:style style:name="T73" style:family="text">
      <style:text-properties fo:language="en" fo:country="US" officeooo:rsid="010462d0"/>
    </style:style>
    <style:style style:name="T74" style:family="text">
      <style:text-properties fo:font-variant="normal" fo:text-transform="none" fo:language="en" fo:country="US" fo:font-weight="bold" style:letter-kerning="false" style:font-name-asian="Calibri1" style:language-asian="en" style:country-asian="US" style:language-complex="ar" style:country-complex="SA"/>
    </style:style>
    <style:style style:name="T75" style:family="text">
      <style:text-properties fo:font-variant="normal" fo:text-transform="none" fo:language="en" fo:country="US" style:letter-kerning="false" style:font-name-asian="Calibri1" style:language-asian="en" style:country-asian="US" style:language-complex="ar" style:country-complex="SA"/>
    </style:style>
    <style:style style:name="T76" style:family="text">
      <style:text-properties officeooo:rsid="01540398"/>
    </style:style>
    <style:style style:name="T77" style:family="text">
      <style:text-properties fo:font-weight="bold" officeooo:rsid="00a547bf" style:font-name-asian="Calibri1" style:font-weight-asian="bold" style:font-name-complex="Times New Roman1"/>
    </style:style>
    <style:style style:name="T78" style:family="text">
      <style:text-properties fo:font-weight="bold" officeooo:rsid="00b6f39e" style:font-weight-asian="bold"/>
    </style:style>
    <style:style style:name="T79" style:family="text">
      <style:text-properties fo:font-weight="bold" style:font-weight-asian="bold"/>
    </style:style>
    <style:style style:name="T80" style:family="text">
      <style:text-properties fo:language="en" fo:country="US" fo:font-weight="normal" style:font-weight-asian="normal" style:font-name-complex="Times New Roman1" style:font-weight-complex="normal"/>
    </style:style>
    <style:style style:name="T81" style:family="text">
      <style:text-properties fo:font-variant="normal" fo:text-transform="none" fo:color="#000000" loext:opacity="100%" fo:letter-spacing="normal" fo:font-style="normal" fo:font-weight="normal"/>
    </style:style>
    <style:style style:name="T82" style:family="text">
      <style:text-properties fo:font-variant="normal" fo:text-transform="none" fo:color="#000000" loext:opacity="100%" fo:letter-spacing="normal" fo:font-style="normal" fo:font-weight="normal" officeooo:rsid="005d47c3"/>
    </style:style>
    <style:style style:name="T83" style:family="text">
      <style:text-properties fo:font-weight="bold" officeooo:rsid="003d3ad1" style:font-weight-asian="bold" style:font-weight-complex="bold"/>
    </style:style>
    <style:style style:name="T84" style:family="text">
      <style:text-properties fo:font-weight="bold" officeooo:rsid="0094a5f7" style:font-weight-asian="bold" style:font-weight-complex="bold"/>
    </style:style>
    <style:style style:name="T85" style:family="text">
      <style:text-properties fo:font-weight="normal" officeooo:rsid="003d3ad1" style:font-weight-asian="normal" style:font-weight-complex="normal"/>
    </style:style>
    <style:style style:name="T86" style:family="text">
      <style:text-properties fo:font-weight="normal" officeooo:rsid="0094a5f7" style:font-weight-asian="normal" style:font-weight-complex="normal"/>
    </style:style>
    <style:style style:name="T87" style:family="text">
      <style:text-properties fo:font-style="normal" fo:font-weight="bold" officeooo:rsid="00c84553"/>
    </style:style>
    <style:style style:name="T88" style:family="text">
      <style:text-properties fo:font-style="normal" fo:font-weight="normal" officeooo:rsid="00c84553"/>
    </style:style>
    <style:style style:name="T89" style:family="text">
      <style:text-properties fo:language="pl" fo:country="PL" officeooo:rsid="01229c2b"/>
    </style:style>
    <style:style style:name="T90" style:family="text">
      <style:text-properties fo:language="pl" fo:country="PL" fo:font-weight="bold" officeooo:rsid="01229c2b" style:font-weight-asian="bold" style:font-weight-complex="bold"/>
    </style:style>
    <style:style style:name="T91" style:family="text">
      <style:text-properties style:font-name="Times New Roman" fo:font-size="10pt" style:font-size-asian="10pt" style:font-name-complex="Times New Roman1" style:font-size-complex="10pt"/>
    </style:style>
    <style:style style:name="T92" style:family="text">
      <style:text-properties fo:font-weight="bold" officeooo:rsid="0133386b" style:font-weight-asian="bold" style:font-name-complex="Times New Roman1" style:font-weight-complex="bold"/>
    </style:style>
    <style:style style:name="T93" style:family="text">
      <style:text-properties officeooo:rsid="0133386b" style:font-name-complex="Times New Roman1"/>
    </style:style>
    <style:style style:name="T94" style:family="text">
      <style:text-properties fo:font-weight="bold" officeooo:rsid="00ffba67" style:font-weight-asian="bold" style:font-name-complex="Times New Roman1" style:font-weight-complex="bold"/>
    </style:style>
    <style:style style:name="T95" style:family="text">
      <style:text-properties officeooo:rsid="00ffba67" style:font-name-complex="Times New Roman1"/>
    </style:style>
    <style:style style:name="T96" style:family="text">
      <style:text-properties officeooo:rsid="00c020f3"/>
    </style:style>
    <style:style style:name="T97" style:family="text">
      <style:text-properties fo:font-weight="bold" officeooo:rsid="013db793" style:font-weight-asian="bold" style:font-weight-complex="bold"/>
    </style:style>
    <style:style style:name="T98" style:family="text">
      <style:text-properties fo:font-weight="bold" officeooo:rsid="010477d3"/>
    </style:style>
    <style:style style:name="T99" style:family="text">
      <style:text-properties fo:font-weight="bold" officeooo:rsid="003b43e5"/>
    </style:style>
    <style:style style:name="T100" style:family="text">
      <style:text-properties fo:language="en" fo:country="US" fo:font-weight="bold" officeooo:rsid="01407ad1" style:font-weight-asian="bold" style:font-weight-complex="bold"/>
    </style:style>
    <style:style style:name="T101" style:family="text">
      <style:text-properties fo:language="en" fo:country="US" fo:font-weight="bold" officeooo:rsid="00177924" style:font-weight-asian="bold" style:font-weight-complex="bold"/>
    </style:style>
    <style:style style:name="T102" style:family="text">
      <style:text-properties fo:language="en" fo:country="US" fo:font-weight="normal" officeooo:rsid="00177924" style:font-weight-asian="normal" style:font-weight-complex="normal"/>
    </style:style>
    <style:style style:name="T103" style:family="text">
      <style:text-properties fo:language="en" fo:country="US" fo:font-style="normal" fo:font-weight="normal" officeooo:rsid="00177924" style:font-weight-asian="normal" style:font-weight-complex="normal"/>
    </style:style>
    <style:style style:name="T104" style:family="text">
      <style:text-properties fo:font-weight="bold" officeooo:rsid="0142bbd1"/>
    </style:style>
    <style:style style:name="T105" style:family="text">
      <style:text-properties fo:font-weight="normal" officeooo:rsid="0143c635" style:font-weight-asian="normal" style:font-weight-complex="normal"/>
    </style:style>
    <style:style style:name="T106" style:family="text">
      <style:text-properties fo:font-weight="bold" officeooo:rsid="00177924" style:font-weight-asian="bold" style:font-weight-complex="bold"/>
    </style:style>
    <style:style style:name="T107" style:family="text">
      <style:text-properties fo:font-weight="normal" officeooo:rsid="00177924" style:font-weight-asian="normal" style:font-weight-complex="normal"/>
    </style:style>
    <style:style style:name="T108" style:family="text">
      <style:text-properties fo:font-style="normal" fo:font-weight="normal" officeooo:rsid="00177924" style:font-weight-asian="normal" style:font-weight-complex="normal"/>
    </style:style>
    <style:style style:name="T109" style:family="text">
      <style:text-properties officeooo:rsid="0143c635"/>
    </style:style>
    <style:style style:name="T110" style:family="text">
      <style:text-properties fo:font-weight="bold" officeooo:rsid="004450a1"/>
    </style:style>
    <style:style style:name="T111" style:family="text">
      <style:text-properties fo:font-weight="bold" officeooo:rsid="010462d0"/>
    </style:style>
    <style:style style:name="T112" style:family="text">
      <style:text-properties officeooo:rsid="0152a675"/>
    </style:style>
    <style:style style:name="T113" style:family="text">
      <style:text-properties officeooo:rsid="00c456c3"/>
    </style:style>
    <style:style style:name="T114" style:family="text">
      <style:text-properties officeooo:rsid="0095e651"/>
    </style:style>
    <style:style style:name="T115" style:family="text">
      <style:text-properties fo:font-size="9pt" fo:font-weight="bold" style:font-size-asian="9pt" style:font-weight-asian="bold" style:font-name-complex="Times New Roman1" style:font-size-complex="9pt" style:font-weight-complex="bold"/>
    </style:style>
    <style:style style:name="T116" style:family="text">
      <style:text-properties fo:font-size="9pt" fo:font-weight="normal" style:font-size-asian="9pt" style:font-weight-asian="normal" style:font-name-complex="Times New Roman1" style:font-size-complex="9pt" style:font-weight-complex="normal"/>
    </style:style>
    <style:style style:name="T117" style:family="text">
      <style:text-properties fo:font-weight="bold" officeooo:rsid="01473d1d" style:font-weight-asian="bold" style:font-weight-complex="bold"/>
    </style:style>
    <style:style style:name="T118" style:family="text">
      <style:text-properties officeooo:rsid="01473d1d"/>
    </style:style>
    <style:style style:name="T119" style:family="text">
      <style:text-properties fo:language="pl" fo:country="PL" fo:font-weight="bold" officeooo:rsid="005d47c3" style:letter-kerning="false" style:font-name-asian="Calibri1" style:language-asian="en" style:country-asian="US" style:font-weight-asian="bold" style:language-complex="ar" style:country-complex="SA" style:font-weight-complex="bold"/>
    </style:style>
    <style:style style:name="T120" style:family="text">
      <style:text-properties fo:language="pl" fo:country="PL" fo:font-weight="bold" officeooo:rsid="0149cbd4" style:letter-kerning="false" style:font-name-asian="Calibri1" style:language-asian="en" style:country-asian="US" style:font-weight-asian="bold" style:language-complex="ar" style:country-complex="SA" style:font-weight-complex="bold"/>
    </style:style>
    <style:style style:name="T121" style:family="text">
      <style:text-properties fo:language="pl" fo:country="PL" fo:font-weight="bold" style:letter-kerning="false" style:font-name-asian="Calibri1" style:language-asian="en" style:country-asian="US" style:font-name-complex="Times New Roman1" style:language-complex="ar" style:country-complex="SA"/>
    </style:style>
    <style:style style:name="T122" style:family="text">
      <style:text-properties fo:language="pl" fo:country="PL" fo:font-weight="normal" style:letter-kerning="false" style:font-name-asian="Calibri1" style:language-asian="en" style:country-asian="US" style:font-weight-asian="normal" style:font-name-complex="Times New Roman1" style:language-complex="ar" style:country-complex="SA" style:font-weight-complex="normal"/>
    </style:style>
    <style:style style:name="T123" style:family="text">
      <style:text-properties fo:language="en" fo:country="US" fo:font-weight="normal" style:letter-kerning="false" style:font-name-asian="Calibri1" style:language-asian="en" style:country-asian="US" style:font-weight-asian="normal" style:font-name-complex="Times New Roman1" style:language-complex="ar" style:country-complex="SA" style:font-weight-complex="normal"/>
    </style:style>
    <style:style style:name="T124" style:family="text">
      <style:text-properties fo:font-weight="bold" officeooo:rsid="00eab79e" style:font-weight-asian="bold" style:font-name-complex="Times New Roman1"/>
    </style:style>
    <style:style style:name="T125" style:family="text">
      <style:text-properties fo:font-weight="bold" officeooo:rsid="00eed8d6"/>
    </style:style>
    <style:style style:name="T126" style:family="text">
      <style:text-properties fo:language="pl" fo:country="PL" fo:font-weight="bold" officeooo:rsid="00efb701" style:letter-kerning="false" style:font-name-asian="Calibri1" style:language-asian="en" style:country-asian="US" style:font-weight-asian="bold" style:font-name-complex="Times New Roman1" style:language-complex="ar" style:country-complex="SA" style:font-weight-complex="bold"/>
    </style:style>
    <style:style style:name="T127" style:family="text">
      <style:text-properties fo:language="pl" fo:country="PL" fo:font-weight="bold" style:letter-kerning="false" style:font-name-asian="Calibri1" style:language-asian="en" style:country-asian="US" style:font-weight-asian="normal" style:font-name-complex="Times New Roman1" style:language-complex="ar" style:country-complex="SA" style:font-weight-complex="normal"/>
    </style:style>
    <style:style style:name="T128" style:family="text">
      <style:text-properties fo:language="pl" fo:country="PL" fo:font-style="normal" fo:font-weight="normal" style:letter-kerning="false" style:font-name-asian="Calibri1" style:language-asian="en" style:country-asian="US" style:font-weight-asian="normal" style:font-name-complex="Times New Roman1" style:language-complex="ar" style:country-complex="SA" style:font-weight-complex="normal"/>
    </style:style>
    <style:style style:name="T129" style:family="text">
      <style:text-properties fo:font-weight="bold" style:font-weight-asian="normal" style:font-name-complex="Times New Roman1" style:font-weight-complex="normal"/>
    </style:style>
    <style:style style:name="T130" style:family="text">
      <style:text-properties fo:font-weight="normal" style:font-weight-asian="normal" style:font-name-complex="Times New Roman1" style:font-weight-complex="normal"/>
    </style:style>
    <style:style style:name="T131" style:family="text">
      <style:text-properties fo:font-style="normal" fo:font-weight="normal" style:font-weight-asian="normal" style:font-name-complex="Times New Roman1" style:font-weight-complex="normal"/>
    </style:style>
    <style:style style:name="T132" style:family="text">
      <style:text-properties officeooo:rsid="00b6f39e"/>
    </style:style>
    <style:style style:name="T133" style:family="text">
      <style:text-properties officeooo:rsid="014ce50c"/>
    </style:style>
    <style:style style:name="T134" style:family="text">
      <style:text-properties officeooo:rsid="00f05680"/>
    </style:style>
    <style:style style:name="T135" style:family="text">
      <style:text-properties officeooo:rsid="00fa1c62"/>
    </style:style>
    <style:style style:name="T136" style:family="text">
      <style:text-properties fo:font-weight="bold" officeooo:rsid="00f23c65"/>
    </style:style>
    <style:style style:name="T137" style:family="text">
      <style:text-properties fo:font-weight="bold" officeooo:rsid="016c0444" style:font-weight-asian="bold" style:font-weight-complex="bold"/>
    </style:style>
    <style:style style:name="T138" style:family="text">
      <style:text-properties officeooo:rsid="013a551b" style:font-name-complex="Times New Roman1"/>
    </style:style>
    <style:style style:name="T139" style:family="text">
      <style:text-properties fo:font-weight="bold" officeooo:rsid="014f057e" style:font-weight-asian="bold" style:font-weight-complex="bold"/>
    </style:style>
    <style:style style:name="T140" style:family="text">
      <style:text-properties officeooo:rsid="014fc1cf"/>
    </style:style>
    <style:style style:name="T141" style:family="text">
      <style:text-properties fo:font-weight="bold" officeooo:rsid="00f23c65" style:font-weight-asian="bold" style:font-weight-complex="bold"/>
    </style:style>
    <style:style style:name="T142" style:family="text">
      <style:text-properties fo:font-weight="bold" officeooo:rsid="014fc1cf" style:font-weight-asian="bold" style:font-weight-complex="bold"/>
    </style:style>
    <style:style style:name="T143" style:family="text">
      <style:text-properties fo:language="en" fo:country="US" fo:font-weight="bold" officeooo:rsid="00177924" style:font-weight-asian="normal" style:font-name-complex="Times New Roman1" style:font-weight-complex="normal"/>
    </style:style>
    <style:style style:name="T144" style:family="text">
      <style:text-properties fo:language="en" fo:country="US" fo:font-weight="normal" officeooo:rsid="00177924" style:font-weight-asian="normal" style:font-name-complex="Times New Roman1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1</text:span>.<text:span text:style-name="T2">08.2026</text:span>r Sobota</text:p>
      <table:table table:name="Tabela2" table:style-name="Tabela2">
        <table:table-column table:style-name="Tabela2.A"/>
        <table:table-column table:style-name="Tabela2.B" table:number-columns-repeated="2"/>
        <table:table-column table:style-name="Tabela2.D"/>
        <table:table-row>
          <table:table-cell table:style-name="Tabela2.A1" office:value-type="string">
            <text:p text:style-name="P2"/>
          </table:table-cell>
          <table:table-cell table:style-name="Tabela2.A1" office:value-type="string">
            <text:p text:style-name="P2">DIETA <text:s/><text:span text:style-name="T3">PODSTAWOWA</text:span></text:p>
          </table:table-cell>
          <table:table-cell table:style-name="Tabela2.A1" office:value-type="string">
            <text:p text:style-name="P2">DIETA <text:s/><text:span text:style-name="T3">ŁATWOSTRAWNA</text:span></text:p>
          </table:table-cell>
          <table:table-cell table:style-name="Tabela2.D1" office:value-type="string">
            <text:p text:style-name="P2">DIETA <text:s/><text:span text:style-name="T4">Z ograniczeniem łatwo przyswajalnych węglowodanów</text:span></text:p>
          </table:table-cell>
        </table:table-row>
        <table:table-row>
          <table:table-cell table:style-name="Tabela2.A2" office:value-type="string">
            <text:p text:style-name="P3">ŚNIADANIE</text:p>
          </table:table-cell>
          <table:table-cell table:style-name="Tabela2.A2" office:value-type="string">
            <text:p text:style-name="P4"><text:span text:style-name="T5">pieczywo pszenne</text:span> 50g (GLU PSZ)</text:p>
            <text:p text:style-name="P4"><text:span text:style-name="T5">pieczywo razowe</text:span> 50g (GLU ŻYT)</text:p>
            <text:p text:style-name="P4"><text:span text:style-name="T5">masło</text:span> 13g <text:s/>(MLE)</text:p>
            <text:p text:style-name="P4"><text:span text:style-name="T5">płatki owsiane gotowane na mleku </text:span><text:s/>250ml (MLE)</text:p>
            <text:p text:style-name="P4"><text:span text:style-name="T5">polędwica drobiowa</text:span> 40g <text:span text:style-name="T6">(SEL, JAJ, GLU), </text:span></text:p>
            <text:p text:style-name="P4"><text:span text:style-name="T7">sałatka z buraka </text:span>30g (buraki, olej rzepakowy)</text:p>
            <text:p text:style-name="P5"><text:span text:style-name="T5">kawa zbożowa biała</text:span> 200ml (MLE, GLU)</text:p>
          </table:table-cell>
          <table:table-cell table:style-name="Tabela2.A2" office:value-type="string">
            <text:p text:style-name="P4"><text:span text:style-name="T5">Bułka</text:span> 100g (GLU PSZ) </text:p>
            <text:p text:style-name="P4"><text:span text:style-name="T5">masło</text:span> 13g <text:s/>(MLE) </text:p>
            <text:p text:style-name="P4"><text:span text:style-name="T5">płatki owsiane gotowane na mleku </text:span><text:s/>250ml (MLE)</text:p>
            <text:p text:style-name="P6"><text:span text:style-name="T5">polędwica drobiowa</text:span> 40g (SEL, JAJ, GLU), </text:p>
            <text:p text:style-name="P6"><text:span text:style-name="T7">sałatka z buraka </text:span>30g (buraki, olej rzepakowy) <text:s/></text:p>
            <text:p text:style-name="P4"><text:span text:style-name="T8">kawa zbożowa biała</text:span><text:span text:style-name="T9"> 200ml (MLE, GLU)</text:span></text:p>
          </table:table-cell>
          <table:table-cell table:style-name="Tabela2.D2" office:value-type="string">
            <text:p text:style-name="P4"><text:span text:style-name="T5">pieczywo razowe</text:span> 100g (GLU ŻYT), <text:s/><text:span text:style-name="T5">masło</text:span> 13g <text:s/>(MLE)</text:p>
            <text:p text:style-name="P4"><text:span text:style-name="T5">płatki owsiane gotowane na mleku </text:span><text:s/>250ml (MLE)</text:p>
            <text:p text:style-name="P4"><text:span text:style-name="T10">polędwica drobiowa</text:span><text:span text:style-name="T6"> 40g (SEL, JAJ, GLU), </text:span></text:p>
            <text:p text:style-name="P4"><text:span text:style-name="T7">sałatka z buraka </text:span>30g (buraki, olej rzepakowy) </text:p>
            <text:p text:style-name="P5"><text:span text:style-name="T5">kawa zbożowa biała</text:span> 200ml (MLE, GLU)</text:p>
            <text:p text:style-name="P7"/>
          </table:table-cell>
        </table:table-row>
        <table:table-row>
          <table:table-cell table:style-name="Tabela2.A2" office:value-type="string">
            <text:p text:style-name="P3">OBIAD</text:p>
          </table:table-cell>
          <table:table-cell table:style-name="Tabela2.A2" office:value-type="string">
            <text:p text:style-name="P8"><text:span text:style-name="T5">Zupa <text:s/>kalafiorowa</text:span> 300ml (kurczak, mąka, kalafior, śmietana, włoszczyzna, masło, ziemniaki; GLU PSZ, MLE, SEL),</text:p>
            <text:p text:style-name="P9"><text:span text:style-name="T7">wątróbka drobiowa </text:span><text:span text:style-name="T11">smażona</text:span> 90g (wątróbka drobiowa, mąka pszenna, cebula, olej rzepakowy, GLU)</text:p>
            <text:p text:style-name="P10"><text:span text:style-name="T11">surówka z kiszonej kapusty</text:span><text:span text:style-name="T7"> </text:span>90g (marchewka, <text:span text:style-name="T12">kiszona kapusta, </text:span>olej rzepakowy),</text:p>
            <text:p text:style-name="P11"><text:span text:style-name="T13">ziemniaki</text:span><text:span text:style-name="T14"> 180g (ziemniaki, mleko, masło, MLE)</text:span><text:span text:style-name="T6">,</text:span></text:p>
            <text:p text:style-name="P11"><text:span text:style-name="T15">kompot</text:span><text:span text:style-name="T16"> 150ml</text:span></text:p>
          </table:table-cell>
          <table:table-cell table:style-name="Tabela2.A2" office:value-type="string">
            <text:p text:style-name="P8"><text:span text:style-name="T5">Zupa <text:s/>kalafiorowa</text:span> 300ml (kurczak, mąka, kalafior, śmietana, włoszczyzna, masło, ziemniaki; GLU PSZ, MLE, SEL),</text:p>
            <text:p text:style-name="P9"><text:span text:style-name="T7">wątróbka drobiowa </text:span><text:span text:style-name="T17">duszona</text:span> 90g (wątróbka drobiowa, mąka pszenna, cebula, olej rzepakowy, GLU)</text:p>
            <text:p text:style-name="P10"><text:span text:style-name="T18">marchewka </text:span><text:span text:style-name="T19">na parze</text:span><text:span text:style-name="T7"> </text:span>90g </text:p>
            <text:p text:style-name="P12"><text:span text:style-name="T13">ziemniaki</text:span><text:span text:style-name="T14"> 180g (ziemniaki, mleko, masło, MLE)</text:span><text:span text:style-name="T6">,</text:span></text:p>
            <text:p text:style-name="P13"><text:span text:style-name="T10">kompot</text:span><text:span text:style-name="T6"> 150ml</text:span></text:p>
            <text:p text:style-name="P14"/>
          </table:table-cell>
          <table:table-cell table:style-name="Tabela2.D2" office:value-type="string">
            <text:p text:style-name="P8"><text:span text:style-name="T5">Zupa <text:s/>kalafiorowa</text:span> 300ml (kurczak, mąka, kalafior, śmietana, włoszczyzna, masło, ziemniaki; GLU PSZ, MLE, SEL),</text:p>
            <text:p text:style-name="P9"><text:span text:style-name="T7">wątróbka drobiowa </text:span><text:span text:style-name="T17">duszona</text:span> 90g (wątróbka drobiowa, mąka pszenna, cebula, olej rzepakowy, GLU)</text:p>
            <text:p text:style-name="P10"><text:span text:style-name="T11">surówka z kiszonej kapusty</text:span><text:span text:style-name="T7"> </text:span>90g (marchewka, <text:span text:style-name="T12">kiszona kapusta, </text:span>olej rzepakowy), </text:p>
            <text:p text:style-name="P12"><text:span text:style-name="T13">ziemniaki</text:span><text:span text:style-name="T14"> 180g (ziemniaki, mleko, masło, MLE)</text:span><text:span text:style-name="T6">,</text:span></text:p>
            <text:p text:style-name="P13"><text:span text:style-name="T5">kompot</text:span> 150ml</text:p>
          </table:table-cell>
        </table:table-row>
        <table:table-row>
          <table:table-cell table:style-name="Tabela2.A2" office:value-type="string">
            <text:p text:style-name="P15">KOLACJA</text:p>
          </table:table-cell>
          <table:table-cell table:style-name="Tabela2.A2" office:value-type="string">
            <text:p text:style-name="P16"><text:span text:style-name="T5">Pieczywo pszenne</text:span> 50g (GLU PSZ) </text:p>
            <text:p text:style-name="P16"><text:span text:style-name="T5">Pieczywo razowe</text:span> 50g (GLU ŻYT) </text:p>
            <text:p text:style-name="P16"><text:span text:style-name="T5">masło </text:span>13g <text:s/>(MLE)</text:p>
            <text:p text:style-name="P17"><text:span text:style-name="T20">ser żółty </text:span><text:span text:style-name="T21">40g, </text:span><text:span text:style-name="T20">pomidor</text:span><text:span text:style-name="T22"> 30g</text:span></text:p>
            <text:p text:style-name="P18"><text:span text:style-name="T5">herbata </text:span><text:s/>200ml</text:p>
          </table:table-cell>
          <table:table-cell table:style-name="Tabela2.A2" office:value-type="string">
            <text:p text:style-name="P19"><text:span text:style-name="T5">Bułka </text:span><text:s/>100g (GLU PSZ) </text:p>
            <text:p text:style-name="P19"><text:span text:style-name="T5">masło </text:span>13g <text:s/>(MLE)</text:p>
            <text:p text:style-name="P20"><text:span text:style-name="T7">ser biały</text:span> 20g (MLE), <text:span text:style-name="T7">pomidor</text:span> 30g</text:p>
            <text:p text:style-name="P21"><text:span text:style-name="T5">herbata </text:span><text:s/>200ml</text:p>
          </table:table-cell>
          <table:table-cell table:style-name="Tabela2.D2" office:value-type="string">
            <text:p text:style-name="P16"><text:span text:style-name="T5">Pieczywo razowe</text:span> 100g (GLU ŻYT), <text:s/></text:p>
            <text:p text:style-name="P16"><text:span text:style-name="T5">masło </text:span>13g <text:s/>(MLE) </text:p>
            <text:p text:style-name="P17"><text:span text:style-name="T20">ser żółty </text:span><text:span text:style-name="T21">40g, </text:span><text:span text:style-name="T20">pomidor</text:span><text:span text:style-name="T22"> 30g</text:span></text:p>
            <text:p text:style-name="P22"><text:span text:style-name="T5">herbata </text:span><text:s/>200ml</text:p>
          </table:table-cell>
        </table:table-row>
        <table:table-row>
          <table:table-cell table:style-name="Tabela2.A2" office:value-type="string">
            <text:p text:style-name="P23">POSIŁEK NOCNY</text:p>
          </table:table-cell>
          <table:table-cell table:style-name="Tabela2.A2" office:value-type="string">
            <text:p text:style-name="P24"><text:span text:style-name="T5">Pieczywo pszenne </text:span>30g (GLU), <text:span text:style-name="T5">masło </text:span>5g (MLE), <text:span text:style-name="T5">kiełbasa szynkowa</text:span> 15g GLU, SEL, SOJ, GOR</text:p>
          </table:table-cell>
          <table:table-cell table:style-name="Tabela2.A2" office:value-type="string">
            <text:p text:style-name="P24"><text:span text:style-name="T5">Bułka </text:span>30g (GLU), <text:span text:style-name="T5">masło </text:span>5g (MLE), <text:span text:style-name="T5">kiełbasa szynkowa</text:span> 15g GLU, SEL, SOJ, GOR</text:p>
          </table:table-cell>
          <table:table-cell table:style-name="Tabela2.D2" office:value-type="string">
            <text:p text:style-name="P24"><text:span text:style-name="T5">Pieczywo razowe </text:span>30g (GLU), <text:span text:style-name="T5">masło </text:span>5g (MLE), <text:span text:style-name="T5">kiełbasa szynkowa</text:span> 15g GLU, SEL, SOJ, GOR</text:p>
          </table:table-cell>
        </table:table-row>
        <table:table-row>
          <table:table-cell table:style-name="Tabela2.A2" office:value-type="string">
            <text:p text:style-name="P3">WARTOŚCI ODŻYWCZE</text:p>
          </table:table-cell>
          <table:table-cell table:style-name="Tabela2.A2" office:value-type="string">
            <text:p text:style-name="P25">E: 2033kcal*</text:p>
            <text:p text:style-name="P25">B:7<text:span text:style-name="T23">8</text:span>g</text:p>
            <text:p text:style-name="P25">T:7<text:span text:style-name="T23">2</text:span>g, w tym kw. tł. nas.: 26g</text:p>
            <text:p text:style-name="P25">W:288g, w tym cukry: 42g</text:p>
            <text:p text:style-name="P25">Błonnik:<text:span text:style-name="T23">31 </text:span>g Sól:5g</text:p>
          </table:table-cell>
          <table:table-cell table:style-name="Tabela2.A2" office:value-type="string">
            <text:p text:style-name="P25">E: 2131 kcal</text:p>
            <text:p text:style-name="P25">B:75g</text:p>
            <text:p text:style-name="P25">T:76g, w tym kw. tł. nas.: 27g</text:p>
            <text:p text:style-name="P25">W:295g, w tym cukry: 45g</text:p>
            <text:p text:style-name="P25">Błonnik:24g Sól: 4,8g</text:p>
          </table:table-cell>
          <table:table-cell table:style-name="Tabela2.D2" office:value-type="string">
            <text:p text:style-name="P25">E: 1929kcal</text:p>
            <text:p text:style-name="P25">B:70g</text:p>
            <text:p text:style-name="P25">T:70g, w tym kw. tł. nas.: 26g</text:p>
            <text:p text:style-name="P25">W:271g, w tym cukry: 30g</text:p>
            <text:p text:style-name="P25">Błonnik: 43g Sól: 5g</text:p>
          </table:table-cell>
        </table:table-row>
      </table:table>
      <text:p text:style-name="P26"><text:soft-page-break/><text:span text:style-name="T24"><text:line-break/></text:span><text:span text:style-name="T25">2</text:span>.08.2026r <text:s text:c="2"/>Niedziela</text:p>
      <table:table table:name="Tabela7" table:style-name="Tabela7">
        <table:table-column table:style-name="Tabela7.A"/>
        <table:table-column table:style-name="Tabela7.B" table:number-columns-repeated="2"/>
        <table:table-column table:style-name="Tabela7.D"/>
        <table:table-row table:style-name="Tabela7.1">
          <table:table-cell table:style-name="Tabela7.A1" office:value-type="string">
            <text:p text:style-name="P27"/>
          </table:table-cell>
          <table:table-cell table:style-name="Tabela7.A1" office:value-type="string">
            <text:p text:style-name="P28"><text:span text:style-name="T26">DIETA <text:s/></text:span><text:span text:style-name="T27">PODSTAWOWA</text:span></text:p>
          </table:table-cell>
          <table:table-cell table:style-name="Tabela7.A1" office:value-type="string">
            <text:p text:style-name="P28"><text:span text:style-name="T26">DIETA <text:s/></text:span><text:span text:style-name="T27">ŁATWOSTRAWNA</text:span></text:p>
          </table:table-cell>
          <table:table-cell table:style-name="Tabela7.D1" office:value-type="string">
            <text:p text:style-name="P28"><text:span text:style-name="T26">DIETA <text:s/></text:span><text:span text:style-name="T28">Z ograniczeniem łatwo przyswajalnych węglowodanów</text:span></text:p>
          </table:table-cell>
        </table:table-row>
        <table:table-row table:style-name="Tabela7.1">
          <table:table-cell table:style-name="Tabela7.A2" office:value-type="string">
            <text:p text:style-name="P29">ŚNIADANIE</text:p>
          </table:table-cell>
          <table:table-cell table:style-name="Tabela7.A2" office:value-type="string">
            <text:p text:style-name="P30"><text:span text:style-name="T5">Pieczywo pszenne</text:span> 50g (GLU PSZ)</text:p>
            <text:p text:style-name="P30"><text:span text:style-name="T5">Pieczywo razowe</text:span> 50g (GLU ŻYT) <text:s/></text:p>
            <text:p text:style-name="P30"><text:span text:style-name="T5">masło </text:span>13g <text:s/>(MLE)</text:p>
            <text:p text:style-name="P31"><text:span text:style-name="T7">polędwica </text:span><text:span text:style-name="T29">sopocka</text:span> 40g <text:span text:style-name="T9">(GLU, SEL, SOJ, GOR)</text:span>,</text:p>
            <text:p text:style-name="P32"><text:span text:style-name="T7">mus dyniowy z chrzanem</text:span> 30g</text:p>
            <text:p text:style-name="P33"><text:span text:style-name="T30">ryż </text:span><text:span text:style-name="T5"><text:s/>gotowan</text:span><text:span text:style-name="T30">y</text:span><text:span text:style-name="T5"> na mleku</text:span> 250ml (MLE),</text:p>
            <text:p text:style-name="P34"><text:span text:style-name="T7">jabłko pieczone</text:span> 180g</text:p>
            <text:p text:style-name="P30"><text:span text:style-name="T31">kawa zbożowa </text:span><text:span text:style-name="T32">200ml (GLU)</text:span></text:p>
          </table:table-cell>
          <table:table-cell table:style-name="Tabela7.A2" office:value-type="string">
            <text:p text:style-name="P30"><text:span text:style-name="T5">Bułka </text:span><text:s/>100g (GLU PSZ)</text:p>
            <text:p text:style-name="P30"><text:span text:style-name="T5">masło </text:span>13g <text:s/>(MLE) <text:s/></text:p>
            <text:p text:style-name="P35"><text:span text:style-name="T7">polędwica </text:span><text:span text:style-name="T29">sopocka</text:span><text:span text:style-name="T7"> </text:span>40g <text:span text:style-name="T9">(GLU, SEL, SOJ, GOR)</text:span>,</text:p>
            <text:p text:style-name="P32"><text:span text:style-name="T7">mus dyniowy </text:span>30g</text:p>
            <text:p text:style-name="P33"><text:span text:style-name="T5">płatki owsiane gotowane na mleku</text:span> 250ml (MLE, GLU),</text:p>
            <text:p text:style-name="P34"><text:span text:style-name="T27">jabłko pieczone</text:span><text:span text:style-name="T33"> 180g</text:span></text:p>
            <text:p text:style-name="P36"><text:span text:style-name="T5">kawa zbożowa </text:span>200ml (GLU)</text:p>
            <text:p text:style-name="P36"/>
          </table:table-cell>
          <table:table-cell table:style-name="Tabela7.D2" office:value-type="string">
            <text:p text:style-name="P30"><text:span text:style-name="T5">Pieczywo razowe</text:span> 100g (GLU ŻYT), <text:s/><text:span text:style-name="T5">masło </text:span>13g <text:s/>(MLE)</text:p>
            <text:p text:style-name="P35"><text:span text:style-name="T7">polędwica </text:span><text:span text:style-name="T29">sopocka</text:span><text:span text:style-name="T7"> </text:span>40g <text:span text:style-name="T9">(GLU, SEL, SOJ, GOR)</text:span>,</text:p>
            <text:p text:style-name="P32"><text:span text:style-name="T7">mus dyniowy z chrzanem</text:span> 30g</text:p>
            <text:p text:style-name="P33"><text:span text:style-name="T5">płatki owsiane gotowane na mleku</text:span> 250ml (MLE, GLU),</text:p>
            <text:p text:style-name="P34"><text:span text:style-name="T27">jabłko pieczone</text:span><text:span text:style-name="T33"> 180g</text:span></text:p>
            <text:p text:style-name="P36"><text:span text:style-name="T5">kawa zbożowa </text:span>200ml (GLU)</text:p>
            <text:p text:style-name="P30"/>
          </table:table-cell>
        </table:table-row>
        <table:table-row table:style-name="Tabela7.1">
          <table:table-cell table:style-name="Tabela7.A2" office:value-type="string">
            <text:p text:style-name="P29">OBIAD</text:p>
          </table:table-cell>
          <table:table-cell table:style-name="Tabela7.A2" office:value-type="string">
            <text:p text:style-name="P37"><text:span text:style-name="T34">Rosół z makaronem </text:span><text:span text:style-name="T33">300ml (</text:span>l (kurczak, makaron, marchewka, pietruszka, por, seler, SEL, GLU PSZ) </text:p>
            <text:p text:style-name="P38"><text:span text:style-name="T35">rolada <text:s/>z kurczaka z sosem</text:span><text:span text:style-name="T36"> 90/80g </text:span><text:span text:style-name="T37">g (kurczak, brokuły, kalafior, marchew, cebula, seler, olej rzepakowy, mąka pszenna, śmietana, MLE, GLU),</text:span> <text:span text:style-name="T36"><text:s text:c="2"/></text:span></text:p>
            <text:p text:style-name="P38"><text:span text:style-name="T35">kapusta biała duszona </text:span><text:span text:style-name="T36">90g, </text:span>g (kapusta biała, olej rzepakowy), </text:p>
            <text:p text:style-name="P31"><text:span text:style-name="T7">ziemniaki</text:span> 180g g (ziemniaki, mleko, masło, MLE), </text:p>
            <text:p text:style-name="P34"><text:span text:style-name="T7">kompot</text:span> 150ml</text:p>
          </table:table-cell>
          <table:table-cell table:style-name="Tabela7.A2" office:value-type="string">
            <text:p text:style-name="P37"><text:span text:style-name="T5">Rosół z makaronem </text:span>300ml (l (kurczak, makaron, marchewka, pietruszka, por, seler, SEL, GLU PSZ)</text:p>
            <text:p text:style-name="P31"><text:span text:style-name="T7">rolada <text:s/>z kurczaka z sosem</text:span> 90/80g <text:span text:style-name="T38">g (kurczak, brokuły, kalafior, marchew, cebula, seler, olej rzepakowy, mąka pszenna, śmietana, MLE, GLU),</text:span> <text:s/></text:p>
            <text:p text:style-name="P38"><text:span text:style-name="T35">warzywa na parze</text:span><text:span text:style-name="T36"> 90g </text:span>(marchew, brokuły, kalafior) <text:span text:style-name="T36">,</text:span></text:p>
            <text:p text:style-name="P31"><text:span text:style-name="T7">ziemniaki</text:span> 180g g (ziemniaki, mleko, masło, MLE), <text:s/></text:p>
            <text:p text:style-name="P39"><text:span text:style-name="T7">kompot</text:span> 150ml</text:p>
          </table:table-cell>
          <table:table-cell table:style-name="Tabela7.D2" office:value-type="string">
            <text:p text:style-name="P37"><text:span text:style-name="T5">Rosół z makaronem </text:span>300ml (l (kurczak, makaron, marchewka, pietruszka, por, seler, SEL, GLU PSZ)</text:p>
            <text:p text:style-name="P31"><text:span text:style-name="T7">rolada <text:s/>z kurczaka z sosem</text:span> 90/80g <text:span text:style-name="T38">g (kurczak, brokuły, kalafior, marchew, cebula, seler, olej rzepakowy, mąka pszenna, śmietana, MLE, GLU),</text:span> <text:s/></text:p>
            <text:p text:style-name="P31"><text:span text:style-name="T7">kapusta biała duszona </text:span>90g, g (kapusta biała, olej rzepakowy),</text:p>
            <text:p text:style-name="P31"><text:span text:style-name="T7">ziemniaki</text:span> 180g g (ziemniaki, mleko, masło, MLE), </text:p>
            <text:p text:style-name="P31"><text:span text:style-name="T7">kompot</text:span> 150ml</text:p>
          </table:table-cell>
        </table:table-row>
        <table:table-row table:style-name="Tabela7.1">
          <table:table-cell table:style-name="Tabela7.A2" office:value-type="string">
            <text:p text:style-name="P40">KOLACJA</text:p>
          </table:table-cell>
          <table:table-cell table:style-name="Tabela7.A2" office:value-type="string">
            <text:p text:style-name="P41"><text:span text:style-name="T5">pieczywo pszenne</text:span> 50g (GLU PSZ)</text:p>
            <text:p text:style-name="P41"><text:span text:style-name="T5">pieczywo razowe</text:span> 50g (GLU ŻYT)</text:p>
            <text:p text:style-name="P41"><text:span text:style-name="T5">masło</text:span> 13g <text:s/>(MLE)</text:p>
            <text:p text:style-name="P42"><text:span text:style-name="T39">pieczony pasztet drobiowy</text:span><text:span text:style-name="T40"> 50g (jajka, wątróbka kurczaka, cebula, olej rzepakowy, kurczak gotowany, bułka; JAJ, GLU),</text:span> </text:p>
            <text:p text:style-name="P43"><text:span text:style-name="T31">ogórek kiszony</text:span><text:span text:style-name="T32"> 30g</text:span></text:p>
          </table:table-cell>
          <table:table-cell table:style-name="Tabela7.A2" office:value-type="string">
            <text:p text:style-name="P41"><text:span text:style-name="T5">Bułka</text:span> 100g (GLU PSZ) </text:p>
            <text:p text:style-name="P41"><text:span text:style-name="T5">masło</text:span> 13g <text:s/>(MLE) </text:p>
            <text:p text:style-name="P44"><text:span text:style-name="T5">kiełbasa szynkowa</text:span> 40g (GLU, SEL, SOJ, GOR), </text:p>
            <text:p text:style-name="P44"><text:span text:style-name="T5">sałata</text:span> 10g </text:p>
          </table:table-cell>
          <table:table-cell table:style-name="Tabela7.D2" office:value-type="string">
            <text:p text:style-name="P41"><text:span text:style-name="T5">pieczywo razowe</text:span> 100g (GLU ŻYT), <text:s/></text:p>
            <text:p text:style-name="P41"><text:span text:style-name="T5">masło</text:span> 13g <text:s/>(MLE)</text:p>
            <text:p text:style-name="P42"><text:span text:style-name="T39">pieczony pasztet drobiowy</text:span><text:span text:style-name="T40"> 50g (jajka, wątróbka kurczaka, cebula, olej rzepakowy, kurczak gotowany, bułka; JAJ, GLU),</text:span> </text:p>
            <text:p text:style-name="P44"><text:span text:style-name="T5">ogórek kiszony</text:span> 30g</text:p>
          </table:table-cell>
        </table:table-row>
        <table:table-row table:style-name="Tabela7.1">
          <table:table-cell table:style-name="Tabela7.A2" office:value-type="string">
            <text:p text:style-name="P29">POSIŁEK NOCNY</text:p>
          </table:table-cell>
          <table:table-cell table:style-name="Tabela7.A2" office:value-type="string">
            <text:p text:style-name="P45"><text:span text:style-name="T41">Pieczywo pszenne</text:span> (GLU), <text:span text:style-name="T5">masło </text:span>(MLE) 5g, <text:span text:style-name="T5">serek topiony</text:span> 20g (MLE) , pomidor 30g</text:p>
          </table:table-cell>
          <table:table-cell table:style-name="Tabela7.A2" office:value-type="string">
            <text:p text:style-name="P45"><text:span text:style-name="T5">Bułka</text:span>30g (GLU), <text:span text:style-name="T5">masło </text:span>(MLE) 5g, <text:span text:style-name="T5">ser </text:span><text:span text:style-name="T42">biały</text:span> 20g (MLE) , pomidor 30g</text:p>
          </table:table-cell>
          <table:table-cell table:style-name="Tabela7.D2" office:value-type="string">
            <text:p text:style-name="P45"><text:span text:style-name="T41">Pieczywo razowe</text:span><text:span text:style-name="T43"> 30g</text:span> (GLU), <text:span text:style-name="T5">masło </text:span>(MLE) 5g, <text:span text:style-name="T5">serek topiony</text:span> 20g (MLE) , pomidor 30g</text:p>
          </table:table-cell>
        </table:table-row>
        <table:table-row table:style-name="Tabela7.1">
          <table:table-cell table:style-name="Tabela7.A2" office:value-type="string">
            <text:p text:style-name="P29">WARTOŚCI ODŻYWCZE</text:p>
          </table:table-cell>
          <table:table-cell table:style-name="Tabela7.A2" office:value-type="string">
            <text:p text:style-name="P46">E: <text:span text:style-name="T23">2304 </text:span>kcal </text:p>
            <text:p text:style-name="P46">B: <text:span text:style-name="T23">127</text:span>g <text:s/>T:<text:span text:style-name="T23">65</text:span>g Kw. tł. nasy.: 3<text:span text:style-name="T23">1</text:span>g </text:p>
            <text:p text:style-name="P46">W: <text:span text:style-name="T23">314</text:span>g W tym cukry: 21g </text:p>
            <text:p text:style-name="P46">Błonnik: <text:span text:style-name="T23">29</text:span>g <text:s/>Sól:4,3g</text:p>
          </table:table-cell>
          <table:table-cell table:style-name="Tabela7.A2" office:value-type="string">
            <text:p text:style-name="P46">E: 2055kcal </text:p>
            <text:p text:style-name="P46">B: 64g <text:s/>T:75g Kw. tł. nasy.: 34g </text:p>
            <text:p text:style-name="P46">W: 300g W tym cukry: 22g </text:p>
            <text:p text:style-name="P46">Błonnik: 31g <text:s/>Sól:4,3g</text:p>
          </table:table-cell>
          <table:table-cell table:style-name="Tabela7.D2" office:value-type="string">
            <text:p text:style-name="P46">E: 1886kcal </text:p>
            <text:p text:style-name="P46">B: 61g <text:s/>T:75g Kw. tł. nasy.: 33g </text:p>
            <text:p text:style-name="P46">W: 262g W tym cukry: 19g </text:p>
            <text:p text:style-name="P46">Błonnik: 39g <text:s/>Sól:4,3g</text:p>
          </table:table-cell>
        </table:table-row>
      </table:table>
      <text:p text:style-name="P47"/>
      <text:p text:style-name="P48"><text:span text:style-name="T44">3</text:span>.<text:span text:style-name="T45">08.2026</text:span>r <text:span text:style-name="T46">Poniedziałek</text:span></text:p>
      <table:table table:name="Tabela1" table:style-name="Tabela1">
        <table:table-column table:style-name="Tabela1.A"/>
        <table:table-column table:style-name="Tabela1.B" table:number-columns-repeated="2"/>
        <table:table-column table:style-name="Tabela1.D"/>
        <table:table-row>
          <table:table-cell table:style-name="Tabela1.A1" office:value-type="string">
            <text:p text:style-name="P49"/>
          </table:table-cell>
          <table:table-cell table:style-name="Tabela1.A1" office:value-type="string">
            <text:p text:style-name="P49">DIETA <text:s/><text:span text:style-name="T3">PODSTAWOWA</text:span></text:p>
          </table:table-cell>
          <table:table-cell table:style-name="Tabela1.A1" office:value-type="string">
            <text:p text:style-name="P49">DIETA <text:s/><text:span text:style-name="T3">ŁATWOSTRAWNA</text:span></text:p>
          </table:table-cell>
          <table:table-cell table:style-name="Tabela1.D1" office:value-type="string">
            <text:p text:style-name="P49">DIETA <text:s/><text:span text:style-name="T4">Z ograniczeniem łatwo przyswajalnych węglowodanów</text:span></text:p>
          </table:table-cell>
        </table:table-row>
        <table:table-row>
          <table:table-cell table:style-name="Tabela1.A2" office:value-type="string">
            <text:p text:style-name="P50">ŚNIADANIE</text:p>
          </table:table-cell>
          <table:table-cell table:style-name="Tabela1.A2" office:value-type="string">
            <text:p text:style-name="P51"><text:span text:style-name="T5">pieczywo pszenne</text:span> 50g (GLU PSZ)</text:p>
            <text:p text:style-name="P51"><text:span text:style-name="T5">pieczywo razowe</text:span> 50g (GLU ŻYT)</text:p>
            <text:p text:style-name="P51"><text:span text:style-name="T5">masło</text:span> 13g <text:s/>(MLE)</text:p>
            <text:p text:style-name="P51"><text:span text:style-name="T5">płatki owsiane gotowane na mleku </text:span><text:s/>250ml (MLE, GLU)</text:p>
            <text:p text:style-name="P51"><text:span text:style-name="T10">pasta z twarogu</text:span><text:span text:style-name="T6"> z </text:span><text:span text:style-name="T7">koperkiem</text:span><text:span text:style-name="T6"> 50g, </text:span><text:s/></text:p>
            <text:p text:style-name="P51"><text:span text:style-name="T5">jabłko </text:span><text:span text:style-name="T47">pieczone</text:span> 180g</text:p>
            <text:p text:style-name="P52"><text:span text:style-name="T5">kawa zbożowa</text:span> 200ml (GLU)</text:p>
          </table:table-cell>
          <table:table-cell table:style-name="Tabela1.A2" office:value-type="string">
            <text:p text:style-name="P51"><text:span text:style-name="T5">Bułka</text:span> 100g (GLU PSZ),</text:p>
            <text:p text:style-name="P51"><text:span text:style-name="T5">masło</text:span> 13g <text:s/>(MLE)</text:p>
            <text:p text:style-name="P51"><text:span text:style-name="T5">płatki owsiane gotowane na mleku </text:span><text:s/>250ml (MLE, GLU)</text:p>
            <text:p text:style-name="P51"><text:span text:style-name="T10">pasta z twarogu</text:span><text:span text:style-name="T6"> z </text:span><text:span text:style-name="T7">koperkiem</text:span><text:span text:style-name="T6"> 50g, </text:span></text:p>
            <text:p text:style-name="P51"><text:span text:style-name="T5">jabłko </text:span><text:span text:style-name="T47">pieczone</text:span> 180g</text:p>
            <text:p text:style-name="P52"><text:span text:style-name="T5">kawa zbożowa</text:span> 200ml (GLU)</text:p>
            <text:p text:style-name="P52"/>
          </table:table-cell>
          <table:table-cell table:style-name="Tabela1.D2" office:value-type="string">
            <text:p text:style-name="P51"><text:span text:style-name="T5">pieczywo razowe</text:span> 100g (GLU ŻYT) </text:p>
            <text:p text:style-name="P51"><text:span text:style-name="T5">masło</text:span> 13g <text:s/>(MLE)</text:p>
            <text:p text:style-name="P51"><text:span text:style-name="T5">płatki owsiane gotowane na mleku </text:span><text:s/>250ml (MLE, GLU)</text:p>
            <text:p text:style-name="P51"><text:span text:style-name="T10">pasta z twarogu</text:span><text:span text:style-name="T6"> z </text:span><text:span text:style-name="T7">koperkiem</text:span><text:span text:style-name="T6"> 50g, </text:span><text:s/></text:p>
            <text:p text:style-name="P51"><text:span text:style-name="T5">jabłko </text:span><text:span text:style-name="T47">pieczone</text:span> 180g</text:p>
            <text:p text:style-name="P52"><text:span text:style-name="T5">kawa zbożowa</text:span> 200ml (GLU)</text:p>
            <text:p text:style-name="P52"/>
          </table:table-cell>
        </table:table-row>
        <table:table-row>
          <table:table-cell table:style-name="Tabela1.A2" office:value-type="string">
            <text:p text:style-name="P50">OBIAD</text:p>
          </table:table-cell>
          <table:table-cell table:style-name="Tabela1.A2" office:value-type="string">
            <text:p text:style-name="P53"><text:span text:style-name="T10">Barszcz </text:span><text:span text:style-name="T48">ukraiński</text:span><text:span text:style-name="T6"> 300ml, (mąka pszenna, burak, śmietana, masło, </text:span><text:span text:style-name="T49">fasola, kapusta</text:span><text:span text:style-name="T6">ziemniaki; GLU PSZ, MLE)</text:span></text:p>
            <text:p text:style-name="P54"><text:span text:style-name="T5">jajko sadzone</text:span> (JAJ) <text:s/></text:p>
            <text:p text:style-name="P55"><text:span text:style-name="T42">mizeria</text:span><text:span text:style-name="T5"> </text:span><text:s/>90g (<text:span text:style-name="T50">ogórki, jogurt; MLE</text:span>)</text:p>
            <text:p text:style-name="P54"><text:span text:style-name="T51">ziemniaki</text:span><text:span text:style-name="T16"> 180g (ziemniaki, mleko, masło, MLE),</text:span> </text:p>
            <text:p text:style-name="P56"><text:span text:style-name="T5">kompot</text:span> 150ml</text:p>
          </table:table-cell>
          <table:table-cell table:style-name="Tabela1.A2" office:value-type="string">
            <text:p text:style-name="P53"><text:span text:style-name="T10">Barszcz zabielany</text:span><text:span text:style-name="T6"> 300ml, (mąka pszenna, burak, śmietana, masło, ziemniaki; GLU PSZ, MLE)</text:span></text:p>
            <text:p text:style-name="P54"><text:span text:style-name="T5">jajko gotowane z sosem </text:span><text:span text:style-name="T52">musztardowym</text:span> (jajko,jogurt naturalny, śmietana, <text:span text:style-name="T53">musztarda</text:span>; MLE, JAJ, <text:span text:style-name="T53">GOR</text:span>), </text:p>
            <text:p text:style-name="P54"><text:span text:style-name="T5">marchewka duszona </text:span><text:s/>90g,</text:p>
            <text:p text:style-name="P57"><text:span text:style-name="T7">ziemniaki</text:span> 180g (ziemniaki, mleko, masło, MLE),</text:p>
            <text:p text:style-name="P58"><text:span text:style-name="T5">kompot</text:span> 150ml</text:p>
          </table:table-cell>
          <table:table-cell table:style-name="Tabela1.D2" office:value-type="string">
            <text:p text:style-name="P59"><text:span text:style-name="T10">Barszcz </text:span><text:span text:style-name="T48">ukraiński</text:span><text:span text:style-name="T6"> 300ml, (mąka pszenna, burak, śmietana, masło, </text:span><text:span text:style-name="T49">fasola, kapusta</text:span><text:span text:style-name="T6">ziemniaki; GLU PSZ, MLE)</text:span></text:p>
            <text:p text:style-name="P54"><text:span text:style-name="T5">jajko gotowane z sosem </text:span><text:span text:style-name="T52">musztardowym</text:span> (jajko,jogurt naturalny, śmietana, <text:span text:style-name="T53">musztarda</text:span>; MLE, JAJ, <text:span text:style-name="T53">GOR</text:span>), <text:s/></text:p>
            <text:p text:style-name="P54"><text:span text:style-name="T42">mizeria</text:span><text:span text:style-name="T5"> </text:span><text:s/>90g (<text:span text:style-name="T50">ogórki, jogurt; MLE</text:span>)</text:p>
            <text:p text:style-name="P54"><text:span text:style-name="T51">ziemniaki</text:span><text:span text:style-name="T16"> 180g (ziemniaki, mleko, masło, MLE),</text:span> </text:p>
            <text:p text:style-name="P56"><text:span text:style-name="T10">kompot</text:span><text:span text:style-name="T54"> 150ml</text:span></text:p>
          </table:table-cell>
        </table:table-row>
        <table:table-row>
          <table:table-cell table:style-name="Tabela1.A2" office:value-type="string">
            <text:p text:style-name="P50">KOLACJA</text:p>
          </table:table-cell>
          <table:table-cell table:style-name="Tabela1.A2" office:value-type="string">
            <text:p text:style-name="P51"><text:span text:style-name="T5">pieczywo pszenne</text:span> 50g (GLU PSZ) </text:p>
            <text:p text:style-name="P51"><text:span text:style-name="T5">pieczywo razowe</text:span> 50g (GLU ŻYT) </text:p>
            <text:p text:style-name="P51"><text:span text:style-name="T5">masło</text:span> 13g <text:s/>(MLE)</text:p>
            <text:p text:style-name="P60"><text:span text:style-name="T7">pasta parówkowa</text:span> 50g (parówki, olej rzepakowy, musztarda, koperek, SEL,GLU)</text:p>
            <text:p text:style-name="P61"><text:span text:style-name="T7">ogórek kiszony</text:span> 30g</text:p>
            <text:p text:style-name="P51">herbata <text:s/>200ml</text:p>
            <text:p text:style-name="P62"/>
          </table:table-cell>
          <table:table-cell table:style-name="Tabela1.A2" office:value-type="string">
            <text:p text:style-name="P51"><text:span text:style-name="T5">Bułka</text:span> 100g (GLU PSZ),</text:p>
            <text:p text:style-name="P51"><text:span text:style-name="T5">masło</text:span> 13g <text:s/>(MLE)</text:p>
            <text:p text:style-name="P60"><text:span text:style-name="T7">pasta parówkowa</text:span> 50g (parówki, olej rzepakowy, musztarda, koperek, SEL,GLU)</text:p>
            <text:p text:style-name="P61"><text:span text:style-name="T7">sałata</text:span> 10g</text:p>
            <text:p text:style-name="P51">herbata <text:s/>200ml</text:p>
            <text:p text:style-name="P62"/>
          </table:table-cell>
          <table:table-cell table:style-name="Tabela1.D2" office:value-type="string">
            <text:p text:style-name="P51"><text:span text:style-name="T5">pieczywo razowe</text:span> 100g (GLU ŻYT) </text:p>
            <text:p text:style-name="P51"><text:span text:style-name="T5">masło</text:span> 13g <text:s/>(MLE)</text:p>
            <text:p text:style-name="P60"><text:span text:style-name="T7">pasta parówkowa</text:span> 50g (parówki, olej rzepakowy, musztarda, koperek, SEL,GLU)</text:p>
            <text:p text:style-name="P61"><text:span text:style-name="T7">ogórek kiszony</text:span> 30g</text:p>
            <text:p text:style-name="P51">herbata <text:s/>200ml</text:p>
            <text:p text:style-name="P62"/>
          </table:table-cell>
        </table:table-row>
        <table:table-row>
          <table:table-cell table:style-name="Tabela1.A2" office:value-type="string">
            <text:p text:style-name="P29">POSIŁEK NOCNY</text:p>
          </table:table-cell>
          <table:table-cell table:style-name="Tabela1.A2" office:value-type="string">
            <text:p text:style-name="P63"><text:span text:style-name="T5">Pieczywo pszenne </text:span>30g (GLU), <text:span text:style-name="T5">masło </text:span>5g (MLE), <text:span text:style-name="T5">sałatka </text:span><text:span text:style-name="T6">(sałata, pomidor, kukurydza, olej rzepakowy) 30g</text:span></text:p>
          </table:table-cell>
          <table:table-cell table:style-name="Tabela1.A2" office:value-type="string">
            <text:p text:style-name="P63"><text:span text:style-name="T5">Bułka </text:span>30g (GLU), <text:span text:style-name="T5">masło </text:span>5g (MLE), <text:span text:style-name="T5">sałatka </text:span><text:span text:style-name="T6">(sałata, pomidor,olej rzepakowy) 30g</text:span></text:p>
          </table:table-cell>
          <table:table-cell table:style-name="Tabela1.D2" office:value-type="string">
            <text:p text:style-name="P63"><text:span text:style-name="T5">Pieczywo razowe </text:span>30g (GLU), <text:span text:style-name="T5">masło </text:span>5g (MLE), <text:span text:style-name="T5">sałatka </text:span><text:span text:style-name="T6">(sałata, pomidor, kukurydza, olej rzepakowy) 30g</text:span></text:p>
          </table:table-cell>
        </table:table-row>
        <table:table-row>
          <table:table-cell table:style-name="Tabela1.A2" office:value-type="string">
            <text:p text:style-name="P50">WARTOŚCI ODŻYWCZE</text:p>
          </table:table-cell>
          <table:table-cell table:style-name="Tabela1.A2" office:value-type="string">
            <text:p text:style-name="P64">E: <text:span text:style-name="T23">1817</text:span>kcal</text:p>
            <text:p text:style-name="P64">B:<text:span text:style-name="T23">61</text:span>g</text:p>
            <text:p text:style-name="P64">T:6<text:span text:style-name="T23">6</text:span>g, w tym kw. tł. nas.: 25g</text:p>
            <text:p text:style-name="P64">W:<text:span text:style-name="T23">253</text:span>g, w tym cukry: <text:span text:style-name="T23">3</text:span>5g</text:p>
            <text:p text:style-name="P64">Błonnik:29g</text:p>
            <text:p text:style-name="P64">Sól:4,3g</text:p>
          </table:table-cell>
          <table:table-cell table:style-name="Tabela1.A2" office:value-type="string">
            <text:p text:style-name="P64">E: 2162 kcal</text:p>
            <text:p text:style-name="P64">B:81g</text:p>
            <text:p text:style-name="P64">T:66g, w tym kw. tł. nas.: 26g</text:p>
            <text:p text:style-name="P64">W:325g, w tym cukry: 47g</text:p>
            <text:p text:style-name="P64">Błonnik:22g</text:p>
            <text:p text:style-name="P64">Sól: 4,3g</text:p>
          </table:table-cell>
          <table:table-cell table:style-name="Tabela1.D2" office:value-type="string">
            <text:p text:style-name="P64">E: 2080kcal</text:p>
            <text:p text:style-name="P64">B:76g</text:p>
            <text:p text:style-name="P64">T:59g, w tym kw. tł. nas.: 25g</text:p>
            <text:p text:style-name="P64">W:301g, w tym cukry: 31g</text:p>
            <text:p text:style-name="P64">Błonnik: 32g</text:p>
            <text:p text:style-name="P64">Sól: 4,3g</text:p>
          </table:table-cell>
        </table:table-row>
      </table:table>
      <text:p text:style-name="P65"><text:span text:style-name="T55">4</text:span>.<text:span text:style-name="T45">08.2026</text:span>r <text:span text:style-name="T56">Wtorek</text:span></text:p>
      <table:table table:name="Tabela9" table:style-name="Tabela9">
        <table:table-column table:style-name="Tabela9.A"/>
        <table:table-column table:style-name="Tabela9.B" table:number-columns-repeated="2"/>
        <table:table-column table:style-name="Tabela9.D"/>
        <table:table-row>
          <table:table-cell table:style-name="Tabela9.A1" office:value-type="string">
            <text:p text:style-name="P66"/>
          </table:table-cell>
          <table:table-cell table:style-name="Tabela9.A1" office:value-type="string">
            <text:p text:style-name="P66">DIETA <text:s/><text:span text:style-name="T3">PODSTAWOWA</text:span></text:p>
          </table:table-cell>
          <table:table-cell table:style-name="Tabela9.A1" office:value-type="string">
            <text:p text:style-name="P66">DIETA <text:s/><text:span text:style-name="T3">ŁATWOSTRAWNA</text:span></text:p>
          </table:table-cell>
          <table:table-cell table:style-name="Tabela9.D1" office:value-type="string">
            <text:p text:style-name="P66">DIETA <text:s/><text:span text:style-name="T4">Z ograniczeniem łatwo przyswajalnych węglowodanów</text:span></text:p>
          </table:table-cell>
        </table:table-row>
        <table:table-row>
          <table:table-cell table:style-name="Tabela9.A2" office:value-type="string">
            <text:p text:style-name="P67">ŚNIADANIE</text:p>
          </table:table-cell>
          <table:table-cell table:style-name="Tabela9.A2" office:value-type="string">
            <text:p text:style-name="P68"><text:span text:style-name="T5">pieczywo pszenne</text:span> 50g (GLU PSZ)</text:p>
            <text:p text:style-name="P68"><text:span text:style-name="T5">pieczywo razowe</text:span> 50g (GLU ŻYT)</text:p>
            <text:p text:style-name="P68"><text:span text:style-name="T7">szynka drobiowa</text:span> <text:s/>40g <text:span text:style-name="T6"><text:s/></text:span><text:span text:style-name="T9">(GLU, SEL, SOJ, GOR)</text:span></text:p>
            <text:p text:style-name="P68"><text:span text:style-name="T5">masło</text:span> 13g <text:s/>(MLE)</text:p>
            <text:p text:style-name="P68"><text:span text:style-name="T5">grysik na mleku </text:span>250ml (kasza manna, mleko, MLE, GLU),</text:p>
            <text:p text:style-name="P69"><text:span text:style-name="T5">kawa zbożowa</text:span> 200ml (MLE, GLU)</text:p>
            <text:p text:style-name="P70"><text:span text:style-name="T7">sałata</text:span> 10g</text:p>
          </table:table-cell>
          <table:table-cell table:style-name="Tabela9.A2" office:value-type="string">
            <text:p text:style-name="P68"><text:span text:style-name="T5">Bułka</text:span> 100g (GLU PSZ) </text:p>
            <text:p text:style-name="P68"><text:span text:style-name="T7">szynka drobiowa</text:span> <text:s/>40g <text:span text:style-name="T6"><text:s/></text:span><text:span text:style-name="T9">(GLU, SEL, SOJ, GOR)</text:span> </text:p>
            <text:p text:style-name="P68"><text:span text:style-name="T5">masło</text:span> 13g <text:s/>(MLE) </text:p>
            <text:p text:style-name="P68"><text:span text:style-name="T5">grysik na mleku </text:span>250ml (kasza manna, mleko, MLE, GLU), </text:p>
            <text:p text:style-name="P71"><text:span text:style-name="T5">kawa zbożowa</text:span> 200ml (MLE, GLU)</text:p>
            <text:p text:style-name="P72"><text:span text:style-name="T7">sałata</text:span> 10g</text:p>
          </table:table-cell>
          <table:table-cell table:style-name="Tabela9.D2" office:value-type="string">
            <text:p text:style-name="P68"><text:span text:style-name="T5">pieczywo razowe</text:span> 100g (GLU ŻYT),</text:p>
            <text:p text:style-name="P68"><text:span text:style-name="T7">szynka drobiowa</text:span> <text:s/>40g <text:span text:style-name="T6"><text:s/></text:span><text:span text:style-name="T9">(GLU, SEL, SOJ, GOR)</text:span></text:p>
            <text:p text:style-name="P68"><text:span text:style-name="T5">masło</text:span> 13g <text:s/>(MLE)</text:p>
            <text:p text:style-name="P68"><text:span text:style-name="T5">grysik na mleku </text:span>250ml (kasza manna, mleko, MLE, GLU),</text:p>
            <text:p text:style-name="P69"><text:span text:style-name="T5">kawa zbożowa</text:span> 200ml (MLE, GLU) </text:p>
            <text:p text:style-name="P73"><text:span text:style-name="T7">sałata</text:span> 10g</text:p>
          </table:table-cell>
        </table:table-row>
        <table:table-row>
          <table:table-cell table:style-name="Tabela9.A2" office:value-type="string">
            <text:p text:style-name="P74">OBIAD</text:p>
          </table:table-cell>
          <table:table-cell table:style-name="Tabela9.A2" office:value-type="string">
            <text:p text:style-name="P75"><text:span text:style-name="T10">Zupa ogórkowa </text:span><text:span text:style-name="T6">300ml, (Kurczak, mąka pszenna, śmietana, włoszczyzna, masło, ogórki kiszone, ziemniaki; MLE, SEL)</text:span></text:p>
            <text:p text:style-name="P76"><text:span text:style-name="T7">pieczeń rzymska z sosem</text:span> 90/80g (wieprzowina wstępnie obsmażana, pieczona w piecu konwekcyjnym, mąka, cebula, olej rzepakowy, jajko, GLU PSZ, JAJ)</text:p>
            <text:p text:style-name="P77"><text:span text:style-name="T7">buraki duszone</text:span> na wodzie 80g</text:p>
            <text:p text:style-name="P78"><text:span text:style-name="T57">ziemniaki</text:span><text:span text:style-name="T58"> 180g (ziemniaki, mleko, masło, MLE)</text:span> (MLE), <text:s/></text:p>
            <text:p text:style-name="P79"><text:span text:style-name="T7">kompot</text:span> 150 ml</text:p>
          </table:table-cell>
          <table:table-cell table:style-name="Tabela9.A2" office:value-type="string">
            <text:p text:style-name="P80"><text:span text:style-name="T7">Zupa jarzynowa </text:span><text:span text:style-name="T6">300ml (Kurczak, mąka pszenna, śmietana, włoszczyzna, </text:span><text:span text:style-name="T14">masło</text:span><text:span text:style-name="T6">, kalafior, ziemniaki; MLE, SEL)</text:span></text:p>
            <text:p text:style-name="P76"><text:span text:style-name="T7">pieczeń rzymska z sosem</text:span> 90/80g (wieprzowina wstępnie obsmażana, pieczona w piecu konwekcyjnym, mąka, cebula, olej rzepakowy, jajko, GLU PSZ, JAJ)</text:p>
            <text:p text:style-name="P77"><text:span text:style-name="T7">buraki duszone</text:span> na wodzie 80g</text:p>
            <text:p text:style-name="P78"><text:span text:style-name="T57">ziemniaki</text:span><text:span text:style-name="T58"> 180g (ziemniaki, mleko, masło, MLE)</text:span> (MLE), <text:s/></text:p>
            <text:p text:style-name="P79"><text:span text:style-name="T59">kompot</text:span><text:span text:style-name="T60"> 150 ml</text:span></text:p>
          </table:table-cell>
          <table:table-cell table:style-name="Tabela9.D2" office:value-type="string">
            <text:p text:style-name="P75"><text:span text:style-name="T10">Zupa ogórkowa </text:span><text:span text:style-name="T6">300ml, (Kurczak, mąka pszenna, śmietana, włoszczyzna, masło, ogórki kiszone, ziemniaki; MLE, SEL)</text:span></text:p>
            <text:p text:style-name="P76"><text:span text:style-name="T7">pieczeń rzymska z sosem</text:span> 90/80g (wieprzowina wstępnie obsmażana, pieczona w piecu konwekcyjnym, mąka, cebula, olej rzepakowy, jajko, GLU PSZ, JAJ)</text:p>
            <text:p text:style-name="P77"><text:span text:style-name="T7">buraki duszone</text:span> na wodzie 80g</text:p>
            <text:p text:style-name="P78"><text:span text:style-name="T57">ziemniaki</text:span><text:span text:style-name="T58"> 180g (ziemniaki, mleko, masło, MLE)</text:span> (MLE), <text:s/></text:p>
            <text:p text:style-name="P79"><text:span text:style-name="T7">kompot</text:span> 150 ml</text:p>
          </table:table-cell>
        </table:table-row>
        <table:table-row>
          <table:table-cell table:style-name="Tabela9.A2" office:value-type="string">
            <text:p text:style-name="P81">KOLACJA</text:p>
          </table:table-cell>
          <table:table-cell table:style-name="Tabela9.A2" office:value-type="string">
            <text:p text:style-name="P82"><text:span text:style-name="T5">pieczywo pszenne</text:span> 50g (GLU PSZ) </text:p>
            <text:p text:style-name="P83"><text:span text:style-name="T5">pieczywo razowe</text:span> 50g (GLU ŻYT) <text:s/></text:p>
            <text:p text:style-name="P83"><text:span text:style-name="T5">masło</text:span> 13g <text:s/>(MLE) </text:p>
            <text:p text:style-name="P84"><text:span text:style-name="T15">pasta z jaj z porem i koperkiem</text:span><text:span text:style-name="T16"> 50g (jajka, olej, koperek, por; JAJ, GOR)</text:span></text:p>
            <text:p text:style-name="P85"><text:span text:style-name="T61">sałatka z rukoli, ogórka kiszonego, </text:span><text:span text:style-name="T62">pomidora</text:span><text:span text:style-name="T63">, cebuli 30g </text:span><text:span text:style-name="T7">herbata</text:span> <text:s/>200ml</text:p>
          </table:table-cell>
          <table:table-cell table:style-name="Tabela9.A2" office:value-type="string">
            <text:p text:style-name="P82"><text:span text:style-name="T5">Bułka</text:span> 100g (GLU PSZ)</text:p>
            <text:p text:style-name="P83"><text:span text:style-name="T5">masło</text:span> 13g <text:s/>(MLE) </text:p>
            <text:p text:style-name="P86"><text:span text:style-name="T15">pasta z jaj z porem i koperkiem</text:span><text:span text:style-name="T16"> 50g (jajka, olej, koperek, por; JAJ, GOR)</text:span></text:p>
            <text:p text:style-name="P87"><text:span text:style-name="T51">sałata</text:span><text:span text:style-name="T16"> 10g</text:span></text:p>
            <text:p text:style-name="P88"><text:span text:style-name="T7">herbata</text:span> <text:s/>200ml</text:p>
          </table:table-cell>
          <table:table-cell table:style-name="Tabela9.D2" office:value-type="string">
            <text:p text:style-name="P83"><text:span text:style-name="T5">pieczywo razowe</text:span> 100g (GLU ŻYT) <text:s/></text:p>
            <text:p text:style-name="P83"><text:span text:style-name="T5">masło</text:span> 13g <text:s/>(MLE) </text:p>
            <text:p text:style-name="P86"><text:span text:style-name="T15">pasta z jaj z porem i koperkiem</text:span><text:span text:style-name="T16"> 50g (jajka, olej, koperek, por; JAJ, GOR)</text:span></text:p>
            <text:p text:style-name="P88"><text:span text:style-name="T7">herbata</text:span> <text:s/>200ml</text:p>
            <text:p text:style-name="P89"><text:span text:style-name="T51">sałatka z rukoli, ogórka kiszonego, </text:span><text:span text:style-name="T62">pomidora</text:span><text:span text:style-name="T16">, cebuli 30g</text:span></text:p>
          </table:table-cell>
        </table:table-row>
        <table:table-row>
          <table:table-cell table:style-name="Tabela9.A2" office:value-type="string">
            <text:p text:style-name="P67">POSIŁEK NOCNY</text:p>
          </table:table-cell>
          <table:table-cell table:style-name="Tabela9.A2" office:value-type="string">
            <text:p text:style-name="P90"><text:span text:style-name="T5">pieczywo</text:span> 30g (GLU), <text:span text:style-name="T5">masło</text:span> 5g (MLE), <text:span text:style-name="T5">polędwica drobiowa</text:span> <text:span text:style-name="T32">(GLU, SEL, SOJ, GOR),</text:span></text:p>
          </table:table-cell>
          <table:table-cell table:style-name="Tabela9.A2" office:value-type="string">
            <text:p text:style-name="P90"><text:span text:style-name="T5">pieczywo</text:span> 30g (GLU), <text:span text:style-name="T5">masło</text:span> 5g (MLE), <text:span text:style-name="T5">polędwica drobiowa</text:span> <text:span text:style-name="T32">(GLU, SEL, SOJ, GOR)</text:span></text:p>
          </table:table-cell>
          <table:table-cell table:style-name="Tabela9.D2" office:value-type="string">
            <text:p text:style-name="P90"><text:span text:style-name="T5">pieczywo</text:span> 30g (GLU), <text:span text:style-name="T5">masło</text:span> 5g (MLE), <text:span text:style-name="T5">polędwica drobiowa</text:span> <text:span text:style-name="T32">(GLU, SEL, SOJ, GOR),</text:span></text:p>
          </table:table-cell>
        </table:table-row>
        <table:table-row table:style-name="Tabela9.6">
          <table:table-cell table:style-name="Tabela9.A2" office:value-type="string">
            <text:p text:style-name="P67">WARTOŚCI ODŻYWCZE</text:p>
            <text:p text:style-name="P67"/>
          </table:table-cell>
          <table:table-cell table:style-name="Tabela9.A2" office:value-type="string">
            <text:p text:style-name="P90">E: 2<text:span text:style-name="T23">041</text:span> kcal</text:p>
            <text:p text:style-name="P90">B:<text:span text:style-name="T23">81</text:span>g</text:p>
            <text:p text:style-name="P90">T:<text:span text:style-name="T23">88</text:span>g, w tym kw. tł. nas.: 31g</text:p>
            <text:p text:style-name="P90">W:2<text:span text:style-name="T23">38</text:span>g, w tym cukry: 25g</text:p>
            <text:p text:style-name="P90">Błonnik:<text:span text:style-name="T23">29</text:span>g</text:p>
            <text:p text:style-name="P90">Sól:4,<text:span text:style-name="T23">4</text:span>g</text:p>
          </table:table-cell>
          <table:table-cell table:style-name="Tabela9.A2" office:value-type="string">
            <text:p text:style-name="P90">E: 2102kcal</text:p>
            <text:p text:style-name="P90">B:84g</text:p>
            <text:p text:style-name="P90">T:68g, w tym kw. tł. nas.: 33g</text:p>
            <text:p text:style-name="P90">W:253g, w tym cukry: 27g</text:p>
            <text:p text:style-name="P90">Błonnik:33g</text:p>
            <text:p text:style-name="P90">Sól:4,2g</text:p>
          </table:table-cell>
          <table:table-cell table:style-name="Tabela9.D2" office:value-type="string">
            <text:p text:style-name="P90">E: 2016kcal</text:p>
            <text:p text:style-name="P90">B:79g</text:p>
            <text:p text:style-name="P90">T:59g, w tym kw. tł. nas.: 31g</text:p>
            <text:p text:style-name="P90">W:259g, w tym cukry: 23g</text:p>
            <text:p text:style-name="P90">Błonnik: 38g</text:p>
            <text:p text:style-name="P90">Sól: 4,2g</text:p>
          </table:table-cell>
        </table:table-row>
      </table:table>
      <text:p text:style-name="P91"><text:span text:style-name="T64">5</text:span>.08.2026r <text:span text:style-name="T64">Środa</text:span></text:p>
      <table:table table:name="Tabela19" table:style-name="Tabela19">
        <table:table-column table:style-name="Tabela19.A"/>
        <table:table-column table:style-name="Tabela19.B" table:number-columns-repeated="2"/>
        <table:table-column table:style-name="Tabela19.D"/>
        <table:table-row>
          <table:table-cell table:style-name="Tabela19.A1" office:value-type="string">
            <text:p text:style-name="P92"/>
          </table:table-cell>
          <table:table-cell table:style-name="Tabela19.A1" office:value-type="string">
            <text:p text:style-name="P92">DIETA <text:s/><text:span text:style-name="T3">PODSTAWOWA</text:span></text:p>
          </table:table-cell>
          <table:table-cell table:style-name="Tabela19.A1" office:value-type="string">
            <text:p text:style-name="P92">DIETA <text:s/><text:span text:style-name="T3">ŁATWOSTRAWNA</text:span></text:p>
          </table:table-cell>
          <table:table-cell table:style-name="Tabela19.D1" office:value-type="string">
            <text:p text:style-name="P92">DIETA <text:s/><text:span text:style-name="T4">Z ograniczeniem łatwo przyswajalnych węglowodanów</text:span></text:p>
          </table:table-cell>
        </table:table-row>
        <table:table-row>
          <table:table-cell table:style-name="Tabela19.A2" office:value-type="string">
            <text:p text:style-name="P93">ŚNIADANIE</text:p>
          </table:table-cell>
          <table:table-cell table:style-name="Tabela19.A2" office:value-type="string">
            <text:p text:style-name="P94"><text:span text:style-name="T5">Pieczywo pszenne</text:span> 50g (GLU PSZ)</text:p>
            <text:p text:style-name="P94"><text:span text:style-name="T5">Pieczywo razowe</text:span> 50g (GLU ŻYT) <text:s/></text:p>
            <text:p text:style-name="P94"><text:span text:style-name="T5">masło </text:span>13g <text:s/>(MLE)</text:p>
            <text:p text:style-name="P94"><text:span text:style-name="T5">parówka</text:span> 70g GLU, SEL, SOJ, GOR , musztarda,</text:p>
            <text:p text:style-name="P94"><text:span text:style-name="T7">płatki owsiane <text:s/>na mleku</text:span> 250ml (MLE, GLU) </text:p>
            <text:p text:style-name="P94"><text:span text:style-name="T5">kawa zbożowa </text:span>200ml <text:span text:style-name="T65">(</text:span>GLU)</text:p>
            <text:p text:style-name="P95">arbuz <text:span text:style-name="T6">(120g)</text:span></text:p>
          </table:table-cell>
          <table:table-cell table:style-name="Tabela19.A2" office:value-type="string">
            <text:p text:style-name="P94"><text:span text:style-name="T5">Bułka </text:span><text:s/>100g (GLU PSZ)</text:p>
            <text:p text:style-name="P94"><text:span text:style-name="T5">masło </text:span>13g <text:s/>(MLE) <text:s/></text:p>
            <text:p text:style-name="P94"><text:span text:style-name="T5">parówka</text:span> 70g GLU, SEL, SOJ, GOR,</text:p>
            <text:p text:style-name="P96"><text:span text:style-name="T10">płatki owsiane gotowane na mleku</text:span><text:span text:style-name="T6"> 250ml (MLE, GLU),</text:span> </text:p>
            <text:p text:style-name="P94"><text:span text:style-name="T5">kawa zbożowa </text:span>200ml <text:span text:style-name="T65">(</text:span>GLU)</text:p>
            <text:p text:style-name="P95">arbuz <text:span text:style-name="T6">(120g)</text:span></text:p>
            <text:p text:style-name="P96"/>
          </table:table-cell>
          <table:table-cell table:style-name="Tabela19.D2" office:value-type="string">
            <text:p text:style-name="P94"><text:span text:style-name="T5">Pieczywo razowe</text:span> 100g (GLU ŻYT), <text:s/><text:span text:style-name="T5">masło </text:span>13g <text:s/>(MLE)</text:p>
            <text:p text:style-name="P94"><text:span text:style-name="T5">parówka</text:span> 70g GLU, SEL, SOJ, GOR , musztarda,</text:p>
            <text:p text:style-name="P94"><text:span text:style-name="T10">płatki owsiane gotowane na mleku</text:span><text:span text:style-name="T6"> 250ml (MLE, GLU),</text:span> </text:p>
            <text:p text:style-name="P94"><text:span text:style-name="T5">kawa zbożowa </text:span>200ml <text:span text:style-name="T65">(</text:span>GLU)</text:p>
            <text:p text:style-name="P95">arbuz <text:span text:style-name="T6">(120g)</text:span></text:p>
          </table:table-cell>
        </table:table-row>
        <table:table-row>
          <table:table-cell table:style-name="Tabela19.A2" office:value-type="string">
            <text:p text:style-name="P93">OBIAD</text:p>
          </table:table-cell>
          <table:table-cell table:style-name="Tabela19.A2" office:value-type="string">
            <text:p text:style-name="P97"><text:span text:style-name="T7">Zupa pieczarkow</text:span><text:span text:style-name="T6">a 300ml (Kurczak, mąka</text:span></text:p>
            <text:p text:style-name="P98">pszenna, śmietana, włoszczyzna, masło,</text:p>
            <text:p text:style-name="P99">pieczarki, makaron; MLE, SEL) </text:p>
            <text:p text:style-name="P100"><text:span text:style-name="T8">zapiekanka warzywna</text:span><text:span text:style-name="T9"> 350g (brokuły, marchewka, </text:span><text:span text:style-name="T66">ziemniaki</text:span><text:span text:style-name="T9">, mąka pszenna, kalafior, mleko MLE, GLU PSZ)</text:span></text:p>
            <text:p text:style-name="P101"><text:span text:style-name="T5">kompot</text:span> 150ml</text:p>
          </table:table-cell>
          <table:table-cell table:style-name="Tabela19.A2" office:value-type="string">
            <text:p text:style-name="P94"><text:span text:style-name="T67">Krupnik</text:span><text:span text:style-name="T9"> 300ml (kasza jęczmienna, kurczak, włoszczyzna, masło, ziemniaki, GLU, MLE, SEL)</text:span></text:p>
            <text:p text:style-name="P100"><text:span text:style-name="T8">zapiekanka warzywna</text:span><text:span text:style-name="T68"> 350g (brokuły, marchewka, </text:span><text:span text:style-name="T69">ziemniaki</text:span><text:span text:style-name="T68">, mąka pszenna, kalafior, mleko MLE, GLU PSZ)</text:span></text:p>
            <text:p text:style-name="P96"><text:span text:style-name="T5">kompot</text:span> 150ml</text:p>
          </table:table-cell>
          <table:table-cell table:style-name="Tabela19.D2" office:value-type="string">
            <text:p text:style-name="P97"><text:span text:style-name="T7">Zupa pieczarkow</text:span><text:span text:style-name="T6">a 300ml (Kurczak, mąka</text:span></text:p>
            <text:p text:style-name="P98">pszenna, śmietana, włoszczyzna, masło,</text:p>
            <text:p text:style-name="P99">pieczarki, makaron; MLE, SEL) </text:p>
            <text:p text:style-name="P100"><text:span text:style-name="T8">zapiekanka warzywna</text:span><text:span text:style-name="T9"> 350g (brokuły, marchewka, </text:span><text:span text:style-name="T66">ziemniaki</text:span><text:span text:style-name="T9">, mąka pszenna, kalafior, mleko MLE, GLU PSZ)</text:span></text:p>
            <text:p text:style-name="P101"><text:span text:style-name="T5">kompot</text:span> 150ml</text:p>
          </table:table-cell>
        </table:table-row>
        <table:table-row>
          <table:table-cell table:style-name="Tabela19.A2" office:value-type="string">
            <text:p text:style-name="P93">KOLACJA</text:p>
          </table:table-cell>
          <table:table-cell table:style-name="Tabela19.A2" office:value-type="string">
            <text:p text:style-name="P94"><text:span text:style-name="T5">Pieczywo pszenne</text:span> 50g (GLU PSZ) </text:p>
            <text:p text:style-name="P94"><text:span text:style-name="T5">Pieczywo razowe</text:span> 50g (GLU ŻYT) </text:p>
            <text:p text:style-name="P94"><text:span text:style-name="T5">masło </text:span>13g <text:s/>(MLE)</text:p>
            <text:p text:style-name="P102"><text:span text:style-name="T70">sałatka z ciecierzycy</text:span> <text:span text:style-name="T71">10</text:span>0g (<text:span text:style-name="T72">ciecierzyca, jajko, ogórek, cebula, pomidory, koperek, oliwa z oliwek, musztarda, sok z cytryny; GOR, JAJ</text:span>),</text:p>
            <text:p text:style-name="P94"><text:span text:style-name="T5">herbata </text:span><text:s/>200ml</text:p>
          </table:table-cell>
          <table:table-cell table:style-name="Tabela19.A2" office:value-type="string">
            <text:p text:style-name="P94"><text:span text:style-name="T5">Bułka </text:span><text:s/>100g (GLU PSZ) </text:p>
            <text:p text:style-name="P94"><text:span text:style-name="T5">masło </text:span>13g <text:s/>(MLE)</text:p>
            <text:p text:style-name="P103"><text:span text:style-name="T31">pasta z twarogu</text:span><text:span text:style-name="T32"> 50g (ser twarogowy, </text:span><text:span text:style-name="T73">pomidory,</text:span><text:span text:style-name="T32"> śmietana; MLE),</text:span></text:p>
            <text:p text:style-name="P94"><text:span text:style-name="T74">herbata </text:span><text:span text:style-name="T75"><text:s/>200ml</text:span></text:p>
          </table:table-cell>
          <table:table-cell table:style-name="Tabela19.D2" office:value-type="string">
            <text:p text:style-name="P94"><text:span text:style-name="T5">Pieczywo razowe</text:span> 100g (GLU ŻYT), </text:p>
            <text:p text:style-name="P94"><text:span text:style-name="T5">masło </text:span>13g <text:s/>(MLE)</text:p>
            <text:p text:style-name="P102"><text:span text:style-name="T70">sałatka z ciecierzycy</text:span> <text:span text:style-name="T71">10</text:span>0g (<text:span text:style-name="T72">ciecierzyca, jajko, ogórek, cebula, pomidory, koperek, oliwa z oliwek, musztarda, sok z cytryny; GOR, JAJ</text:span>),</text:p>
            <text:p text:style-name="P104"><text:span text:style-name="T5">herbata </text:span><text:s/>200ml</text:p>
          </table:table-cell>
        </table:table-row>
        <table:table-row>
          <table:table-cell table:style-name="Tabela19.A2" office:value-type="string">
            <text:p text:style-name="P93">POSIŁEK NOCNY</text:p>
          </table:table-cell>
          <table:table-cell table:style-name="Tabela19.A2" office:value-type="string">
            <text:p text:style-name="P105"><text:span text:style-name="T5">Pieczywo pszenne </text:span>30g (GLU), <text:span text:style-name="T5">masło </text:span>(MLE) 5g, <text:span text:style-name="T5">surówka</text:span> <text:span text:style-name="T7">warzywna</text:span> 50g (seler, marchew, jabłko, jogurt naturalny 2%, SEL),</text:p>
          </table:table-cell>
          <table:table-cell table:style-name="Tabela19.A2" office:value-type="string">
            <text:p text:style-name="P105"><text:span text:style-name="T5">Bułka </text:span>30g (GLU), <text:span text:style-name="T5">masło </text:span>(MLE) 5g, <text:span text:style-name="T5">surówka</text:span> <text:span text:style-name="T7">warzywna</text:span> 50g (seler, marchew, jabłko, jogurt naturalny 2%, SEL),</text:p>
          </table:table-cell>
          <table:table-cell table:style-name="Tabela19.D2" office:value-type="string">
            <text:p text:style-name="P105"><text:span text:style-name="T5">Pieczywo razowe </text:span>30g (GLU), <text:span text:style-name="T5">masło </text:span>(MLE) 5g, <text:span text:style-name="T5">surówka</text:span> <text:span text:style-name="T7">warzywna</text:span> 50g (seler, marchew, jabłko, jogurt naturalny 2%, SEL),</text:p>
          </table:table-cell>
        </table:table-row>
        <table:table-row>
          <table:table-cell table:style-name="Tabela19.A2" office:value-type="string">
            <text:p text:style-name="P93">WARTOŚCI ODŻYWCZE</text:p>
          </table:table-cell>
          <table:table-cell table:style-name="Tabela19.A2" office:value-type="string">
            <text:p text:style-name="P106">E: <text:span text:style-name="T76">1823</text:span>kcal</text:p>
            <text:p text:style-name="P106">B:<text:span text:style-name="T76">58</text:span>g</text:p>
            <text:p text:style-name="P106">T:<text:span text:style-name="T76">65</text:span>g, w tym kw. tł. nas.: 26g</text:p>
            <text:p text:style-name="P106">W:2<text:span text:style-name="T76">60</text:span>g, w tym cukry: 42g</text:p>
            <text:p text:style-name="P106">Błonnik:<text:span text:style-name="T76">29</text:span>g</text:p>
            <text:p text:style-name="P106">Sól:<text:span text:style-name="T76">3</text:span>g</text:p>
          </table:table-cell>
          <table:table-cell table:style-name="Tabela19.A2" office:value-type="string">
            <text:p text:style-name="P106">E: 2143 kcal</text:p>
            <text:p text:style-name="P106">B:75g</text:p>
            <text:p text:style-name="P106">T:76g, w tym kw. tł. nas.: 27g</text:p>
            <text:p text:style-name="P106">W:298g, w tym cukry: 45g</text:p>
            <text:p text:style-name="P106">Błonnik:24g</text:p>
            <text:p text:style-name="P106">Sól: 4,8g</text:p>
          </table:table-cell>
          <table:table-cell table:style-name="Tabela19.D2" office:value-type="string">
            <text:p text:style-name="P106">E: 1941kcal</text:p>
            <text:p text:style-name="P106">B:70g</text:p>
            <text:p text:style-name="P106">T:70g, w tym kw. tł. nas.: 26g</text:p>
            <text:p text:style-name="P106">W:274g, w tym cukry: 30g</text:p>
            <text:p text:style-name="P106">Błonnik: 43g</text:p>
            <text:p text:style-name="P106">Sól: 5g</text:p>
          </table:table-cell>
        </table:table-row>
      </table:table>
      <text:p text:style-name="P107"><text:span text:style-name="T77"/></text:p>
      <text:p text:style-name="P108"><text:span text:style-name="T78">6</text:span><text:span text:style-name="T79">.08.2026r </text:span><text:span text:style-name="T78">Czwartek</text:span></text:p>
      <table:table table:name="Tabela5" table:style-name="Tabela5">
        <table:table-column table:style-name="Tabela5.A"/>
        <table:table-column table:style-name="Tabela5.B" table:number-columns-repeated="2"/>
        <table:table-column table:style-name="Tabela5.D"/>
        <table:table-row>
          <table:table-cell table:style-name="Tabela5.A1" office:value-type="string">
            <text:p text:style-name="P109"/>
          </table:table-cell>
          <table:table-cell table:style-name="Tabela5.A1" office:value-type="string">
            <text:p text:style-name="P109">DIETA <text:s/><text:span text:style-name="T3">PODSTAWOWA</text:span></text:p>
          </table:table-cell>
          <table:table-cell table:style-name="Tabela5.A1" office:value-type="string">
            <text:p text:style-name="P109">DIETA <text:s/><text:span text:style-name="T3">ŁATWOSTRAWNA</text:span></text:p>
          </table:table-cell>
          <table:table-cell table:style-name="Tabela5.D1" office:value-type="string">
            <text:p text:style-name="P109">DIETA <text:s/><text:span text:style-name="T4">Z ograniczeniem łatwo przyswajalnych węglowodanów</text:span></text:p>
          </table:table-cell>
        </table:table-row>
        <table:table-row>
          <table:table-cell table:style-name="Tabela5.A2" office:value-type="string">
            <text:p text:style-name="P110">ŚNIADANIE</text:p>
          </table:table-cell>
          <table:table-cell table:style-name="Tabela5.A2" office:value-type="string">
            <text:p text:style-name="P111"><text:span text:style-name="T5">pieczywo pszenne</text:span> 50g (GLU PSZ)</text:p>
            <text:p text:style-name="P111"><text:span text:style-name="T5">pieczywo razowe</text:span> 50g (GLU ŻYT)</text:p>
            <text:p text:style-name="P112"><text:span text:style-name="T34">szynka konserwowa</text:span><text:span text:style-name="T33"> 50g </text:span><text:span text:style-name="T80">(GLU, SEL, SOJ, GOR), </text:span><text:span text:style-name="T9"><text:s/></text:span></text:p>
            <text:p text:style-name="P111"><text:span text:style-name="T5">masło</text:span> 13g <text:s/>(MLE)</text:p>
            <text:p text:style-name="P111"><text:span text:style-name="T5">płatki owsiane gotowane na mleku</text:span> 250ml (MLE, GLU),</text:p>
            <text:p text:style-name="P43"><text:span text:style-name="T5">kawa zbożowa</text:span> 200ml (MLE, GLU)</text:p>
            <text:p text:style-name="P113"><text:span text:style-name="T7">surówka z marchewki z chrzanem </text:span>30g</text:p>
          </table:table-cell>
          <table:table-cell table:style-name="Tabela5.A2" office:value-type="string">
            <text:p text:style-name="P111"><text:span text:style-name="T5">Bułka</text:span> 100g (GLU PSZ)</text:p>
            <text:p text:style-name="P111"><text:span text:style-name="T5">szynka konserwowa</text:span> 50g <text:span text:style-name="T9">(GLU, SEL, SOJ, GOR), </text:span></text:p>
            <text:p text:style-name="P114"><text:span text:style-name="T5">sałata</text:span> 10g,</text:p>
            <text:p text:style-name="P112"><text:span text:style-name="T34">masło</text:span><text:span text:style-name="T33"> 13g <text:s/>(MLE)</text:span></text:p>
            <text:p text:style-name="P111"><text:span text:style-name="T5">płatki owsiane gotowane na mleku</text:span> 250ml (MLE, GLU),</text:p>
            <text:p text:style-name="P43"><text:span text:style-name="T5">kawa zbożowa</text:span> 200ml (MLE, GLU)</text:p>
            <text:p text:style-name="P113"><text:span text:style-name="T7">surówka z marchewki </text:span>30g</text:p>
          </table:table-cell>
          <table:table-cell table:style-name="Tabela5.D2" office:value-type="string">
            <text:p text:style-name="P111"><text:span text:style-name="T5">pieczywo razowe</text:span> 100g (GLU ŻYT)</text:p>
            <text:p text:style-name="P111"><text:span text:style-name="T5">szynka konserwowa</text:span> 50g <text:span text:style-name="T9">(GLU, SEL, SOJ, GOR), </text:span></text:p>
            <text:p text:style-name="P114"><text:span text:style-name="T5">sałata</text:span> 10g,</text:p>
            <text:p text:style-name="P112"><text:span text:style-name="T34">masło</text:span><text:span text:style-name="T33"> 13g <text:s/>(MLE)</text:span></text:p>
            <text:p text:style-name="P111"><text:span text:style-name="T5">płatki owsiane gotowane na mleku</text:span> 250ml (MLE, GLU),</text:p>
            <text:p text:style-name="P43"><text:span text:style-name="T5">kawa zbożowa</text:span> 200ml (MLE, GLU)</text:p>
            <text:p text:style-name="P113"><text:span text:style-name="T7">surówka z marchewki z chrzanem </text:span>30g</text:p>
          </table:table-cell>
        </table:table-row>
        <table:table-row>
          <table:table-cell table:style-name="Tabela5.A2" office:value-type="string">
            <text:p text:style-name="P110">OBIAD</text:p>
          </table:table-cell>
          <table:table-cell table:style-name="Tabela5.A2" office:value-type="string">
            <text:p text:style-name="P115"><text:span text:style-name="T10">Zupa pomidorowa</text:span><text:span text:style-name="T6"> (Kurczak, mąka pszenna, makaron, koncentrat pomidorowy, śmietana, włoszczyzna, masło; MLE, SEL, GLU PSZ, ) 300ml,</text:span> </text:p>
            <text:p text:style-name="P116"><text:span text:style-name="T7">gulasz </text:span><text:span text:style-name="T18">wieprzowy</text:span> 120g (<text:span text:style-name="T81">marchew, </text:span><text:span text:style-name="T82">wieprzowina</text:span><text:span text:style-name="T81">, włoszczyzna, olej rzepakowy</text:span>),</text:p>
            <text:p text:style-name="P111"><text:span text:style-name="T83">surówka z kiszone</text:span><text:span text:style-name="T84">go ogórka</text:span><text:span text:style-name="T85"> (</text:span><text:span text:style-name="T86">ogórek</text:span><text:span text:style-name="T85"> kiszon</text:span><text:span text:style-name="T86">y</text:span><text:span text:style-name="T85">, olej)</text:span><text:span text:style-name="T6"> </text:span>90g,</text:p>
            <text:p text:style-name="P111"><text:span text:style-name="T87">kasza jęczmienna</text:span><text:span text:style-name="T58"> 180g (</text:span><text:span text:style-name="T88">GLU</text:span><text:span text:style-name="T58">)</text:span>, </text:p>
            <text:p text:style-name="P117"><text:span text:style-name="T5">kompot</text:span> 150ml</text:p>
          </table:table-cell>
          <table:table-cell table:style-name="Tabela5.A2" office:value-type="string">
            <text:p text:style-name="P115"><text:span text:style-name="T10">Zupa pomidorowa</text:span><text:span text:style-name="T6"> (Kurczak, mąka pszenna, makaron, koncentrat pomidorowy, śmietana, włoszczyzna, masło; MLE, SEL, GLU PSZ, ) 300ml,</text:span> <text:s/></text:p>
            <text:p text:style-name="P116"><text:span text:style-name="T7">gulasz </text:span><text:span text:style-name="T18">wieprzowy</text:span> 120g (<text:span text:style-name="T81">marchew, </text:span><text:span text:style-name="T82">wieprzowina</text:span><text:span text:style-name="T81">, włoszczyzna, olej rzepakowy</text:span>),</text:p>
            <text:p text:style-name="P118"><text:span text:style-name="T7">warzywa na parze</text:span><text:span text:style-name="T6"> 90g (marchew, brokuły, kalafior),</text:span></text:p>
            <text:p text:style-name="P111"><text:span text:style-name="T87">kasza jęczmienna</text:span><text:span text:style-name="T58"> 180g (</text:span><text:span text:style-name="T88">GLU</text:span><text:span text:style-name="T58">)</text:span>, </text:p>
            <text:p text:style-name="P117"><text:span text:style-name="T5">kompot</text:span> 150ml</text:p>
          </table:table-cell>
          <table:table-cell table:style-name="Tabela5.D2" office:value-type="string">
            <text:p text:style-name="P115"><text:span text:style-name="T10">Zupa pomidorowa</text:span><text:span text:style-name="T6"> (Kurczak, mąka pszenna, makaron, koncentrat pomidorowy, śmietana, włoszczyzna, masło; MLE, SEL, GLU PSZ, ) 300ml,</text:span> <text:s/></text:p>
            <text:p text:style-name="P116"><text:span text:style-name="T7">gulasz </text:span><text:span text:style-name="T18">wieprzowy</text:span> 120g (<text:span text:style-name="T81">marchew, </text:span><text:span text:style-name="T82">wieprzowina</text:span><text:span text:style-name="T81">, włoszczyzna, olej rzepakowy</text:span>),</text:p>
            <text:p text:style-name="P111"><text:span text:style-name="T83">surówka z kiszone</text:span><text:span text:style-name="T84">go ogórka</text:span><text:span text:style-name="T85"> (</text:span><text:span text:style-name="T86">ogórek</text:span><text:span text:style-name="T85"> kiszon</text:span><text:span text:style-name="T86">y</text:span><text:span text:style-name="T85">, olej)</text:span><text:span text:style-name="T6"> </text:span>90g,</text:p>
            <text:p text:style-name="P111"><text:span text:style-name="T87">kasza jęczmienna</text:span><text:span text:style-name="T58"> 180g (</text:span><text:span text:style-name="T88">GLU</text:span><text:span text:style-name="T58">)</text:span>, </text:p>
            <text:p text:style-name="P117"><text:span text:style-name="T5">kompot</text:span> 150ml</text:p>
          </table:table-cell>
        </table:table-row>
        <table:table-row>
          <table:table-cell table:style-name="Tabela5.A2" office:value-type="string">
            <text:p text:style-name="P110">KOLACJA</text:p>
          </table:table-cell>
          <table:table-cell table:style-name="Tabela5.A2" office:value-type="string">
            <text:p text:style-name="P119"><text:span text:style-name="T5">pieczywo pszenne</text:span> 50g (GLU PSZ)</text:p>
            <text:p text:style-name="P119"><text:span text:style-name="T5">pieczywo razowe</text:span> 50g (GLU ŻYT)</text:p>
            <text:p text:style-name="P119"><text:span text:style-name="T5">masło</text:span> 13g <text:s/>(MLE)</text:p>
            <text:p text:style-name="P120"><text:span text:style-name="T89">j</text:span><text:span text:style-name="T90">ajko gotowane</text:span><text:span text:style-name="T89"> 1 sztuka</text:span></text:p>
            <text:p text:style-name="P120"><text:span text:style-name="T90">majonez domowy</text:span><text:span text:style-name="T89"> 10g</text:span> </text:p>
            <text:p text:style-name="P121"><text:span text:style-name="T7">herbata</text:span> <text:s/>200ml</text:p>
            <text:p text:style-name="P122" loext:marker-style-name="T91"><text:span text:style-name="T92">sałata</text:span><text:span text:style-name="T33"> </text:span><text:span text:style-name="T93">1</text:span><text:span text:style-name="T33">0g,</text:span></text:p>
          </table:table-cell>
          <table:table-cell table:style-name="Tabela5.A2" office:value-type="string">
            <text:p text:style-name="P119"><text:span text:style-name="T5">Bułka</text:span> 100g (GLU PSZ) ,</text:p>
            <text:p text:style-name="P120"><text:span text:style-name="T5">masło</text:span> 13g <text:s/>(MLE) </text:p>
            <text:p text:style-name="P120"><text:span text:style-name="T89">j</text:span><text:span text:style-name="T90">ajko gotowane</text:span><text:span text:style-name="T89"> 1 sztuka</text:span></text:p>
            <text:p text:style-name="P120"><text:span text:style-name="T90">sos jogurtowy</text:span><text:span text:style-name="T89"> 10g</text:span> </text:p>
            <text:p text:style-name="P123"><text:span text:style-name="T7">herbata</text:span> <text:s/>200ml</text:p>
            <text:p text:style-name="P122" loext:marker-style-name="T91"><text:span text:style-name="T94">sałata</text:span><text:span text:style-name="T33"> </text:span><text:span text:style-name="T95">1</text:span><text:span text:style-name="T33">0g,</text:span></text:p>
          </table:table-cell>
          <table:table-cell table:style-name="Tabela5.D2" office:value-type="string">
            <text:p text:style-name="P119"><text:span text:style-name="T5">pieczywo razowe</text:span> 100g (GLU ŻYT),</text:p>
            <text:p text:style-name="P120"><text:span text:style-name="T5">masło</text:span> 13g <text:s/>(MLE) </text:p>
            <text:p text:style-name="P120"><text:span text:style-name="T89">j</text:span><text:span text:style-name="T90">ajko gotowane</text:span><text:span text:style-name="T89"> 1 sztuka</text:span></text:p>
            <text:p text:style-name="P120"><text:span text:style-name="T90">majonez domowy</text:span><text:span text:style-name="T89"> 10g</text:span> </text:p>
            <text:p text:style-name="P124"><text:span text:style-name="T7">herbata</text:span> 200ml</text:p>
            <text:p text:style-name="P125" loext:marker-style-name="T91"><text:span text:style-name="T92">sałata</text:span><text:span text:style-name="T33"> </text:span><text:span text:style-name="T93">1</text:span><text:span text:style-name="T33">0g,</text:span></text:p>
          </table:table-cell>
        </table:table-row>
        <table:table-row>
          <table:table-cell table:style-name="Tabela5.A2" office:value-type="string">
            <text:p text:style-name="P126">POSIŁEK NOCNY</text:p>
          </table:table-cell>
          <table:table-cell table:style-name="Tabela5.A2" office:value-type="string">
            <text:p text:style-name="P45"><text:span text:style-name="T41">Pieczywo pszenne</text:span> (GLU), <text:span text:style-name="T5">masło </text:span>(MLE) 5g, <text:span text:style-name="T5">serek topiony</text:span> 20g (MLE) , pomidor 30g</text:p>
          </table:table-cell>
          <table:table-cell table:style-name="Tabela5.A2" office:value-type="string">
            <text:p text:style-name="P45"><text:span text:style-name="T5">Bułka</text:span>30g (GLU), <text:span text:style-name="T5">masło </text:span>(MLE) 5g, <text:span text:style-name="T5">ser </text:span><text:span text:style-name="T42">biały</text:span> 20g (MLE) , pomidor 30g</text:p>
          </table:table-cell>
          <table:table-cell table:style-name="Tabela5.D2" office:value-type="string">
            <text:p text:style-name="P45"><text:span text:style-name="T41">Pieczywo razowe</text:span><text:span text:style-name="T43"> 30g</text:span> (GLU), <text:span text:style-name="T5">masło </text:span>(MLE) 5g, <text:span text:style-name="T5">serek topiony</text:span> 20g (MLE) , pomidor 30g</text:p>
          </table:table-cell>
        </table:table-row>
        <table:table-row>
          <table:table-cell table:style-name="Tabela5.A2" office:value-type="string">
            <text:p text:style-name="P110">WARTOŚCI ODŻYWCZE</text:p>
          </table:table-cell>
          <table:table-cell table:style-name="Tabela5.A2" office:value-type="string">
            <text:p text:style-name="P127">E: 2<text:span text:style-name="T76">181</text:span>kcal</text:p>
            <text:p text:style-name="P127">B:<text:span text:style-name="T76">95</text:span>g</text:p>
            <text:p text:style-name="P127">T:<text:span text:style-name="T76">80</text:span>g, w tym kw. tł. nas.: 3<text:span text:style-name="T76">7</text:span>g</text:p>
            <text:p text:style-name="P127">W:2<text:span text:style-name="T76">82</text:span>g, w tym cukry: 36g</text:p>
            <text:p text:style-name="P127">Błonnik: <text:span text:style-name="T76">29</text:span>g Sól:<text:span text:style-name="T76">5</text:span>g</text:p>
          </table:table-cell>
          <table:table-cell table:style-name="Tabela5.A2" office:value-type="string">
            <text:p text:style-name="P127">E: 2192kcal</text:p>
            <text:p text:style-name="P127">B:112g</text:p>
            <text:p text:style-name="P127">T:84g, w tym kw. tł. nas.: 33g</text:p>
            <text:p text:style-name="P127">W:257g, w tym cukry: 38g</text:p>
            <text:p text:style-name="P127">Błonnik:27g Sól:3,9g</text:p>
          </table:table-cell>
          <table:table-cell table:style-name="Tabela5.D2" office:value-type="string">
            <text:p text:style-name="P127">E: 2000kcal</text:p>
            <text:p text:style-name="P127">B:107g</text:p>
            <text:p text:style-name="P127">T:78g, w tym kw. tł. nas.: 30g</text:p>
            <text:p text:style-name="P127">W:229g, w tym cukry:26g</text:p>
            <text:p text:style-name="P127">Błonnik: 33g Sól:3,9g</text:p>
          </table:table-cell>
        </table:table-row>
      </table:table>
      <text:p text:style-name="P128"/>
      <text:p text:style-name="P129">7.08.2026r <text:span text:style-name="T96">Piątek</text:span></text:p>
      <table:table table:name="Tabela3" table:style-name="Tabela3">
        <table:table-column table:style-name="Tabela3.A"/>
        <table:table-column table:style-name="Tabela3.B" table:number-columns-repeated="2"/>
        <table:table-column table:style-name="Tabela3.D"/>
        <table:table-row>
          <table:table-cell table:style-name="Tabela3.A1" office:value-type="string">
            <text:p text:style-name="P130"/>
          </table:table-cell>
          <table:table-cell table:style-name="Tabela3.A1" office:value-type="string">
            <text:p text:style-name="P130">DIETA <text:s/><text:span text:style-name="T3">PODSTAWOWA</text:span></text:p>
          </table:table-cell>
          <table:table-cell table:style-name="Tabela3.A1" office:value-type="string">
            <text:p text:style-name="P130">DIETA <text:s/><text:span text:style-name="T3">ŁATWOSTRAWNA</text:span></text:p>
          </table:table-cell>
          <table:table-cell table:style-name="Tabela3.D1" office:value-type="string">
            <text:p text:style-name="P130">DIETA <text:s/><text:span text:style-name="T4">Z ograniczeniem łatwo przyswajalnych węglowodanów</text:span></text:p>
          </table:table-cell>
        </table:table-row>
        <table:table-row>
          <table:table-cell table:style-name="Tabela3.A2" office:value-type="string">
            <text:p text:style-name="P15">ŚNIADANIE</text:p>
          </table:table-cell>
          <table:table-cell table:style-name="Tabela3.A2" office:value-type="string">
            <text:p text:style-name="P16"><text:span text:style-name="T5">Pieczywo pszenne</text:span> 50g (GLU PSZ) </text:p>
            <text:p text:style-name="P16"><text:span text:style-name="T5">pieczywo razowe</text:span> 50g (GLU ŻYT) <text:s/></text:p>
            <text:p text:style-name="P16"><text:span text:style-name="T5">masło </text:span>13g <text:s/>(MLE)</text:p>
            <text:p text:style-name="P131"><text:span text:style-name="T7">szynka </text:span><text:span text:style-name="T97">wieprzowa</text:span> <text:s/>40g <text:span text:style-name="T6"><text:s/></text:span><text:span text:style-name="T9">(GLU, SEL, SOJ, GOR)</text:span> </text:p>
            <text:p text:style-name="P16">sałata 10g, <text:s text:c="4"/></text:p>
            <text:p text:style-name="P16"><text:span text:style-name="T5">płatki owsiane gotowane na mleku</text:span> 250ml (MLE, GLU),</text:p>
            <text:p text:style-name="P132"><text:span text:style-name="T5">kawa zbożowa </text:span>200ml (GLU)</text:p>
            <text:p text:style-name="P133"><text:span text:style-name="T7">banan</text:span> 120g</text:p>
          </table:table-cell>
          <table:table-cell table:style-name="Tabela3.A2" office:value-type="string">
            <text:p text:style-name="P16"><text:span text:style-name="T5">bułka </text:span><text:s/>100g (GLU PSZ) ,</text:p>
            <text:p text:style-name="P16"><text:span text:style-name="T5">masło </text:span>13g <text:s/>(MLE) <text:s/></text:p>
            <text:p text:style-name="P131"><text:span text:style-name="T7">szynka </text:span><text:span text:style-name="T97">wieprzowa</text:span> <text:s/>40g <text:span text:style-name="T6"><text:s/></text:span><text:span text:style-name="T9">(GLU, SEL, SOJ, GOR)</text:span> </text:p>
            <text:p text:style-name="P16">sałata 10g, <text:s text:c="4"/></text:p>
            <text:p text:style-name="P16"><text:span text:style-name="T5">płatki owsiane gotowane na mleku</text:span> 250ml (MLE, GLU),</text:p>
            <text:p text:style-name="P134"><text:span text:style-name="T5">kawa zbożowa </text:span>200ml (GLU)</text:p>
            <text:p text:style-name="P133"><text:span text:style-name="T7">banan</text:span> 120g</text:p>
          </table:table-cell>
          <table:table-cell table:style-name="Tabela3.D2" office:value-type="string">
            <text:p text:style-name="P16"><text:span text:style-name="T5">pieczywo razowe</text:span> 100g (GLU ŻYT),</text:p>
            <text:p text:style-name="P16"><text:span text:style-name="T5">masło </text:span>13g <text:s/>(MLE)</text:p>
            <text:p text:style-name="P131"><text:span text:style-name="T7">szynka </text:span><text:span text:style-name="T97">wieprzowa</text:span> <text:s/>40g <text:span text:style-name="T6"><text:s/></text:span><text:span text:style-name="T9">(GLU, SEL, SOJ, GOR)</text:span> </text:p>
            <text:p text:style-name="P16">sałata 10g, <text:s text:c="4"/></text:p>
            <text:p text:style-name="P16"><text:span text:style-name="T5">płatki owsiane gotowane na mleku</text:span> 250ml (MLE, GLU), </text:p>
            <text:p text:style-name="P132"><text:span text:style-name="T5">kawa zbożowa </text:span>200ml (GLU)</text:p>
            <text:p text:style-name="P135"><text:span text:style-name="T5">jabłko </text:span><text:span text:style-name="T98">pieczone</text:span><text:span text:style-name="T99"> </text:span>180g</text:p>
          </table:table-cell>
        </table:table-row>
        <table:table-row>
          <table:table-cell table:style-name="Tabela3.A2" office:value-type="string">
            <text:p text:style-name="P136">OBIAD</text:p>
          </table:table-cell>
          <table:table-cell table:style-name="Tabela3.A2" office:value-type="string">
            <text:p text:style-name="P137"><text:span text:style-name="T100">Z</text:span><text:span text:style-name="T101">upa jarzynowa </text:span><text:span text:style-name="T102">300ml (Kurczak, mąka pszenna, śmietana, włoszczyzna, </text:span><text:span text:style-name="T103">masło</text:span><text:span text:style-name="T102">, kalafior, ziemniaki; MLE, SEL)</text:span></text:p>
            <text:p text:style-name="P138"><text:span text:style-name="T5">kopytka gotowane </text:span>320g (jajka, mąka pszenna, mąka ziemniaczana, ziemniaki; JAJ, , GLU PSZ), <text:s/></text:p>
            <text:p text:style-name="P138"><text:span text:style-name="T7">cebula <text:s/>duszona </text:span>30g,</text:p>
            <text:p text:style-name="P138"><text:span text:style-name="T104">surówka z marchewki </text:span><text:span text:style-name="T105">9</text:span>0g,</text:p>
            <text:p text:style-name="P139"><text:span text:style-name="T5">kompot</text:span> 150ml</text:p>
          </table:table-cell>
          <table:table-cell table:style-name="Tabela3.A2" office:value-type="string">
            <text:p text:style-name="P140"><text:span text:style-name="T106">Zupa jarzynowa </text:span><text:span text:style-name="T107">300ml (Kurczak, mąka pszenna, śmietana, włoszczyzna, </text:span><text:span text:style-name="T108">masło</text:span><text:span text:style-name="T107">, kalafior, ziemniaki; MLE, SEL)</text:span></text:p>
            <text:p text:style-name="P138"><text:span text:style-name="T5">kopytka gotowane </text:span>320g (jajka, mąka pszenna, mąka ziemniaczana, ziemniaki; JAJ, , GLU PSZ), <text:s/></text:p>
            <text:p text:style-name="P138"><text:span text:style-name="T7">masło</text:span> 10g (MLE),</text:p>
            <text:p text:style-name="P138"><text:span text:style-name="T5">marchewka gotowana z olejem</text:span> <text:span text:style-name="T109">9</text:span>0g,</text:p>
            <text:p text:style-name="P139"><text:span text:style-name="T5">kompot</text:span> 150ml</text:p>
          </table:table-cell>
          <table:table-cell table:style-name="Tabela3.D2" office:value-type="string">
            <text:p text:style-name="P137"><text:span text:style-name="T101">Zupa jarzynowa </text:span><text:span text:style-name="T102">300ml (Kurczak, mąka pszenna, śmietana, włoszczyzna, </text:span><text:span text:style-name="T103">masło</text:span><text:span text:style-name="T102">, kalafior, ziemniaki; MLE, SEL)</text:span></text:p>
            <text:p text:style-name="P141"><text:span text:style-name="T5">kopytka gotowane </text:span>320g (jajka, mąka pszenna, mąka ziemniaczana, ziemniaki; JAJ, , GLU PSZ), <text:s/></text:p>
            <text:p text:style-name="P138">cebula <text:s/>duszona 30g,</text:p>
            <text:p text:style-name="P142"><text:span text:style-name="T104">surówka z marchewki </text:span><text:span text:style-name="T105">9</text:span>0g,</text:p>
            <text:p text:style-name="P139"><text:span text:style-name="T5">kompot</text:span> 150ml</text:p>
          </table:table-cell>
        </table:table-row>
        <table:table-row>
          <table:table-cell table:style-name="Tabela3.A2" office:value-type="string">
            <text:p text:style-name="P136">KOLACJA</text:p>
          </table:table-cell>
          <table:table-cell table:style-name="Tabela3.A2" office:value-type="string">
            <text:p text:style-name="P138"><text:span text:style-name="T5">Pieczywo pszenne</text:span> 50g (GLU PSZ) </text:p>
            <text:p text:style-name="P138"><text:span text:style-name="T5">Pieczywo razowe</text:span> 50g (GLU ŻYT) <text:s/></text:p>
            <text:p text:style-name="P138"><text:span text:style-name="T5">masło </text:span>13g <text:s/>(MLE)</text:p>
            <text:p text:style-name="P138"><text:span text:style-name="T7">pasta z tuńczyka</text:span><text:span text:style-name="T6"> 50g (tuńczyk, ser biały, MLE), </text:span></text:p>
            <text:p text:style-name="P143"><text:span text:style-name="T110">ogórek </text:span><text:span text:style-name="T111">kiszony</text:span> (10g)</text:p>
            <text:p text:style-name="P144"><text:span text:style-name="T5">herbata </text:span>200ml</text:p>
          </table:table-cell>
          <table:table-cell table:style-name="Tabela3.A2" office:value-type="string">
            <text:p text:style-name="P145"><text:span text:style-name="T5">Bułka </text:span><text:s/>100g (GLU PSZ) , </text:p>
            <text:p text:style-name="P145"><text:span text:style-name="T5">masło </text:span>13g <text:s/>(MLE)</text:p>
            <text:p text:style-name="P138"><text:span text:style-name="T7">pasta z tuńczyka</text:span><text:span text:style-name="T6"> 50g (tuńczyk, ser biały, MLE), </text:span></text:p>
            <text:p text:style-name="P143"><text:span text:style-name="T5">sałata</text:span> (10g)</text:p>
            <text:p text:style-name="P146"><text:span text:style-name="T5">herbata </text:span><text:s/>200ml</text:p>
          </table:table-cell>
          <table:table-cell table:style-name="Tabela3.D2" office:value-type="string">
            <text:p text:style-name="P138"><text:span text:style-name="T5">Pieczywo razowe</text:span> 100g (GLU ŻYT), </text:p>
            <text:p text:style-name="P138"><text:span text:style-name="T5">masło </text:span>13g <text:s/>(MLE)</text:p>
            <text:p text:style-name="P138"><text:span text:style-name="T7">pasta z tuńczyka</text:span><text:span text:style-name="T6"> 50g (tuńczyk, ser biały, MLE), </text:span></text:p>
            <text:p text:style-name="P143"><text:span text:style-name="T110">ogórek </text:span><text:span text:style-name="T111">kiszony</text:span> (10g)</text:p>
            <text:p text:style-name="P147"><text:span text:style-name="T5">herbata </text:span><text:s/>200ml</text:p>
          </table:table-cell>
        </table:table-row>
        <table:table-row>
          <table:table-cell table:style-name="Tabela3.A2" office:value-type="string">
            <text:p text:style-name="P136">POSIŁEK NOCNY</text:p>
          </table:table-cell>
          <table:table-cell table:style-name="Tabela3.A2" office:value-type="string">
            <text:p text:style-name="P148"><text:span text:style-name="T5">Pieczywo pszenne </text:span>30g (GLU), <text:span text:style-name="T5">masło </text:span>5g,<text:span text:style-name="T5"> pasta z jaj</text:span> 30g (JAJ, GOR)</text:p>
          </table:table-cell>
          <table:table-cell table:style-name="Tabela3.A2" office:value-type="string">
            <text:p text:style-name="P148"><text:span text:style-name="T5">Bułka </text:span>30g (GLU), <text:span text:style-name="T5">masło </text:span>5g,<text:span text:style-name="T5"> pasta z jaj</text:span> 30g (JAJ, GOR)</text:p>
          </table:table-cell>
          <table:table-cell table:style-name="Tabela3.D2" office:value-type="string">
            <text:p text:style-name="P148"><text:span text:style-name="T5">Pieczywo razowe </text:span>30g (GLU), <text:span text:style-name="T5">masło </text:span>5g,<text:span text:style-name="T5"> pasta z jaj</text:span> 30g (JAJ, GOR)</text:p>
          </table:table-cell>
        </table:table-row>
        <table:table-row>
          <table:table-cell table:style-name="Tabela3.A2" office:value-type="string">
            <text:p text:style-name="P136">WARTOŚCI ODŻYWCZE</text:p>
          </table:table-cell>
          <table:table-cell table:style-name="Tabela3.A2" office:value-type="string">
            <text:p text:style-name="P136">E: 2<text:span text:style-name="T76">142</text:span> kcal</text:p>
            <text:p text:style-name="P136">B:<text:span text:style-name="T76">78</text:span>g</text:p>
            <text:p text:style-name="P136">T:<text:span text:style-name="T76">88</text:span>g, kw. tł. nas: <text:span text:style-name="T112">31</text:span>g</text:p>
            <text:p text:style-name="P136">W:2<text:span text:style-name="T76">67</text:span>g , w tym cukry:<text:span text:style-name="T112">37</text:span>g </text:p>
            <text:p text:style-name="P136">Błonnik: 37g Sól: <text:span text:style-name="T112">3,4</text:span>g</text:p>
          </table:table-cell>
          <table:table-cell table:style-name="Tabela3.A2" office:value-type="string">
            <text:p text:style-name="P136">E: 2148 kcal</text:p>
            <text:p text:style-name="P136">B:63g</text:p>
            <text:p text:style-name="P136">T:74g, kw. tł. nas: 26g</text:p>
            <text:p text:style-name="P136">W:301g , w tym cukry:43g </text:p>
            <text:p text:style-name="P136">Błonnik: 33g Sól: 4,3g</text:p>
          </table:table-cell>
          <table:table-cell table:style-name="Tabela3.D2" office:value-type="string">
            <text:p text:style-name="P136">E1938 kcal</text:p>
            <text:p text:style-name="P136">B:61g</text:p>
            <text:p text:style-name="P136">T:74g, kw. tł. nas: 27g</text:p>
            <text:p text:style-name="P136">W:254g , w tym cukry:37g </text:p>
            <text:p text:style-name="P136">Błonnik: 39g Sól: 4,3g</text:p>
          </table:table-cell>
        </table:table-row>
      </table:table>
      <text:p text:style-name="P128"><text:span text:style-name="T26"/></text:p>
      <text:p text:style-name="P149"><text:soft-page-break/><text:span text:style-name="T113">8</text:span><text:span text:style-name="T114">.</text:span><text:span text:style-name="T113">08.2026</text:span><text:span text:style-name="T114"> Sobota</text:span></text:p>
      <text:p text:style-name="P150"/>
      <table:table table:name="Tabela17" table:style-name="Tabela17">
        <table:table-column table:style-name="Tabela17.A"/>
        <table:table-column table:style-name="Tabela17.B"/>
        <table:table-column table:style-name="Tabela17.C"/>
        <table:table-column table:style-name="Tabela17.D"/>
        <table:table-row>
          <table:table-cell table:style-name="Tabela17.A1" office:value-type="string">
            <text:p text:style-name="P151"/>
          </table:table-cell>
          <table:table-cell table:style-name="Tabela17.A1" office:value-type="string">
            <text:p text:style-name="P151">DIETA <text:s/><text:span text:style-name="T3">PODSTAWOWA</text:span></text:p>
          </table:table-cell>
          <table:table-cell table:style-name="Tabela17.A1" office:value-type="string">
            <text:p text:style-name="P151">DIETA <text:s/><text:span text:style-name="T3">ŁATWOSTRAWNA</text:span></text:p>
          </table:table-cell>
          <table:table-cell table:style-name="Tabela17.D1" office:value-type="string">
            <text:p text:style-name="P151">DIETA <text:s/><text:span text:style-name="T4">Z ograniczeniem łatwo przyswajalnych węglowodanów</text:span></text:p>
          </table:table-cell>
        </table:table-row>
        <table:table-row>
          <table:table-cell table:style-name="Tabela17.A2" office:value-type="string">
            <text:p text:style-name="P152">ŚNIADANIE</text:p>
          </table:table-cell>
          <table:table-cell table:style-name="Tabela17.A2" office:value-type="string">
            <text:p text:style-name="P153"><text:span text:style-name="T5">pieczywo pszenne</text:span> 50g (GLU PSZ)</text:p>
            <text:p text:style-name="P153"><text:span text:style-name="T5">pieczywo razowe</text:span> 50g (GLU ŻYT)</text:p>
            <text:p text:style-name="P154"><text:span text:style-name="T34">pasta z twarogu</text:span><text:span text:style-name="T33"> 50g (ser twarogowy, <text:s/>śmietana; MLE),</text:span></text:p>
            <text:p text:style-name="P154"><text:span text:style-name="T5">dżem</text:span> 50g</text:p>
            <text:p text:style-name="P153"><text:span text:style-name="T5">masło</text:span> 13g <text:s/>(MLE)</text:p>
            <text:p text:style-name="P155"><text:span text:style-name="T5">płatki owsiane gotowane na mleku</text:span> 250ml (MLE, GLU),</text:p>
            <text:p text:style-name="P156"><text:span text:style-name="T5">kawa zbożowa</text:span> 200ml (MLE, GLU)</text:p>
            <text:p text:style-name="P157"><text:span text:style-name="T5">jabłko </text:span><text:span text:style-name="T47">pieczone</text:span> 180g</text:p>
          </table:table-cell>
          <table:table-cell table:style-name="Tabela17.A2" office:value-type="string">
            <text:p text:style-name="P153"><text:span text:style-name="T5">Bułka</text:span> 100g (GLU PSZ)</text:p>
            <text:p text:style-name="P154"><text:span text:style-name="T34">pasta z twarogu</text:span><text:span text:style-name="T33"> 50g (ser twarogowy, <text:s/>śmietana; MLE),</text:span> </text:p>
            <text:p text:style-name="P154"><text:span text:style-name="T5">dżem</text:span> 50g </text:p>
            <text:p text:style-name="P153"><text:span text:style-name="T5">masło</text:span> 13g <text:s/>(MLE)</text:p>
            <text:p text:style-name="P155"><text:span text:style-name="T5">płatki owsiane gotowane na mleku</text:span> 250ml (MLE, GLU),</text:p>
            <text:p text:style-name="P156"><text:span text:style-name="T5">kawa zbożowa </text:span><text:s/>200ml (MLE, GLU)</text:p>
            <text:p text:style-name="P157"><text:span text:style-name="T5">jabłko </text:span><text:span text:style-name="T47">pieczone</text:span> 180g</text:p>
          </table:table-cell>
          <table:table-cell table:style-name="Tabela17.D2" office:value-type="string">
            <text:p text:style-name="P153"><text:span text:style-name="T5">pieczywo razowe</text:span> 100g (GLU ŻYT)</text:p>
            <text:p text:style-name="P154"><text:span text:style-name="T34">pasta z twarogu </text:span><text:span text:style-name="T33">50g (ser twarogowy, śmietana; MLE),</text:span> </text:p>
            <text:p text:style-name="P158">pomidor <text:span text:style-name="T6">50g</text:span></text:p>
            <text:p text:style-name="P153"><text:span text:style-name="T5">masło</text:span> 13g <text:s/>(MLE)</text:p>
            <text:p text:style-name="P155"><text:span text:style-name="T5">płatki owsiane gotowane na mleku</text:span> 250ml (MLE, GLU),</text:p>
            <text:p text:style-name="P156"><text:span text:style-name="T5">kawa zbożowa </text:span><text:s/>200ml (MLE, GLU)</text:p>
            <text:p text:style-name="P157"><text:span text:style-name="T5">jabłko </text:span><text:span text:style-name="T47">pieczone</text:span> 180g</text:p>
          </table:table-cell>
        </table:table-row>
        <table:table-row>
          <table:table-cell table:style-name="Tabela17.A2" office:value-type="string">
            <text:p text:style-name="P159">OBIAD</text:p>
          </table:table-cell>
          <table:table-cell table:style-name="Tabela17.A2" office:value-type="string">
            <text:p text:style-name="P160"><text:span text:style-name="T115">Zupa fasolowa</text:span><text:span text:style-name="T116"> 300 ml, (boczek, fasola, kiełbasa, włoszczyzna, ziemniaki; GLU, SEL, SOJ, GOR)</text:span> </text:p>
            <text:p text:style-name="P161"><text:span text:style-name="T117">kluski z mięsem</text:span> 90g (<text:span text:style-name="T118">wieprzowina, ziemniaki, mąka ziemniaczana,</text:span> cebula, olej rzepakowy)</text:p>
            <text:p text:style-name="P162"><text:span text:style-name="T51">kapusta duszona</text:span><text:span text:style-name="T16"> 90g</text:span></text:p>
            <text:p text:style-name="P163"><text:span text:style-name="T5">kompot</text:span> 150ml</text:p>
          </table:table-cell>
          <table:table-cell table:style-name="Tabela17.A2" office:value-type="string">
            <text:p text:style-name="P164"><text:span text:style-name="T7">Zupa grysikowa</text:span><text:span text:style-name="T6"> 300 ml </text:span>(Kurczak, mąka pszenna, włoszczyzna, masło, kasza manna, ziemniaki; kalafior; GLU PSZ, MLE, SEL)</text:p>
            <text:p text:style-name="P165"><text:span text:style-name="T117">kluski z mięsem</text:span> 90g (<text:span text:style-name="T118">wieprzowina, ziemniaki, mąka ziemniaczana,</text:span> cebula, olej rzepakowy)</text:p>
            <text:p text:style-name="P166"><text:span text:style-name="T119">marchewka </text:span><text:span text:style-name="T120">duszona</text:span><text:span text:style-name="T51"> </text:span><text:span text:style-name="T16">90g</text:span></text:p>
            <text:p text:style-name="P166"><text:span text:style-name="T15">kompot</text:span><text:span text:style-name="T16"> 150ml</text:span></text:p>
          </table:table-cell>
          <table:table-cell table:style-name="Tabela17.D2" office:value-type="string">
            <text:p text:style-name="P160"><text:span text:style-name="T115">Zupa fasolowa</text:span><text:span text:style-name="T116"> 300 ml, (boczek, fasola, kiełbasa, włoszczyzna, ziemniaki; GLU, SEL, SOJ, GOR)</text:span> </text:p>
            <text:p text:style-name="P165"><text:span text:style-name="T117">kluski z mięsem</text:span> 90g (<text:span text:style-name="T118">wieprzowina, ziemniaki, mąka ziemniaczana,</text:span> cebula, olej rzepakowy)</text:p>
            <text:p text:style-name="P162"><text:span text:style-name="T7">kapusta duszona</text:span> 90g</text:p>
            <text:p text:style-name="P167"><text:span text:style-name="T15">kompot</text:span><text:span text:style-name="T16"> 150ml</text:span></text:p>
          </table:table-cell>
        </table:table-row>
        <table:table-row>
          <table:table-cell table:style-name="Tabela17.A2" office:value-type="string">
            <text:p text:style-name="P159">KOLACJA</text:p>
          </table:table-cell>
          <table:table-cell table:style-name="Tabela17.A2" office:value-type="string">
            <text:p text:style-name="P155"><text:span text:style-name="T5">Pieczywo pszenne</text:span> 50g (GLU PSZ)</text:p>
            <text:p text:style-name="P155"><text:span text:style-name="T5">Pieczywo razowe</text:span> 50g (GLU ŻYT)</text:p>
            <text:p text:style-name="P155"><text:span text:style-name="T5">masło </text:span>13g <text:s/>(MLE)</text:p>
            <text:p text:style-name="P168"><text:span text:style-name="T35">galareta</text:span><text:span text:style-name="T121"> </text:span><text:span text:style-name="T122"><text:s/></text:span><text:span text:style-name="T123">(mięso drobiowe, groszek zielony, sól, marchew, pietruszka, żelatyna, ocet, aromat, sól, przyprawy (w tym seler)) </text:span><text:span text:style-name="T122"><text:s/>100g, </text:span><text:span text:style-name="T34">herbata </text:span><text:span text:style-name="T33"><text:s/>200ml</text:span></text:p>
          </table:table-cell>
          <table:table-cell table:style-name="Tabela17.A2" office:value-type="string">
            <text:p text:style-name="P155"><text:span text:style-name="T5">Bułka </text:span><text:s/>100g (GLU PSZ) , <text:s/></text:p>
            <text:p text:style-name="P169"><text:span text:style-name="T5">masło </text:span>13g <text:s/>(MLE) </text:p>
            <text:p text:style-name="P170"><text:span text:style-name="T59">galareta</text:span><text:span text:style-name="T60"> <text:s/></text:span>(mięso drobiowe, groszek zielony, sól, marchew, pietruszka, żelatyna, ocet, aromat, sól, przyprawy (w tym seler)) <text:span text:style-name="T60"><text:s/>100g,</text:span> <text:span text:style-name="T5">herbata </text:span><text:s/>200ml</text:p>
          </table:table-cell>
          <table:table-cell table:style-name="Tabela17.D2" office:value-type="string">
            <text:p text:style-name="P155"><text:span text:style-name="T5">Pieczywo razowe</text:span> 100g (GLU ŻYT), </text:p>
            <text:p text:style-name="P155"><text:span text:style-name="T5">masło </text:span>13g <text:s/>(MLE)</text:p>
            <text:p text:style-name="P171"><text:span text:style-name="T7">galareta</text:span> <text:s/><text:span text:style-name="T32">(mięso drobiowe, groszek zielony, sól, marchew, pietruszka, żelatyna, ocet, aromat, sól, przyprawy (w tym seler)) </text:span><text:s/>100g, </text:p>
            <text:p text:style-name="P172"><text:span text:style-name="T5">herbata </text:span><text:s/>200ml</text:p>
          </table:table-cell>
        </table:table-row>
        <table:table-row>
          <table:table-cell table:style-name="Tabela17.A2" office:value-type="string">
            <text:p text:style-name="P159">POSIŁEK NOCNY</text:p>
          </table:table-cell>
          <table:table-cell table:style-name="Tabela17.A2" office:value-type="string">
            <text:p text:style-name="P173"><text:span text:style-name="T5">Pieczywo </text:span>30g (GLU), <text:span text:style-name="T5">masło </text:span>5g,<text:span text:style-name="T5"> </text:span><text:span text:style-name="T7">pasta z tuńczyka</text:span> 50g (tuńczyk, ser biały, MLE),</text:p>
          </table:table-cell>
          <table:table-cell table:style-name="Tabela17.A2" office:value-type="string">
            <text:p text:style-name="P173"><text:span text:style-name="T5">Pieczywo </text:span>30g (GLU), <text:span text:style-name="T5">masło </text:span>5g,<text:span text:style-name="T7">pasta z tuńczyka</text:span> 50g (tuńczyk, ser biały, MLE),</text:p>
          </table:table-cell>
          <table:table-cell table:style-name="Tabela17.D2" office:value-type="string">
            <text:p text:style-name="P173"><text:span text:style-name="T5">Pieczywo </text:span>30g (GLU), <text:span text:style-name="T5">masło </text:span>5g,<text:span text:style-name="T5"> </text:span><text:span text:style-name="T7">pasta z tuńczyka</text:span> 50g (tuńczyk, ser biały, MLE),</text:p>
          </table:table-cell>
        </table:table-row>
        <table:table-row>
          <table:table-cell table:style-name="Tabela17.A2" office:value-type="string">
            <text:p text:style-name="P159">WARTOŚCI ODŻYWCZE</text:p>
            <text:p text:style-name="P159"/>
          </table:table-cell>
          <table:table-cell table:style-name="Tabela17.A2" office:value-type="string">
            <text:p text:style-name="P159">E: 2114 kcal</text:p>
            <text:p text:style-name="P159">B:68g</text:p>
            <text:p text:style-name="P159">T:81g, kw. tł. nas: 29g</text:p>
            <text:p text:style-name="P159">W:288g , w tym cukry:42g </text:p>
            <text:p text:style-name="P159">Błonnik: 35g Sól: 4,3g</text:p>
          </table:table-cell>
          <table:table-cell table:style-name="Tabela17.A2" office:value-type="string">
            <text:p text:style-name="P159">E: 2249 kcal</text:p>
            <text:p text:style-name="P159">B:67g</text:p>
            <text:p text:style-name="P159">T:97g, kw. tł. nas: 26g</text:p>
            <text:p text:style-name="P159">W:311g , w tym cukry:43g </text:p>
            <text:p text:style-name="P159">Błonnik: 32g Sól: 4,3g</text:p>
          </table:table-cell>
          <table:table-cell table:style-name="Tabela17.D2" office:value-type="string">
            <text:p text:style-name="P159">E2039 kcal</text:p>
            <text:p text:style-name="P159">B:65g</text:p>
            <text:p text:style-name="P159">T:79g, kw. tł. nas: 27g</text:p>
            <text:p text:style-name="P159">W:265g , w tym cukry:37g </text:p>
            <text:p text:style-name="P159">Błonnik: 38g Sól: 4,3g</text:p>
          </table:table-cell>
        </table:table-row>
      </table:table>
      <text:p text:style-name="P174"><text:span text:style-name="T124">9</text:span><text:span text:style-name="T26">.08.2026r <text:s text:c="2"/>Niedziela</text:span></text:p>
      <table:table table:name="Tabela4" table:style-name="Tabela4">
        <table:table-column table:style-name="Tabela4.A"/>
        <table:table-column table:style-name="Tabela4.B"/>
        <table:table-column table:style-name="Tabela4.C"/>
        <table:table-column table:style-name="Tabela4.D"/>
        <table:table-row table:style-name="Tabela4.1">
          <table:table-cell table:style-name="Tabela4.A1" office:value-type="string">
            <text:p text:style-name="P175"/>
          </table:table-cell>
          <table:table-cell table:style-name="Tabela4.A1" office:value-type="string">
            <text:p text:style-name="P176"><text:span text:style-name="T26">DIETA <text:s/></text:span><text:span text:style-name="T27">PODSTAWOWA</text:span></text:p>
          </table:table-cell>
          <table:table-cell table:style-name="Tabela4.A1" office:value-type="string">
            <text:p text:style-name="P176"><text:span text:style-name="T26">DIETA <text:s/></text:span><text:span text:style-name="T27">ŁATWOSTRAWNA</text:span></text:p>
          </table:table-cell>
          <table:table-cell table:style-name="Tabela4.D1" office:value-type="string">
            <text:p text:style-name="P176"><text:span text:style-name="T26">DIETA <text:s/></text:span><text:span text:style-name="T28">Z ograniczeniem łatwo przyswajalnych węglowodanów</text:span></text:p>
          </table:table-cell>
        </table:table-row>
        <table:table-row table:style-name="Tabela4.1">
          <table:table-cell table:style-name="Tabela4.A2" office:value-type="string">
            <text:p text:style-name="P177">ŚNIADANIE</text:p>
          </table:table-cell>
          <table:table-cell table:style-name="Tabela4.A2" office:value-type="string">
            <text:p text:style-name="P178"><text:span text:style-name="T5">pieczywo pszenne</text:span> 50g (GLU PSZ)</text:p>
            <text:p text:style-name="P178"><text:span text:style-name="T5">pieczywo razowe</text:span> 50g (GLU ŻYT)</text:p>
            <text:p text:style-name="P178"><text:span text:style-name="T5">masło</text:span> 13g <text:s/>(MLE)</text:p>
            <text:p text:style-name="P178"><text:span text:style-name="T125">kasza manna</text:span><text:span text:style-name="T5"> gotowan</text:span><text:span text:style-name="T125">a</text:span><text:span text:style-name="T5"> na mleku </text:span><text:s/>250ml (MLE, GLU)</text:p>
            <text:p text:style-name="P178"><text:span text:style-name="T10">pasta z twarogu</text:span><text:span text:style-name="T6"> z </text:span><text:span text:style-name="T7">koperkiem</text:span><text:span text:style-name="T6"> 50g, </text:span><text:s/></text:p>
            <text:p text:style-name="P178"><text:span text:style-name="T5">jabłko </text:span><text:span text:style-name="T47">pieczone</text:span> 180g</text:p>
            <text:p text:style-name="P179"><text:span text:style-name="T5">kawa zbożowa</text:span> 200ml (GLU)</text:p>
          </table:table-cell>
          <table:table-cell table:style-name="Tabela4.A2" office:value-type="string">
            <text:p text:style-name="P178"><text:span text:style-name="T5">Bułka</text:span> 100g (GLU PSZ),</text:p>
            <text:p text:style-name="P178"><text:span text:style-name="T5">masło</text:span> 13g <text:s/>(MLE)</text:p>
            <text:p text:style-name="P180"><text:span text:style-name="T125">kasza manna</text:span><text:span text:style-name="T5"> gotowan</text:span><text:span text:style-name="T125">a</text:span><text:span text:style-name="T5"> na mleku </text:span><text:s/>250ml (MLE, GLU)</text:p>
            <text:p text:style-name="P178"><text:span text:style-name="T10">pasta z twarogu</text:span><text:span text:style-name="T6"> z </text:span><text:span text:style-name="T7">koperkiem</text:span><text:span text:style-name="T6"> 50g, </text:span></text:p>
            <text:p text:style-name="P178"><text:span text:style-name="T5">jabłko </text:span><text:span text:style-name="T47">pieczone</text:span> 180g</text:p>
            <text:p text:style-name="P181"><text:span text:style-name="T5">kawa zbożowa</text:span> 200ml (GLU)</text:p>
            <text:p text:style-name="P179"/>
          </table:table-cell>
          <table:table-cell table:style-name="Tabela4.D2" office:value-type="string">
            <text:p text:style-name="P178"><text:span text:style-name="T5">pieczywo razowe</text:span> 100g (GLU ŻYT) </text:p>
            <text:p text:style-name="P178"><text:span text:style-name="T5">masło</text:span> 13g <text:s/>(MLE)</text:p>
            <text:p text:style-name="P180"><text:span text:style-name="T125">kasza manna</text:span><text:span text:style-name="T5"> gotowan</text:span><text:span text:style-name="T125">a</text:span><text:span text:style-name="T5"> na mleku </text:span><text:s/>250ml (MLE, GLU)</text:p>
            <text:p text:style-name="P178"><text:span text:style-name="T10">pasta z twarogu</text:span><text:span text:style-name="T6"> z </text:span><text:span text:style-name="T7">koperkiem</text:span><text:span text:style-name="T6"> 50g, </text:span><text:s/></text:p>
            <text:p text:style-name="P178"><text:span text:style-name="T5">jabłko </text:span><text:span text:style-name="T47">pieczone</text:span> 180g</text:p>
            <text:p text:style-name="P181"><text:span text:style-name="T5">kawa zbożowa</text:span> 200ml (GLU)</text:p>
            <text:p text:style-name="P179"/>
          </table:table-cell>
        </table:table-row>
        <table:table-row table:style-name="Tabela4.1">
          <table:table-cell table:style-name="Tabela4.A2" office:value-type="string">
            <text:p text:style-name="P182">OBIAD</text:p>
          </table:table-cell>
          <table:table-cell table:style-name="Tabela4.A2" office:value-type="string">
            <text:p text:style-name="P183"><text:span text:style-name="T34">Rosół z makaronem </text:span><text:span text:style-name="T33">300ml (</text:span>l (kurczak, makaron, marchewka, pietruszka, por, seler, SEL, GLU PSZ) </text:p>
            <text:p text:style-name="P184"><text:span text:style-name="T34">pieczeń wieprzowa duszona z sosem </text:span><text:span text:style-name="T33">90/80g </text:span><text:span text:style-name="T37"><text:s/>(wieprzowina wstępnie obsmażana, pieczona w piecu konwekcyjnym, mąka, cebula, olej rzepakowy GLU PSZ, , JAJ)</text:span> <text:span text:style-name="T36"><text:s text:c="2"/></text:span></text:p>
            <text:p text:style-name="P185"><text:span text:style-name="T35">kapusta biała duszona </text:span><text:span text:style-name="T36">90g, </text:span>g (kapusta biała, olej rzepakowy), </text:p>
            <text:p text:style-name="P186"><text:span text:style-name="T7">ziemniaki</text:span> 180g g (ziemniaki, mleko, masło, MLE), </text:p>
            <text:p text:style-name="P187"><text:span text:style-name="T7">kompot</text:span> 150ml</text:p>
          </table:table-cell>
          <table:table-cell table:style-name="Tabela4.A2" office:value-type="string">
            <text:p text:style-name="P183"><text:span text:style-name="T5">Rosół z makaronem </text:span>300ml (l (kurczak, makaron, marchewka, pietruszka, por, seler, SEL, GLU PSZ)</text:p>
            <text:p text:style-name="P188"><text:span text:style-name="T5">pieczeń wieprzowa duszona z sosem </text:span>90/80g <text:span text:style-name="T38"><text:s/>(wieprzowina wstępnie obsmażana, pieczona w piecu konwekcyjnym, mąka, cebula, olej rzepakowy GLU PSZ, , JAJ)</text:span> <text:s/></text:p>
            <text:p text:style-name="P185"><text:span text:style-name="T126">brokuły</text:span><text:span text:style-name="T35"> na parze</text:span><text:span text:style-name="T36"> 90g </text:span></text:p>
            <text:p text:style-name="P186"><text:span text:style-name="T7">ziemniaki</text:span> 180g g (ziemniaki, mleko, masło, MLE), <text:s/></text:p>
            <text:p text:style-name="P189"><text:span text:style-name="T7">kompot</text:span> 150ml</text:p>
          </table:table-cell>
          <table:table-cell table:style-name="Tabela4.D2" office:value-type="string">
            <text:p text:style-name="P183"><text:span text:style-name="T5">Rosół z makaronem </text:span>300ml (l (kurczak, makaron, marchewka, pietruszka, por, seler, SEL, GLU PSZ)</text:p>
            <text:p text:style-name="P188"><text:span text:style-name="T5">pieczeń wieprzowa duszona z sosem </text:span>90/80g <text:span text:style-name="T38"><text:s/>(wieprzowina wstępnie obsmażana, pieczona w piecu konwekcyjnym, mąka, cebula, olej rzepakowy GLU PSZ, , JAJ)</text:span> <text:s/></text:p>
            <text:p text:style-name="P186"><text:span text:style-name="T7">kapusta biała duszona </text:span>90g, g (kapusta biała, olej rzepakowy),</text:p>
            <text:p text:style-name="P186"><text:span text:style-name="T7">ziemniaki</text:span> 180g g (ziemniaki, mleko, masło, MLE), </text:p>
            <text:p text:style-name="P186"><text:span text:style-name="T7">kompot</text:span> 150ml</text:p>
          </table:table-cell>
        </table:table-row>
        <table:table-row table:style-name="Tabela4.1">
          <table:table-cell table:style-name="Tabela4.A2" office:value-type="string">
            <text:p text:style-name="P23">KOLACJA</text:p>
          </table:table-cell>
          <table:table-cell table:style-name="Tabela4.A2" office:value-type="string">
            <text:p text:style-name="P190"><text:span text:style-name="T5">Pieczywo pszenne</text:span> 50g (GLU PSZ)</text:p>
            <text:p text:style-name="P190"><text:span text:style-name="T5">Pieczywo razowe</text:span> 50g (GLU ŻYT) </text:p>
            <text:p text:style-name="P190"><text:span text:style-name="T5">masło </text:span>13g <text:s/>(MLE)</text:p>
            <text:p text:style-name="P191"><text:span text:style-name="T127">sałatka jarzynowa</text:span><text:span text:style-name="T122"> 50g (cebula, jabłko, groszek zielony, jajko, koperek, olej, musztarda, marchew, ogórek kiszony, pietruszka, seler, </text:span><text:span text:style-name="T128">ziemniaki</text:span><text:span text:style-name="T122">, JAJ, SEL, GOR)</text:span><text:span text:style-name="T16"> <text:s/></text:span></text:p>
            <text:p text:style-name="P190"><text:span text:style-name="T5">herbata </text:span><text:s/>200ml</text:p>
          </table:table-cell>
          <table:table-cell table:style-name="Tabela4.A2" office:value-type="string">
            <text:p text:style-name="P190"><text:span text:style-name="T5">Bułka </text:span><text:s/>100g (GLU PSZ)</text:p>
            <text:p text:style-name="P190"><text:span text:style-name="T5">masło </text:span>13g <text:s/>(MLE)</text:p>
            <text:p text:style-name="P192"><text:span text:style-name="T129">sałatka jarzynowa</text:span><text:span text:style-name="T130"> 50g (cebula, jabłko, groszek zielony, jajko, koperek, olej, musztarda, marchew, ogórek kiszony, pietruszka, seler, </text:span><text:span text:style-name="T131">ziemniaki</text:span><text:span text:style-name="T130">, JAJ, SEL, GOR)</text:span> <text:s/></text:p>
            <text:p text:style-name="P193"><text:span text:style-name="T5">herbata </text:span><text:s/>200ml</text:p>
          </table:table-cell>
          <table:table-cell table:style-name="Tabela4.D2" office:value-type="string">
            <text:p text:style-name="P190"><text:span text:style-name="T5">Pieczywo razowe</text:span> 100g (GLU ŻYT), <text:s/><text:span text:style-name="T5">masło </text:span>13g <text:s/>(MLE)</text:p>
            <text:p text:style-name="P192"><text:span text:style-name="T129">sałatka jarzynowa</text:span><text:span text:style-name="T130"> 50g (cebula, jabłko, groszek zielony, jajko, koperek, olej, musztarda, marchew, ogórek kiszony, pietruszka, seler, </text:span><text:span text:style-name="T131">ziemniaki</text:span><text:span text:style-name="T130">, JAJ, SEL, GOR)</text:span> <text:s/></text:p>
            <text:p text:style-name="P194"><text:span text:style-name="T5">herbata </text:span><text:s/>200ml</text:p>
          </table:table-cell>
        </table:table-row>
        <table:table-row table:style-name="Tabela4.1">
          <table:table-cell table:style-name="Tabela4.A2" office:value-type="string">
            <text:p text:style-name="P23">POSIŁEK NOCNY</text:p>
          </table:table-cell>
          <table:table-cell table:style-name="Tabela4.A2" office:value-type="string">
            <text:p text:style-name="P24"><text:span text:style-name="T5">Pieczywo pszenne </text:span>30g (GLU), <text:span text:style-name="T5">masło </text:span>5g (MLE), <text:span text:style-name="T5">kiełbasa szynkowa</text:span> 15g GLU, SEL, SOJ, GOR</text:p>
          </table:table-cell>
          <table:table-cell table:style-name="Tabela4.A2" office:value-type="string">
            <text:p text:style-name="P24"><text:span text:style-name="T5">Bułka </text:span>30g (GLU), <text:span text:style-name="T5">masło </text:span>5g (MLE), <text:span text:style-name="T5">kiełbasa szynkowa</text:span> 15g GLU, SEL, SOJ, GOR</text:p>
          </table:table-cell>
          <table:table-cell table:style-name="Tabela4.D2" office:value-type="string">
            <text:p text:style-name="P24"><text:span text:style-name="T5">Pieczywo razowe </text:span>30g (GLU), <text:span text:style-name="T5">masło </text:span>5g (MLE), <text:span text:style-name="T5">kiełbasa szynkowa</text:span> 15g GLU, SEL, SOJ, GOR</text:p>
          </table:table-cell>
        </table:table-row>
        <table:table-row table:style-name="Tabela4.1">
          <table:table-cell table:style-name="Tabela4.A2" office:value-type="string">
            <text:p text:style-name="P23">WARTOŚCI ODŻYWCZE</text:p>
          </table:table-cell>
          <table:table-cell table:style-name="Tabela4.A2" office:value-type="string">
            <text:p text:style-name="P195">E: 1987kcal </text:p>
            <text:p text:style-name="P195">B: 66g </text:p>
            <text:p text:style-name="P195">T:73g Kw. tł. nasy.: 34g </text:p>
            <text:p text:style-name="P195">W: 283g W tym cukry: 21g </text:p>
            <text:p text:style-name="P195">Błonnik: 37g </text:p>
            <text:p text:style-name="P195">Sól:4,3g</text:p>
          </table:table-cell>
          <table:table-cell table:style-name="Tabela4.A2" office:value-type="string">
            <text:p text:style-name="P195">E: 2067kcal </text:p>
            <text:p text:style-name="P195">B: 68g </text:p>
            <text:p text:style-name="P195">T:71g Kw. tł. nasy.: 34g </text:p>
            <text:p text:style-name="P195">W: 294g W tym cukry: 22g </text:p>
            <text:p text:style-name="P195">Błonnik: 31g </text:p>
            <text:p text:style-name="P195">Sól:4,3g</text:p>
          </table:table-cell>
          <table:table-cell table:style-name="Tabela4.D2" office:value-type="string">
            <text:p text:style-name="P195">E: 1898kcal </text:p>
            <text:p text:style-name="P195">B: 65g </text:p>
            <text:p text:style-name="P195">T:71g Kw. tł. nasy.: 33g </text:p>
            <text:p text:style-name="P195">W: 256g W tym cukry: 19g </text:p>
            <text:p text:style-name="P195">Błonnik: 39g </text:p>
            <text:p text:style-name="P195">Sól:4,3g</text:p>
          </table:table-cell>
        </table:table-row>
      </table:table>
      <text:p text:style-name="P196"><text:soft-page-break/><text:span text:style-name="T132"><text:line-break/></text:span><text:span text:style-name="T133">1</text:span><text:span text:style-name="T134">0</text:span><text:span text:style-name="T114">.</text:span><text:span text:style-name="T113">08.2026</text:span><text:span text:style-name="T114"> </text:span><text:span text:style-name="T135">Poniedziałek</text:span></text:p>
      <text:p text:style-name="P197"/>
      <table:table table:name="Tabela8" table:style-name="Tabela8">
        <table:table-column table:style-name="Tabela8.A"/>
        <table:table-column table:style-name="Tabela8.B"/>
        <table:table-column table:style-name="Tabela8.C"/>
        <table:table-column table:style-name="Tabela8.D"/>
        <table:table-row>
          <table:table-cell table:style-name="Tabela8.A1" office:value-type="string">
            <text:p text:style-name="P198"/>
          </table:table-cell>
          <table:table-cell table:style-name="Tabela8.A1" office:value-type="string">
            <text:p text:style-name="P198">DIETA <text:s/><text:span text:style-name="T3">PODSTAWOWA</text:span></text:p>
          </table:table-cell>
          <table:table-cell table:style-name="Tabela8.A1" office:value-type="string">
            <text:p text:style-name="P198">DIETA <text:s/><text:span text:style-name="T3">ŁATWOSTRAWNA</text:span></text:p>
          </table:table-cell>
          <table:table-cell table:style-name="Tabela8.D1" office:value-type="string">
            <text:p text:style-name="P198">DIETA <text:s/><text:span text:style-name="T4">Z ograniczeniem łatwo przyswajalnych węglowodanów</text:span></text:p>
          </table:table-cell>
        </table:table-row>
        <table:table-row>
          <table:table-cell table:style-name="Tabela8.A2" office:value-type="string">
            <text:p text:style-name="P199">ŚNIADANIE</text:p>
          </table:table-cell>
          <table:table-cell table:style-name="Tabela8.A2" office:value-type="string">
            <text:p text:style-name="P200"><text:span text:style-name="T5">Pieczywo pszenne</text:span> 50g (GLU PSZ)</text:p>
            <text:p text:style-name="P200"><text:span text:style-name="T5">Pieczywo razowe</text:span> 50g (GLU ŻYT) <text:s/></text:p>
            <text:p text:style-name="P200"><text:span text:style-name="T5">masło </text:span>13g <text:s/>(MLE)</text:p>
            <text:p text:style-name="P201"><text:span text:style-name="T5">szynka gotowana </text:span><text:span text:style-name="T136">drobiowa</text:span> 40g (GLU, SEL, SOJ, GOR)</text:p>
            <text:p text:style-name="P202"><text:span text:style-name="T137">sałata</text:span><text:span text:style-name="T7"> </text:span><text:span text:style-name="T137">1</text:span><text:span text:style-name="T6">0g</text:span></text:p>
            <text:p text:style-name="P203"><text:span text:style-name="T10">płatki owsiane gotowane na mleku</text:span><text:span text:style-name="T6"> 250ml (MLE, GLU),</text:span></text:p>
            <text:p text:style-name="P204"><text:span text:style-name="T34">kawa zbożowa </text:span><text:span text:style-name="T33">200ml </text:span><text:span text:style-name="T138">(</text:span><text:span text:style-name="T33">GLU)</text:span></text:p>
            <text:p text:style-name="P205"><text:span text:style-name="T139">jabłko pieczone</text:span><text:span text:style-name="T7"> </text:span>1<text:span text:style-name="T140">8</text:span>0g</text:p>
          </table:table-cell>
          <table:table-cell table:style-name="Tabela8.A2" office:value-type="string">
            <text:p text:style-name="P200"><text:span text:style-name="T5">Bułka </text:span><text:s/>100g (GLU PSZ)</text:p>
            <text:p text:style-name="P200"><text:span text:style-name="T5">masło </text:span>13g <text:s/>(MLE) <text:s/></text:p>
            <text:p text:style-name="P206"><text:span text:style-name="T7">szynka gotowana </text:span><text:span text:style-name="T141">drobiowa</text:span><text:span text:style-name="T7"> </text:span><text:span text:style-name="T6">40g (GLU, SEL, SOJ, GOR)</text:span></text:p>
            <text:p text:style-name="P207"><text:span text:style-name="T137">sałata</text:span><text:span text:style-name="T7"> </text:span><text:span text:style-name="T137">1</text:span><text:span text:style-name="T6">0g</text:span></text:p>
            <text:p text:style-name="P203"><text:span text:style-name="T10">płatki owsiane gotowane na mleku</text:span><text:span text:style-name="T6"> 250ml (MLE, GLU),</text:span></text:p>
            <text:p text:style-name="P208"><text:span text:style-name="T34">kawa zbożowa </text:span><text:span text:style-name="T33">200ml </text:span><text:span text:style-name="T138">(</text:span><text:span text:style-name="T33">GLU)</text:span></text:p>
            <text:p text:style-name="P209"><text:span text:style-name="T139">jabłko pieczone</text:span><text:span text:style-name="T7"> 1</text:span><text:span text:style-name="T142">8</text:span><text:span text:style-name="T7">0g</text:span></text:p>
          </table:table-cell>
          <table:table-cell table:style-name="Tabela8.D2" office:value-type="string">
            <text:p text:style-name="P200"><text:span text:style-name="T5">Pieczywo razowe</text:span> 100g (GLU ŻYT), <text:s/><text:span text:style-name="T5">masło </text:span>13g <text:s/>(MLE)</text:p>
            <text:p text:style-name="P206"><text:span text:style-name="T7">szynka gotowana </text:span><text:span text:style-name="T141">drobiowa</text:span><text:span text:style-name="T7"> </text:span><text:span text:style-name="T6">40g (GLU, SEL, SOJ, GOR)</text:span></text:p>
            <text:p text:style-name="P207"><text:span text:style-name="T137">sałata</text:span><text:span text:style-name="T7"> </text:span><text:span text:style-name="T137">1</text:span><text:span text:style-name="T6">0g</text:span></text:p>
            <text:p text:style-name="P203"><text:span text:style-name="T10">płatki owsiane gotowane na mleku</text:span><text:span text:style-name="T6"> 250ml (MLE, GLU),</text:span></text:p>
            <text:p text:style-name="P208"><text:span text:style-name="T34">kawa zbożowa </text:span><text:span text:style-name="T33">200ml </text:span><text:span text:style-name="T138">(</text:span><text:span text:style-name="T33">GLU)</text:span></text:p>
            <text:p text:style-name="P209"><text:span text:style-name="T139">jabłko pieczone</text:span><text:span text:style-name="T7"> 1</text:span><text:span text:style-name="T142">8</text:span><text:span text:style-name="T7">0g</text:span></text:p>
          </table:table-cell>
        </table:table-row>
        <table:table-row>
          <table:table-cell table:style-name="Tabela8.A2" office:value-type="string">
            <text:p text:style-name="P210">OBIAD</text:p>
          </table:table-cell>
          <table:table-cell table:style-name="Tabela8.A2" office:value-type="string">
            <text:p text:style-name="P211"><text:span text:style-name="T143">Żurek</text:span><text:span text:style-name="T144"> <text:s/>300ml (mąka, cebula, czosnek, śmietana, boczek wędzony, włoszczyzna, kiełbasa, masło; JAJ, GLU, SEL, SOJ, GOR)</text:span> </text:p>
            <text:p text:style-name="P212"><text:span text:style-name="T7">ryż zapiekany z jabłkami</text:span><text:span text:style-name="T6"> 350g (Jajko kurze, Bułka tarta, jabłko, jogurt naturalny 2%, olej rzepakowy, ryż biały; JAJ, GLU PSZ, MLE)</text:span></text:p>
            <text:p text:style-name="P213"><text:span text:style-name="T5">kompot</text:span> 150ml</text:p>
          </table:table-cell>
          <table:table-cell table:style-name="Tabela8.A2" office:value-type="string">
            <text:p text:style-name="P203"><text:span text:style-name="T67">Zupa <text:s/>brokułowa</text:span><text:span text:style-name="T9"> 300ml <text:s/>(kurczak, mąka, brokuły, śmietana, włoszczyzna, masło, ziemniaki; GLU PSZ, MLE, SEL),</text:span></text:p>
            <text:p text:style-name="P212"><text:span text:style-name="T7">ryż zapiekany z jabłkami</text:span><text:span text:style-name="T6"> 350g (Jajko kurze, Bułka tarta, jabłko, jogurt naturalny 2%, olej rzepakowy, ryż biały; JAJ, GLU PSZ, MLE)</text:span></text:p>
            <text:p text:style-name="P214"><text:span text:style-name="T15">kompot</text:span><text:span text:style-name="T16"> 150ml</text:span></text:p>
          </table:table-cell>
          <table:table-cell table:style-name="Tabela8.D2" office:value-type="string">
            <text:p text:style-name="P211"><text:span text:style-name="T143">Żurek</text:span><text:span text:style-name="T144"> <text:s/>300ml (mąka, cebula, czosnek, śmietana, boczek wędzony, włoszczyzna, kiełbasa, masło; JAJ, GLU, SEL, SOJ, GOR)</text:span> </text:p>
            <text:p text:style-name="P212"><text:span text:style-name="T7">ryż zapiekany z jabłkami</text:span><text:span text:style-name="T6"> 350g (Jajko kurze, Bułka tarta, jabłko, jogurt naturalny 2%, olej rzepakowy, ryż biały; JAJ, GLU PSZ, MLE)</text:span></text:p>
            <text:p text:style-name="P215"><text:span text:style-name="T121">kompot</text:span><text:span text:style-name="T36"> 150ml</text:span></text:p>
          </table:table-cell>
        </table:table-row>
        <table:table-row>
          <table:table-cell table:style-name="Tabela8.A2" office:value-type="string">
            <text:p text:style-name="P210">KOLACJA</text:p>
          </table:table-cell>
          <table:table-cell table:style-name="Tabela8.A2" office:value-type="string">
            <text:p text:style-name="P216"><text:span text:style-name="T5">Pieczywo pszenne</text:span> 50g (GLU PSZ)</text:p>
            <text:p text:style-name="P216"><text:span text:style-name="T5">Pieczywo razowe</text:span> 50g (GLU ŻYT)</text:p>
            <text:p text:style-name="P216"><text:span text:style-name="T5">masło </text:span>13g <text:s/>(MLE)</text:p>
            <text:p text:style-name="P217"><text:span text:style-name="T34">sałatka</text:span><text:span text:style-name="T33"> 100g (gotowany m</text:span>akaron i brokuły, jajko, olej rzepakowy, szynka kanapkowa; <text:s/>kukurydza<text:span text:style-name="T33"> (GOR, GLU PSZ, JAJ, SEL, SOJ)</text:span><text:span text:style-name="T34">herbata </text:span><text:span text:style-name="T33"><text:s/>200ml</text:span></text:p>
          </table:table-cell>
          <table:table-cell table:style-name="Tabela8.A2" office:value-type="string">
            <text:p text:style-name="P216"><text:span text:style-name="T5">Bułka </text:span><text:s/>100g (GLU PSZ) , <text:s/></text:p>
            <text:p text:style-name="P218"><text:span text:style-name="T5">masło </text:span>13g <text:s/>(MLE) </text:p>
            <text:p text:style-name="P218"><text:span text:style-name="T5">sałatka</text:span> 100g (gotowany makaron i brokuły, jajko, olej rzepakowy, szynka kanapkowa; GOR, GLU PSZ, JAJ, SEL, SOJ) </text:p>
            <text:p text:style-name="P218"><text:span text:style-name="T5">herbata </text:span><text:s/>200ml</text:p>
          </table:table-cell>
          <table:table-cell table:style-name="Tabela8.D2" office:value-type="string">
            <text:p text:style-name="P216"><text:span text:style-name="T5">Pieczywo razowe</text:span> 100g (GLU ŻYT), </text:p>
            <text:p text:style-name="P216"><text:span text:style-name="T5">masło </text:span>13g <text:s/>(MLE)</text:p>
            <text:p text:style-name="P219"><text:span text:style-name="T5">sałatka</text:span> 100g (gotowany makaron i brokuły, jajko, olej rzepakowy, szynka kanapkowa; GOR, GLU PSZ, JAJ, SEL, SOJ) </text:p>
            <text:p text:style-name="P219"><text:span text:style-name="T5">herbata </text:span><text:s/>200ml</text:p>
          </table:table-cell>
        </table:table-row>
        <table:table-row>
          <table:table-cell table:style-name="Tabela8.A2" office:value-type="string">
            <text:p text:style-name="P126">POSIŁEK NOCNY</text:p>
          </table:table-cell>
          <table:table-cell table:style-name="Tabela8.A2" office:value-type="string">
            <text:p text:style-name="P220"><text:span text:style-name="T5">pieczywo</text:span> 30g (GLU), <text:span text:style-name="T5">masło</text:span> 5g (MLE), <text:span text:style-name="T5">polędwica drobiowa</text:span> 20g (GLU, SEL, SOJ, GOR),</text:p>
          </table:table-cell>
          <table:table-cell table:style-name="Tabela8.A2" office:value-type="string">
            <text:p text:style-name="P220"><text:span text:style-name="T5">pieczywo</text:span> 30g (GLU), <text:span text:style-name="T5">masło</text:span> 5g (MLE), <text:span text:style-name="T5">polędwica drobiowa</text:span> 20g (GLU, SEL, SOJ, GOR),</text:p>
          </table:table-cell>
          <table:table-cell table:style-name="Tabela8.D2" office:value-type="string">
            <text:p text:style-name="P220"><text:span text:style-name="T5">pieczywo</text:span> 30g (GLU), <text:span text:style-name="T5">masło</text:span> 5g (MLE), <text:span text:style-name="T5">polędwica drobiowa</text:span> 20g (GLU, SEL, SOJ, GOR),</text:p>
          </table:table-cell>
        </table:table-row>
        <table:table-row>
          <table:table-cell table:style-name="Tabela8.A2" office:value-type="string">
            <text:p text:style-name="P210">WARTOŚCI ODŻYWCZE</text:p>
            <text:p text:style-name="P210"/>
          </table:table-cell>
          <table:table-cell table:style-name="Tabela8.A2" office:value-type="string">
            <text:p text:style-name="P210">E: 2114 kcal</text:p>
            <text:p text:style-name="P210">B:68g</text:p>
            <text:p text:style-name="P210">T:81g, kw. tł. nas: 29g</text:p>
            <text:p text:style-name="P210">W:288g , w tym cukry:42g </text:p>
            <text:p text:style-name="P210">Błonnik: 35g Sól: 4,3g</text:p>
          </table:table-cell>
          <table:table-cell table:style-name="Tabela8.A2" office:value-type="string">
            <text:p text:style-name="P210">E: 2249 kcal</text:p>
            <text:p text:style-name="P210">B:67g</text:p>
            <text:p text:style-name="P210">T:97g, kw. tł. nas: 26g</text:p>
            <text:p text:style-name="P210">W:311g , w tym cukry:43g </text:p>
            <text:p text:style-name="P210">Błonnik: 32g Sól: 4,3g</text:p>
          </table:table-cell>
          <table:table-cell table:style-name="Tabela8.D2" office:value-type="string">
            <text:p text:style-name="P210">E2039 kcal</text:p>
            <text:p text:style-name="P210">B:65g</text:p>
            <text:p text:style-name="P210">T:79g, kw. tł. nas: 27g</text:p>
            <text:p text:style-name="P210">W:265g , w tym cukry:37g </text:p>
            <text:p text:style-name="P210">Błonnik: 38g Sól: 4,3g</text:p>
          </table:table-cell>
        </table:table-row>
      </table:table>
      <text:p text:style-name="P221"><text:soft-pag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F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fo:line-height="115%"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pl" fo:country="PL" style:font-name-asian="SimSun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margin-top="0cm" fo:margin-bottom="0.353cm" style:contextual-spacing="false" fo:line-height="115%"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pl" fo:country="PL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loext:opacity="0%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andard_20__28_WW_29_" style:display-name="Standard (WW)" style:family="paragraph">
      <style:paragraph-properties fo:margin-top="0cm" fo:margin-bottom="0.353cm" style:contextual-spacing="false" fo:line-height="115%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font-name-complex="F" style:font-family-complex="F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1.247cm" fo:margin-bottom="1.12cm" fo:margin-left="2.499cm" fo:margin-right="2.499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otwarta szkola</meta:initial-creator>
    <meta:editing-cycles>872</meta:editing-cycles>
    <meta:creation-date>2023-12-18T09:05:00</meta:creation-date>
    <dc:date>2026-07-22T11:50:29.500028700</dc:date>
    <meta:editing-duration>P1DT3H52S</meta:editing-duration>
    <meta:generator>LibreOffice/26.2.4.2$Windows_X86_64 LibreOffice_project/0229ac93fcf0d7cbc6376066c6f35021cef002dc</meta:generator>
    <meta:print-date>2026-07-08T11:18:20.525000000</meta:print-date>
    <meta:document-statistic meta:table-count="10" meta:image-count="0" meta:object-count="0" meta:page-count="11" meta:paragraph-count="758" meta:word-count="4079" meta:character-count="26264" meta:non-whitespace-character-count="22523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