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F" svg:font-family="F" style:font-family-generic="system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WW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TableColumn3" style:family="table-column">
      <style:table-column-properties style:column-width="1.6201in" style:use-optimal-column-width="false"/>
    </style:style>
    <style:style style:name="TableColumn4" style:family="table-column">
      <style:table-column-properties style:column-width="2.7013in" style:use-optimal-column-width="false"/>
    </style:style>
    <style:style style:name="TableColumn5" style:family="table-column">
      <style:table-column-properties style:column-width="2.7013in" style:use-optimal-column-width="false"/>
    </style:style>
    <style:style style:name="TableColumn6" style:family="table-column">
      <style:table-column-properties style:column-width="2.702in" style:use-optimal-column-width="false"/>
    </style:style>
    <style:style style:name="Table2" style:family="table">
      <style:table-properties style:width="9.725in" fo:margin-left="0.0312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9" style:parent-style-name="Standard" style:family="paragraph">
      <style:paragraph-properties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10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1" style:parent-style-name="Standard" style:family="paragraph">
      <style:paragraph-properties fo:margin-bottom="0in" fo:line-height="0.177in"/>
    </style:style>
    <style:style style:name="T1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4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5" style:parent-style-name="Standard" style:family="paragraph">
      <style:paragraph-properties fo:margin-bottom="0in" fo:line-height="0.177in"/>
    </style:style>
    <style:style style:name="T1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8" style:family="table-cell">
      <style:table-cell-properties fo:border="0.0034in solid #000000" fo:padding-top="0.0381in" fo:padding-left="0.0381in" fo:padding-bottom="0.0381in" fo:padding-right="0.0381in"/>
    </style:style>
    <style:style style:name="P19" style:parent-style-name="Standard" style:family="paragraph">
      <style:paragraph-properties fo:margin-bottom="0in" fo:line-height="0.177in"/>
    </style:style>
    <style:style style:name="T2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6" style:parent-style-name="Standard" style:family="paragraph">
      <style:paragraph-properties fo:margin-bottom="0in" fo:line-height="0.177in"/>
    </style:style>
    <style:style style:name="T2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9" style:parent-style-name="Standard" style:family="paragraph">
      <style:paragraph-properties fo:margin-bottom="0in" fo:line-height="0.177in"/>
    </style:style>
    <style:style style:name="T3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2" style:parent-style-name="Standard" style:family="paragraph">
      <style:paragraph-properties fo:margin-bottom="0in" fo:line-height="0.177in"/>
    </style:style>
    <style:style style:name="T3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5" style:parent-style-name="Standard" style:family="paragraph">
      <style:paragraph-properties fo:margin-bottom="0in" fo:line-height="0.177in"/>
    </style:style>
    <style:style style:name="T3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8" style:parent-style-name="Standard" style:family="paragraph">
      <style:paragraph-properties fo:margin-bottom="0in"/>
    </style:style>
    <style:style style:name="T3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4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41" style:parent-style-name="Standard" style:family="paragraph">
      <style:paragraph-properties fo:margin-bottom="0in" fo:line-height="0.177in"/>
    </style:style>
    <style:style style:name="T4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44" style:parent-style-name="Standard" style:family="paragraph">
      <style:paragraph-properties fo:margin-bottom="0in" fo:line-height="0.177in"/>
    </style:style>
    <style:style style:name="T4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4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8" style:parent-style-name="Standard" style:family="paragraph">
      <style:paragraph-properties fo:margin-bottom="0in" fo:line-height="0.177in"/>
    </style:style>
    <style:style style:name="T4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1" style:parent-style-name="Standard" style:family="paragraph">
      <style:paragraph-properties fo:margin-bottom="0in" fo:line-height="0.177in"/>
    </style:style>
    <style:style style:name="T5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4" style:parent-style-name="Standard" style:family="paragraph">
      <style:paragraph-properties fo:margin-bottom="0in" fo:line-height="0.177in"/>
    </style:style>
    <style:style style:name="T5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7" style:parent-style-name="Standard" style:family="paragraph">
      <style:paragraph-properties fo:margin-bottom="0in" fo:line-height="0.177in"/>
    </style:style>
    <style:style style:name="T5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5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0" style:parent-style-name="Standard" style:family="paragraph">
      <style:paragraph-properties fo:margin-bottom="0in" fo:line-height="0.177in"/>
    </style:style>
    <style:style style:name="T6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3" style:parent-style-name="Standard" style:family="paragraph">
      <style:paragraph-properties fo:margin-bottom="0in" fo:line-height="0.177in"/>
    </style:style>
    <style:style style:name="T6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6" style:parent-style-name="Standard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67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68" style:parent-style-name="Standard" style:family="paragraph">
      <style:paragraph-properties fo:margin-bottom="0in" fo:line-height="0.177in"/>
    </style:style>
    <style:style style:name="T6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7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3" style:parent-style-name="Standard" style:family="paragraph">
      <style:paragraph-properties fo:margin-bottom="0in" fo:line-height="0.177in"/>
    </style:style>
    <style:style style:name="T7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6" style:parent-style-name="Standard" style:family="paragraph">
      <style:paragraph-properties fo:margin-bottom="0in"/>
    </style:style>
    <style:style style:name="T7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9" style:parent-style-name="Standard" style:family="paragraph">
      <style:paragraph-properties fo:margin-bottom="0in" fo:line-height="0.177in"/>
    </style:style>
    <style:style style:name="T8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2" style:parent-style-name="Standard" style:family="paragraph">
      <style:paragraph-properties fo:margin-bottom="0in" fo:line-height="0.177in"/>
    </style:style>
    <style:style style:name="T8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8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9" style:parent-style-name="Standard" style:family="paragraph">
      <style:paragraph-properties fo:margin-bottom="0in" fo:line-height="0.177in"/>
    </style:style>
    <style:style style:name="T9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2" style:parent-style-name="StandardWW" style:family="paragraph">
      <style:paragraph-properties fo:margin-bottom="0in" fo:line-height="100%"/>
    </style:style>
    <style:style style:name="T93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94" style:parent-style-name="Domyślnaczcionkaakapitu" style:family="text">
      <style:text-properties style:font-name="Times New Roman" fo:font-size="9pt" style:font-size-asian="9pt" style:font-size-complex="9pt"/>
    </style:style>
    <style:style style:name="P95" style:parent-style-name="Standard" style:family="paragraph">
      <style:paragraph-properties fo:margin-bottom="0in" fo:line-height="100%"/>
    </style:style>
    <style:style style:name="T96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97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98" style:parent-style-name="Domyślnaczcionkaakapitu" style:family="text">
      <style:text-properties style:font-name="Times New Roman" fo:font-size="9pt" style:font-size-asian="9pt" style:font-size-complex="9pt"/>
    </style:style>
    <style:style style:name="P99" style:parent-style-name="Standard" style:family="paragraph">
      <style:paragraph-properties fo:margin-bottom="0in" fo:line-height="0.177in"/>
    </style:style>
    <style:style style:name="T100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01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10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3" style:parent-style-name="Standard" style:family="paragraph">
      <style:paragraph-properties fo:margin-bottom="0in" fo:line-height="0.177in"/>
    </style:style>
    <style:style style:name="T10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6" style:parent-style-name="StandardWW" style:family="paragraph">
      <style:paragraph-properties fo:margin-bottom="0in" fo:line-height="100%"/>
    </style:style>
    <style:style style:name="T107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108" style:parent-style-name="Domyślnaczcionkaakapitu" style:family="text">
      <style:text-properties style:font-name="Times New Roman" fo:font-size="9pt" style:font-size-asian="9pt" style:font-size-complex="9pt"/>
    </style:style>
    <style:style style:name="P109" style:parent-style-name="Standard" style:family="paragraph">
      <style:paragraph-properties fo:margin-bottom="0in" fo:line-height="100%"/>
    </style:style>
    <style:style style:name="T11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11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12" style:parent-style-name="Standard" style:family="paragraph">
      <style:paragraph-properties fo:margin-bottom="0in" fo:line-height="100%"/>
    </style:style>
    <style:style style:name="T113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14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115" style:parent-style-name="Domyślnaczcionkaakapitu" style:family="text">
      <style:text-properties style:font-name="Times New Roman" fo:font-size="9pt" style:font-size-asian="9pt" style:font-size-complex="9pt"/>
    </style:style>
    <style:style style:name="P116" style:parent-style-name="Standard" style:family="paragraph">
      <style:paragraph-properties fo:margin-bottom="0in" fo:line-height="0.177in"/>
    </style:style>
    <style:style style:name="T11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18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11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20" style:parent-style-name="Standard" style:family="paragraph">
      <style:paragraph-properties fo:margin-bottom="0in" fo:line-height="0.177in"/>
    </style:style>
    <style:style style:name="T12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23" style:parent-style-name="StandardWW" style:family="paragraph">
      <style:paragraph-properties fo:margin-bottom="0in" fo:line-height="100%"/>
    </style:style>
    <style:style style:name="T124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125" style:parent-style-name="Domyślnaczcionkaakapitu" style:family="text">
      <style:text-properties style:font-name="Times New Roman" fo:font-size="9pt" style:font-size-asian="9pt" style:font-size-complex="9pt"/>
    </style:style>
    <style:style style:name="P126" style:parent-style-name="Standard" style:family="paragraph">
      <style:paragraph-properties fo:margin-bottom="0in" fo:line-height="100%"/>
    </style:style>
    <style:style style:name="T127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28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129" style:parent-style-name="Domyślnaczcionkaakapitu" style:family="text">
      <style:text-properties style:font-name="Times New Roman" fo:font-size="9pt" style:font-size-asian="9pt" style:font-size-complex="9pt"/>
    </style:style>
    <style:style style:name="P130" style:parent-style-name="Standard" style:family="paragraph">
      <style:paragraph-properties fo:margin-bottom="0in" fo:line-height="0.177in"/>
    </style:style>
    <style:style style:name="T13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3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3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7" style:parent-style-name="Standard" style:family="paragraph">
      <style:paragraph-properties fo:margin-bottom="0in" fo:line-height="0.177in"/>
    </style:style>
    <style:style style:name="T13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0" style:parent-style-name="Standard" style:family="paragraph">
      <style:paragraph-properties fo:margin-bottom="0in" fo:line-height="0.177in"/>
    </style:style>
    <style:style style:name="T14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3" style:parent-style-name="Standard" style:family="paragraph">
      <style:paragraph-properties fo:margin-bottom="0in" fo:line-height="0.177in"/>
    </style:style>
    <style:style style:name="T14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6" style:parent-style-name="Standard" style:family="paragraph">
      <style:paragraph-properties fo:margin-bottom="0in" fo:line-height="0.177in"/>
    </style:style>
    <style:style style:name="T14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9" style:parent-style-name="Standard" style:family="paragraph">
      <style:paragraph-properties fo:margin-bottom="0in" fo:line-height="0.177in"/>
    </style:style>
    <style:style style:name="T15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5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3" style:parent-style-name="Standard" style:family="paragraph">
      <style:paragraph-properties fo:margin-bottom="0in" fo:line-height="100%"/>
    </style:style>
    <style:style style:name="T15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6" style:parent-style-name="Standard" style:family="paragraph">
      <style:paragraph-properties fo:margin-bottom="0in" fo:line-height="100%"/>
    </style:style>
    <style:style style:name="T15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9" style:parent-style-name="Standard" style:family="paragraph">
      <style:paragraph-properties fo:margin-bottom="0in" fo:line-height="0.177in"/>
    </style:style>
    <style:style style:name="T16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62" style:parent-style-name="Standard" style:family="paragraph">
      <style:paragraph-properties fo:margin-bottom="0in" fo:line-height="0.177in"/>
    </style:style>
    <style:style style:name="T16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6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16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66" style:parent-style-name="Standard" style:family="paragraph">
      <style:paragraph-properties fo:margin-bottom="0in" fo:line-height="0.177in"/>
    </style:style>
    <style:style style:name="T16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69" style:parent-style-name="Standard" style:family="paragraph">
      <style:paragraph-properties fo:margin-bottom="0in" fo:line-height="0.177in"/>
    </style:style>
    <style:style style:name="T17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2" style:parent-style-name="Standard" style:family="paragraph">
      <style:paragraph-properties fo:margin-bottom="0in" fo:line-height="0.177in"/>
    </style:style>
    <style:style style:name="T17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5" style:parent-style-name="Standard" style:family="paragraph">
      <style:paragraph-properties fo:margin-bottom="0in" fo:line-height="0.177in"/>
    </style:style>
    <style:style style:name="T17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7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8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2" style:parent-style-name="Standard" style:family="paragraph">
      <style:paragraph-properties fo:margin-bottom="0in" fo:line-height="0.177in"/>
    </style:style>
    <style:style style:name="T18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8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8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8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0" style:parent-style-name="Standard" style:family="paragraph">
      <style:paragraph-properties fo:margin-bottom="0in" fo:line-height="0.177in"/>
    </style:style>
    <style:style style:name="T19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9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9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97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98" style:parent-style-name="Standard" style:family="paragraph">
      <style:paragraph-properties fo:margin-bottom="0in" fo:line-height="0.177in"/>
    </style:style>
    <style:style style:name="T19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0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0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0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1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1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1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1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1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1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1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1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1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1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2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2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2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2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2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2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26" style:parent-style-name="Standard" style:family="paragraph">
      <style:paragraph-properties fo:text-align="center" fo:margin-bottom="0in" fo:line-height="0.177in">
        <style:tab-stops>
          <style:tab-stop style:type="center" style:position="3.15in"/>
          <style:tab-stop style:type="left" style:position="5.3645in"/>
        </style:tab-stops>
      </style:paragraph-properties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P227" style:parent-style-name="Standard" style:family="paragraph">
      <style:paragraph-properties fo:break-before="page" fo:text-align="center" fo:margin-bottom="0in" fo:line-height="0.177in">
        <style:tab-stops>
          <style:tab-stop style:type="center" style:position="3.15in"/>
          <style:tab-stop style:type="left" style:position="5.3645in"/>
        </style:tab-stops>
      </style:paragraph-properties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229" style:family="table-column">
      <style:table-column-properties style:column-width="1.6201in" style:use-optimal-column-width="false"/>
    </style:style>
    <style:style style:name="TableColumn230" style:family="table-column">
      <style:table-column-properties style:column-width="2.7013in" style:use-optimal-column-width="false"/>
    </style:style>
    <style:style style:name="TableColumn231" style:family="table-column">
      <style:table-column-properties style:column-width="2.7013in" style:use-optimal-column-width="false"/>
    </style:style>
    <style:style style:name="TableColumn232" style:family="table-column">
      <style:table-column-properties style:column-width="2.702in" style:use-optimal-column-width="false"/>
    </style:style>
    <style:style style:name="Table228" style:family="table">
      <style:table-properties style:width="9.725in" fo:margin-left="0.0312in" table:align="lef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35" style:parent-style-name="Standard" style:family="paragraph">
      <style:paragraph-properties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236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37" style:parent-style-name="Standard" style:family="paragraph">
      <style:paragraph-properties fo:margin-bottom="0in" fo:line-height="0.177in"/>
    </style:style>
    <style:style style:name="T23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240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41" style:parent-style-name="Standard" style:family="paragraph">
      <style:paragraph-properties fo:margin-bottom="0in" fo:line-height="0.177in"/>
    </style:style>
    <style:style style:name="T24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244" style:family="table-cell">
      <style:table-cell-properties fo:border="0.0034in solid #000000" fo:padding-top="0.0381in" fo:padding-left="0.0381in" fo:padding-bottom="0.0381in" fo:padding-right="0.0381in"/>
    </style:style>
    <style:style style:name="P245" style:parent-style-name="Standard" style:family="paragraph">
      <style:paragraph-properties fo:margin-bottom="0in" fo:line-height="0.177in"/>
    </style:style>
    <style:style style:name="T24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7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50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25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52" style:parent-style-name="Standard" style:family="paragraph">
      <style:paragraph-properties fo:margin-bottom="0in"/>
    </style:style>
    <style:style style:name="T25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5" style:parent-style-name="Standard" style:family="paragraph">
      <style:paragraph-properties fo:margin-bottom="0in"/>
    </style:style>
    <style:style style:name="T25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8" style:parent-style-name="Standard" style:family="paragraph">
      <style:paragraph-properties fo:margin-bottom="0in" fo:line-height="100%"/>
    </style:style>
    <style:style style:name="T25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6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61" style:parent-style-name="Standard" style:family="paragraph">
      <style:paragraph-properties fo:margin-bottom="0in"/>
    </style:style>
    <style:style style:name="T26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64" style:parent-style-name="Standard" style:family="paragraph">
      <style:paragraph-properties fo:margin-bottom="0in"/>
    </style:style>
    <style:style style:name="T26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67" style:parent-style-name="Standard" style:family="paragraph">
      <style:paragraph-properties fo:margin-bottom="0in" fo:line-height="100%"/>
    </style:style>
    <style:style style:name="T26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70" style:parent-style-name="Standard" style:family="paragraph">
      <style:paragraph-properties fo:margin-bottom="0in"/>
    </style:style>
    <style:style style:name="T27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73" style:parent-style-name="Standard" style:family="paragraph">
      <style:paragraph-properties fo:margin-bottom="0in" fo:line-height="100%"/>
    </style:style>
    <style:style style:name="T27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27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77" style:parent-style-name="Standard" style:family="paragraph">
      <style:paragraph-properties fo:margin-bottom="0in"/>
    </style:style>
    <style:style style:name="T27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7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80" style:parent-style-name="Standard" style:family="paragraph">
      <style:paragraph-properties fo:margin-bottom="0in" fo:line-height="100%"/>
    </style:style>
    <style:style style:name="T28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8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83" style:parent-style-name="Standard" style:family="paragraph">
      <style:paragraph-properties fo:margin-bottom="0in"/>
    </style:style>
    <style:style style:name="T28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8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86" style:parent-style-name="Standard" style:family="paragraph">
      <style:paragraph-properties fo:margin-bottom="0in"/>
    </style:style>
    <style:style style:name="T28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8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89" style:parent-style-name="Standard" style:family="paragraph">
      <style:paragraph-properties fo:margin-bottom="0in"/>
    </style:style>
    <style:style style:name="T29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92" style:parent-style-name="Standard" style:family="paragraph">
      <style:paragraph-properties fo:margin-bottom="0in" fo:line-height="100%"/>
    </style:style>
    <style:style style:name="T29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9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95" style:parent-style-name="Standard" style:family="paragraph">
      <style:paragraph-properties fo:margin-bottom="0in" fo:line-height="100%"/>
    </style:style>
    <style:style style:name="T29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language="en" fo:country="US"/>
    </style:style>
    <style:style style:name="T297" style:parent-style-name="Domyślnaczcionkaakapitu" style:family="text">
      <style:text-properties style:font-name="Times New Roman" style:font-name-complex="Times New Roman" fo:font-size="9pt" style:font-size-asian="9pt" style:font-size-complex="9pt" fo:language="en" fo:country="US"/>
    </style:style>
    <style:style style:name="TableCell29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99" style:parent-style-name="Standard" style:family="paragraph">
      <style:paragraph-properties fo:margin-bottom="0in"/>
    </style:style>
    <style:style style:name="T30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0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02" style:parent-style-name="Standard" style:family="paragraph">
      <style:paragraph-properties fo:widows="0" fo:orphans="0" fo:margin-bottom="0in"/>
    </style:style>
    <style:style style:name="T30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30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305" style:parent-style-name="Standard" style:family="paragraph">
      <style:paragraph-properties fo:margin-bottom="0in"/>
    </style:style>
    <style:style style:name="T30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0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08" style:parent-style-name="Standard" style:family="paragraph">
      <style:paragraph-properties fo:margin-bottom="0in"/>
    </style:style>
    <style:style style:name="T30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1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11" style:parent-style-name="Standard" style:family="paragraph">
      <style:paragraph-properties fo:margin-bottom="0in" fo:line-height="100%"/>
    </style:style>
    <style:style style:name="T31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1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14" style:parent-style-name="Standard" style:family="paragraph">
      <style:paragraph-properties fo:margin-bottom="0in" fo:line-height="100%"/>
    </style:style>
    <style:style style:name="T31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1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17" style:parent-style-name="Standard" style:family="paragraph">
      <style:paragraph-properties fo:margin-bottom="0in"/>
    </style:style>
    <style:style style:name="T31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1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320" style:family="table-row">
      <style:table-row-properties style:use-optimal-row-height="false"/>
    </style:style>
    <style:style style:name="TableCell32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322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32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324" style:parent-style-name="Standard" style:family="paragraph">
      <style:paragraph-properties fo:margin-bottom="0in"/>
    </style:style>
    <style:style style:name="T32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2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27" style:parent-style-name="Standard" style:family="paragraph">
      <style:paragraph-properties fo:margin-bottom="0in" fo:line-height="100%"/>
    </style:style>
    <style:style style:name="T32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2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30" style:parent-style-name="Standard" style:family="paragraph">
      <style:paragraph-properties fo:margin-bottom="0in" fo:line-height="100%"/>
    </style:style>
    <style:style style:name="T33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33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33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334" style:parent-style-name="Standard" style:family="paragraph">
      <style:paragraph-properties fo:margin-bottom="0in"/>
    </style:style>
    <style:style style:name="T33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3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37" style:parent-style-name="Standard" style:family="paragraph">
      <style:paragraph-properties fo:margin-bottom="0in" fo:line-height="100%"/>
    </style:style>
    <style:style style:name="T33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3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40" style:parent-style-name="Standard" style:family="paragraph">
      <style:paragraph-properties fo:margin-bottom="0in" fo:line-height="100%"/>
    </style:style>
    <style:style style:name="T34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 fo:language="en" fo:country="US"/>
    </style:style>
    <style:style style:name="T342" style:parent-style-name="Domyślnaczcionkaakapitu" style:family="text">
      <style:text-properties style:font-name="Times New Roman" style:font-name-complex="Times New Roman" fo:font-size="9pt" style:font-size-asian="9pt" style:font-size-complex="9pt" fo:language="en" fo:country="US"/>
    </style:style>
    <style:style style:name="TableCell34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344" style:parent-style-name="Standard" style:family="paragraph">
      <style:paragraph-properties fo:margin-bottom="0in"/>
    </style:style>
    <style:style style:name="T34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4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47" style:parent-style-name="Standard" style:family="paragraph">
      <style:paragraph-properties fo:margin-bottom="0in"/>
    </style:style>
    <style:style style:name="T348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34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350" style:parent-style-name="Standard" style:family="paragraph">
      <style:paragraph-properties fo:margin-bottom="0in" fo:line-height="100%"/>
    </style:style>
    <style:style style:name="T35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35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35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35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357" style:parent-style-name="Standard" style:family="paragraph">
      <style:paragraph-properties fo:margin-bottom="0in" fo:line-height="0.177in"/>
    </style:style>
    <style:style style:name="T35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5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60" style:parent-style-name="Standard" style:family="paragraph">
      <style:paragraph-properties fo:margin-bottom="0in" fo:line-height="0.177in"/>
    </style:style>
    <style:style style:name="T36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6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63" style:parent-style-name="Standard" style:family="paragraph">
      <style:paragraph-properties fo:margin-bottom="0in" fo:line-height="0.177in"/>
    </style:style>
    <style:style style:name="T36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6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66" style:parent-style-name="Standard" style:family="paragraph">
      <style:paragraph-properties fo:margin-bottom="0in" fo:line-height="0.177in"/>
    </style:style>
    <style:style style:name="T36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6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69" style:parent-style-name="Standard" style:family="paragraph">
      <style:paragraph-properties fo:margin-bottom="0in" fo:line-height="0.177in"/>
    </style:style>
    <style:style style:name="T37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7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72" style:parent-style-name="Standard" style:family="paragraph">
      <style:paragraph-properties fo:margin-bottom="0in" fo:line-height="0.177in"/>
    </style:style>
    <style:style style:name="T37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37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37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376" style:parent-style-name="Standard" style:family="paragraph">
      <style:paragraph-properties fo:margin-bottom="0in" fo:line-height="0.177in"/>
    </style:style>
    <style:style style:name="T37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7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79" style:parent-style-name="Standard" style:family="paragraph">
      <style:paragraph-properties fo:margin-bottom="0in" fo:line-height="0.177in"/>
    </style:style>
    <style:style style:name="T38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8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82" style:parent-style-name="Standard" style:family="paragraph">
      <style:paragraph-properties fo:margin-bottom="0in" fo:line-height="100%"/>
    </style:style>
    <style:style style:name="T38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38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385" style:parent-style-name="Standard" style:family="paragraph">
      <style:paragraph-properties fo:margin-bottom="0in" fo:line-height="100%"/>
    </style:style>
    <style:style style:name="T38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 fo:language="en" fo:country="US"/>
    </style:style>
    <style:style style:name="T38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P388" style:parent-style-name="Standard" style:family="paragraph">
      <style:paragraph-properties fo:margin-bottom="0in" fo:line-height="0.177in"/>
    </style:style>
    <style:style style:name="T389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39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39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392" style:parent-style-name="Standard" style:family="paragraph">
      <style:paragraph-properties fo:margin-bottom="0in" fo:line-height="0.177in"/>
    </style:style>
    <style:style style:name="T39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9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95" style:parent-style-name="Standard" style:family="paragraph">
      <style:paragraph-properties fo:margin-bottom="0in" fo:line-height="0.177in"/>
    </style:style>
    <style:style style:name="T39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9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398" style:parent-style-name="Standard" style:family="paragraph">
      <style:paragraph-properties fo:margin-bottom="0in" fo:line-height="0.177in"/>
    </style:style>
    <style:style style:name="T39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0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401" style:parent-style-name="Standard" style:family="paragraph">
      <style:paragraph-properties fo:margin-bottom="0in" fo:line-height="0.177in"/>
    </style:style>
    <style:style style:name="T40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40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404" style:parent-style-name="Standard" style:family="paragraph">
      <style:paragraph-properties fo:margin-bottom="0in" fo:line-height="0.177in"/>
    </style:style>
    <style:style style:name="T40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40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407" style:family="table-row">
      <style:table-row-properties style:use-optimal-row-height="false"/>
    </style:style>
    <style:style style:name="TableCell40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0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41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11" style:parent-style-name="Standard" style:family="paragraph">
      <style:paragraph-properties fo:margin-bottom="0in" fo:line-height="0.177in"/>
    </style:style>
    <style:style style:name="T41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1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41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1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41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1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41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19" style:parent-style-name="Standard" style:family="paragraph">
      <style:paragraph-properties fo:margin-bottom="0in" fo:line-height="0.177in"/>
    </style:style>
    <style:style style:name="T42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2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42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2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42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2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42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427" style:parent-style-name="Standard" style:family="paragraph">
      <style:paragraph-properties fo:margin-bottom="0in" fo:line-height="0.177in"/>
    </style:style>
    <style:style style:name="T42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2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43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3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43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3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434" style:family="table-row">
      <style:table-row-properties style:use-optimal-row-height="false"/>
    </style:style>
    <style:style style:name="TableCell43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3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43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3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3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4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4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4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44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4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4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4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4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4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44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45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5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5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5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5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455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P456" style:parent-style-name="Standard" style:family="paragraph">
      <style:paragraph-properties fo:break-before="page" fo:text-align="center"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458" style:family="table-column">
      <style:table-column-properties style:column-width="1.6201in" style:use-optimal-column-width="false"/>
    </style:style>
    <style:style style:name="TableColumn459" style:family="table-column">
      <style:table-column-properties style:column-width="2.7013in" style:use-optimal-column-width="false"/>
    </style:style>
    <style:style style:name="TableColumn460" style:family="table-column">
      <style:table-column-properties style:column-width="2.7013in" style:use-optimal-column-width="false"/>
    </style:style>
    <style:style style:name="TableColumn461" style:family="table-column">
      <style:table-column-properties style:column-width="2.702in" style:use-optimal-column-width="false"/>
    </style:style>
    <style:style style:name="Table457" style:family="table">
      <style:table-properties style:width="9.725in" fo:margin-left="0.0312in" table:align="left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464" style:parent-style-name="Standard" style:family="paragraph">
      <style:paragraph-properties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465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466" style:parent-style-name="Standard" style:family="paragraph">
      <style:paragraph-properties fo:margin-bottom="0in" fo:line-height="0.177in"/>
    </style:style>
    <style:style style:name="T46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6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469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470" style:parent-style-name="Standard" style:family="paragraph">
      <style:paragraph-properties fo:margin-bottom="0in" fo:line-height="0.177in"/>
    </style:style>
    <style:style style:name="T47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7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473" style:family="table-cell">
      <style:table-cell-properties fo:border="0.0034in solid #000000" fo:padding-top="0.0381in" fo:padding-left="0.0381in" fo:padding-bottom="0.0381in" fo:padding-right="0.0381in"/>
    </style:style>
    <style:style style:name="P474" style:parent-style-name="Standard" style:family="paragraph">
      <style:paragraph-properties fo:margin-bottom="0in" fo:line-height="0.177in"/>
    </style:style>
    <style:style style:name="T47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76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477" style:family="table-row">
      <style:table-row-properties style:use-optimal-row-height="false"/>
    </style:style>
    <style:style style:name="TableCell47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7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48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81" style:parent-style-name="Standard" style:family="paragraph">
      <style:paragraph-properties fo:margin-bottom="0in" fo:line-height="0.177in"/>
    </style:style>
    <style:style style:name="T48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8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484" style:parent-style-name="Standard" style:family="paragraph">
      <style:paragraph-properties fo:margin-bottom="0in" fo:line-height="0.177in"/>
    </style:style>
    <style:style style:name="T48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8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487" style:parent-style-name="Standard" style:family="paragraph">
      <style:paragraph-properties fo:margin-bottom="0in" fo:line-height="0.177in"/>
    </style:style>
    <style:style style:name="T48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8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490" style:parent-style-name="Standard" style:family="paragraph">
      <style:paragraph-properties fo:margin-bottom="0in" fo:line-height="0.177in"/>
    </style:style>
    <style:style style:name="T49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9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493" style:parent-style-name="Standard" style:family="paragraph">
      <style:paragraph-properties fo:margin-bottom="0in" fo:line-height="0.177in"/>
    </style:style>
    <style:style style:name="T49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49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496" style:parent-style-name="Standard" style:family="paragraph">
      <style:paragraph-properties fo:margin-bottom="0in" fo:line-height="0.177in"/>
    </style:style>
    <style:style style:name="T49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9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499" style:parent-style-name="Standard" style:family="paragraph">
      <style:paragraph-properties fo:margin-bottom="0in" fo:line-height="100%"/>
    </style:style>
    <style:style style:name="T500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501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ableCell50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03" style:parent-style-name="Standard" style:family="paragraph">
      <style:paragraph-properties fo:margin-bottom="0in" fo:line-height="0.177in"/>
    </style:style>
    <style:style style:name="T50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0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06" style:parent-style-name="Standard" style:family="paragraph">
      <style:paragraph-properties fo:margin-bottom="0in" fo:line-height="0.177in"/>
    </style:style>
    <style:style style:name="T50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0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09" style:parent-style-name="Standard" style:family="paragraph">
      <style:paragraph-properties fo:margin-bottom="0in" fo:line-height="0.177in"/>
    </style:style>
    <style:style style:name="T51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1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12" style:parent-style-name="Standard" style:family="paragraph">
      <style:paragraph-properties fo:margin-bottom="0in" fo:line-height="0.177in"/>
    </style:style>
    <style:style style:name="T51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51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15" style:parent-style-name="Standard" style:family="paragraph">
      <style:paragraph-properties fo:margin-bottom="0in" fo:line-height="0.177in"/>
    </style:style>
    <style:style style:name="T51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1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18" style:parent-style-name="Standard" style:family="paragraph">
      <style:paragraph-properties fo:margin-bottom="0in" fo:line-height="0.177in"/>
    </style:style>
    <style:style style:name="T519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52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21" style:parent-style-name="Standard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52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523" style:parent-style-name="Standard" style:family="paragraph">
      <style:paragraph-properties fo:margin-bottom="0in" fo:line-height="0.177in"/>
    </style:style>
    <style:style style:name="T52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2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26" style:parent-style-name="Standard" style:family="paragraph">
      <style:paragraph-properties fo:margin-bottom="0in" fo:line-height="0.177in"/>
    </style:style>
    <style:style style:name="T52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2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29" style:parent-style-name="Standard" style:family="paragraph">
      <style:paragraph-properties fo:margin-bottom="0in" fo:line-height="0.177in"/>
    </style:style>
    <style:style style:name="T53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3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32" style:parent-style-name="Standard" style:family="paragraph">
      <style:paragraph-properties fo:margin-bottom="0in" fo:line-height="0.177in"/>
    </style:style>
    <style:style style:name="T53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53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35" style:parent-style-name="Standard" style:family="paragraph">
      <style:paragraph-properties fo:margin-bottom="0in" fo:line-height="0.177in"/>
    </style:style>
    <style:style style:name="T53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3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38" style:parent-style-name="Standard" style:family="paragraph">
      <style:paragraph-properties fo:margin-bottom="0in" fo:line-height="100%"/>
    </style:style>
    <style:style style:name="T539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540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ableRow541" style:family="table-row">
      <style:table-row-properties style:use-optimal-row-height="false"/>
    </style:style>
    <style:style style:name="TableCell54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4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54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45" style:parent-style-name="Standard" style:family="paragraph">
      <style:paragraph-properties fo:margin-bottom="0in" fo:line-height="0.177in"/>
    </style:style>
    <style:style style:name="T54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54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48" style:parent-style-name="Standard" style:family="paragraph">
      <style:paragraph-properties fo:margin-bottom="0in" fo:line-height="0.177in"/>
    </style:style>
    <style:style style:name="T54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5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51" style:parent-style-name="Standard" style:family="paragraph">
      <style:paragraph-properties fo:margin-bottom="0in" fo:line-height="0.177in"/>
    </style:style>
    <style:style style:name="T55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5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54" style:parent-style-name="Standard" style:family="paragraph">
      <style:paragraph-properties fo:margin-bottom="0in" fo:line-height="0.177in"/>
    </style:style>
    <style:style style:name="T555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5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57" style:parent-style-name="Standard" style:family="paragraph">
      <style:paragraph-properties fo:margin-bottom="0in" fo:line-height="0.177in"/>
    </style:style>
    <style:style style:name="T558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5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56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61" style:parent-style-name="Standard" style:family="paragraph">
      <style:paragraph-properties fo:margin-bottom="0in" fo:line-height="0.177in"/>
    </style:style>
    <style:style style:name="T56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6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64" style:parent-style-name="Standard" style:family="paragraph">
      <style:paragraph-properties fo:margin-bottom="0in" fo:line-height="0.177in"/>
    </style:style>
    <style:style style:name="T565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6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67" style:parent-style-name="Standard" style:family="paragraph">
      <style:paragraph-properties fo:margin-bottom="0in" fo:line-height="0.177in"/>
    </style:style>
    <style:style style:name="T568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6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70" style:parent-style-name="Standard" style:family="paragraph">
      <style:paragraph-properties fo:margin-bottom="0in" fo:line-height="0.177in"/>
    </style:style>
    <style:style style:name="T57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7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73" style:parent-style-name="Standard" style:family="paragraph">
      <style:paragraph-properties fo:margin-bottom="0in" fo:line-height="0.177in"/>
    </style:style>
    <style:style style:name="T57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7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57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577" style:parent-style-name="Standard" style:family="paragraph">
      <style:paragraph-properties fo:margin-bottom="0in" fo:line-height="0.177in"/>
    </style:style>
    <style:style style:name="T57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57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80" style:parent-style-name="Standard" style:family="paragraph">
      <style:paragraph-properties fo:margin-bottom="0in" fo:line-height="0.177in"/>
    </style:style>
    <style:style style:name="T58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8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83" style:parent-style-name="Standard" style:family="paragraph">
      <style:paragraph-properties fo:margin-bottom="0in" fo:line-height="0.177in"/>
    </style:style>
    <style:style style:name="T58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8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86" style:parent-style-name="Standard" style:family="paragraph">
      <style:paragraph-properties fo:margin-bottom="0in" fo:line-height="0.177in"/>
    </style:style>
    <style:style style:name="T58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88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589" style:parent-style-name="Standard" style:family="paragraph">
      <style:paragraph-properties fo:margin-bottom="0in" fo:line-height="0.177in"/>
    </style:style>
    <style:style style:name="T590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591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592" style:family="table-row">
      <style:table-row-properties style:use-optimal-row-height="false"/>
    </style:style>
    <style:style style:name="TableCell59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9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59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96" style:parent-style-name="Standard" style:family="paragraph">
      <style:paragraph-properties fo:margin-bottom="0in" fo:line-height="0.177in"/>
    </style:style>
    <style:style style:name="T59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9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599" style:parent-style-name="Standard" style:family="paragraph">
      <style:paragraph-properties fo:margin-bottom="0in" fo:line-height="0.177in"/>
    </style:style>
    <style:style style:name="T60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0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02" style:parent-style-name="Standard" style:family="paragraph">
      <style:paragraph-properties fo:margin-bottom="0in" fo:line-height="0.177in"/>
    </style:style>
    <style:style style:name="T60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0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05" style:parent-style-name="Standard" style:family="paragraph">
      <style:paragraph-properties fo:margin-bottom="0in" fo:line-height="0.177in"/>
    </style:style>
    <style:style style:name="T60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0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60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09" style:parent-style-name="Standard" style:family="paragraph">
      <style:paragraph-properties fo:margin-bottom="0in" fo:line-height="0.177in"/>
    </style:style>
    <style:style style:name="T61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1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12" style:parent-style-name="Standard" style:family="paragraph">
      <style:paragraph-properties fo:margin-bottom="0in" fo:line-height="0.177in"/>
    </style:style>
    <style:style style:name="T61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1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61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16" style:parent-style-name="Standard" style:family="paragraph">
      <style:paragraph-properties fo:margin-bottom="0in" fo:line-height="100%"/>
    </style:style>
    <style:style style:name="T61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1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19" style:parent-style-name="Standard" style:family="paragraph">
      <style:paragraph-properties fo:margin-bottom="0in" fo:line-height="100%"/>
    </style:style>
    <style:style style:name="T62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2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22" style:parent-style-name="Standard" style:family="paragraph">
      <style:paragraph-properties fo:margin-bottom="0in" fo:line-height="100%"/>
    </style:style>
    <style:style style:name="T62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62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625" style:parent-style-name="Standard" style:family="paragraph">
      <style:paragraph-properties fo:margin-bottom="0in" fo:line-height="0.177in"/>
    </style:style>
    <style:style style:name="T62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2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28" style:parent-style-name="Standard" style:family="paragraph">
      <style:paragraph-properties fo:margin-bottom="0in" fo:line-height="100%"/>
    </style:style>
    <style:style style:name="T62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 fo:language="en" fo:country="US"/>
    </style:style>
    <style:style style:name="T63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Cell63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632" style:parent-style-name="Standard" style:family="paragraph">
      <style:paragraph-properties fo:margin-bottom="0in" fo:line-height="0.177in"/>
    </style:style>
    <style:style style:name="T63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3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35" style:parent-style-name="Standard" style:family="paragraph">
      <style:paragraph-properties fo:margin-bottom="0in" fo:line-height="0.177in"/>
    </style:style>
    <style:style style:name="T63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3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38" style:parent-style-name="Standard" style:family="paragraph">
      <style:paragraph-properties fo:margin-bottom="0in" fo:line-height="100%"/>
    </style:style>
    <style:style style:name="T63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4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64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42" style:parent-style-name="Standard" style:family="paragraph">
      <style:paragraph-properties fo:margin-bottom="0in" fo:line-height="0.177in"/>
    </style:style>
    <style:style style:name="T64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4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645" style:parent-style-name="Standard" style:family="paragraph">
      <style:paragraph-properties fo:margin-bottom="0in" fo:line-height="0.177in"/>
    </style:style>
    <style:style style:name="T64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64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648" style:family="table-row">
      <style:table-row-properties style:use-optimal-row-height="false"/>
    </style:style>
    <style:style style:name="TableCell64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5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65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52" style:parent-style-name="Standard" style:family="paragraph">
      <style:paragraph-properties fo:margin-bottom="0in" fo:line-height="0.177in"/>
    </style:style>
    <style:style style:name="T65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5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65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56" style:parent-style-name="Standard" style:family="paragraph">
      <style:paragraph-properties fo:margin-bottom="0in" fo:line-height="0.177in"/>
    </style:style>
    <style:style style:name="T65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5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65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660" style:parent-style-name="Standard" style:family="paragraph">
      <style:paragraph-properties fo:margin-bottom="0in" fo:line-height="0.177in"/>
    </style:style>
    <style:style style:name="T66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6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663" style:family="table-row">
      <style:table-row-properties style:use-optimal-row-height="false"/>
    </style:style>
    <style:style style:name="TableCell66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6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66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6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6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6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7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7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7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67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7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7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7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7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7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7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68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68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8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8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8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8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8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687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P688" style:parent-style-name="Standard" style:family="paragraph">
      <style:paragraph-properties fo:break-before="page" fo:text-align="center"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690" style:family="table-column">
      <style:table-column-properties style:column-width="1.6201in" style:use-optimal-column-width="false"/>
    </style:style>
    <style:style style:name="TableColumn691" style:family="table-column">
      <style:table-column-properties style:column-width="2.7013in" style:use-optimal-column-width="false"/>
    </style:style>
    <style:style style:name="TableColumn692" style:family="table-column">
      <style:table-column-properties style:column-width="2.7013in" style:use-optimal-column-width="false"/>
    </style:style>
    <style:style style:name="TableColumn693" style:family="table-column">
      <style:table-column-properties style:column-width="2.702in" style:use-optimal-column-width="false"/>
    </style:style>
    <style:style style:name="Table689" style:family="table">
      <style:table-properties style:width="9.725in" fo:margin-left="0.0312in" table:align="left"/>
    </style:style>
    <style:style style:name="TableRow694" style:family="table-row">
      <style:table-row-properties style:use-optimal-row-height="false"/>
    </style:style>
    <style:style style:name="TableCell695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696" style:parent-style-name="Standard" style:family="paragraph">
      <style:paragraph-properties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697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698" style:parent-style-name="Standard" style:family="paragraph">
      <style:paragraph-properties fo:margin-bottom="0in" fo:line-height="0.177in"/>
    </style:style>
    <style:style style:name="T69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0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701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702" style:parent-style-name="Standard" style:family="paragraph">
      <style:paragraph-properties fo:margin-bottom="0in" fo:line-height="0.177in"/>
    </style:style>
    <style:style style:name="T70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0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705" style:family="table-cell">
      <style:table-cell-properties fo:border="0.0034in solid #000000" fo:padding-top="0.0381in" fo:padding-left="0.0381in" fo:padding-bottom="0.0381in" fo:padding-right="0.0381in"/>
    </style:style>
    <style:style style:name="P706" style:parent-style-name="Standard" style:family="paragraph">
      <style:paragraph-properties fo:margin-bottom="0in" fo:line-height="0.177in"/>
    </style:style>
    <style:style style:name="T70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08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709" style:family="table-row">
      <style:table-row-properties style:use-optimal-row-height="false"/>
    </style:style>
    <style:style style:name="TableCell71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11" style:parent-style-name="TableContents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71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13" style:parent-style-name="Standard" style:family="paragraph">
      <style:paragraph-properties fo:margin-bottom="0in"/>
    </style:style>
    <style:style style:name="T71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1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16" style:parent-style-name="Standard" style:family="paragraph">
      <style:paragraph-properties fo:margin-bottom="0in"/>
    </style:style>
    <style:style style:name="T71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1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19" style:parent-style-name="Standard" style:family="paragraph">
      <style:paragraph-properties fo:margin-bottom="0in"/>
    </style:style>
    <style:style style:name="T72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2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22" style:parent-style-name="Standard" style:family="paragraph">
      <style:paragraph-properties fo:margin-bottom="0in"/>
    </style:style>
    <style:style style:name="T72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2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25" style:parent-style-name="Standard" style:family="paragraph">
      <style:paragraph-properties fo:margin-bottom="0in"/>
    </style:style>
    <style:style style:name="T72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2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28" style:parent-style-name="Standard" style:family="paragraph">
      <style:paragraph-properties fo:margin-bottom="0in"/>
    </style:style>
    <style:style style:name="T72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3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31" style:parent-style-name="Standard" style:family="paragraph">
      <style:paragraph-properties fo:margin-bottom="0in" fo:line-height="100%"/>
    </style:style>
    <style:style style:name="T732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733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734" style:parent-style-name="Standard" style:family="paragraph">
      <style:paragraph-properties fo:margin-bottom="0in"/>
    </style:style>
    <style:style style:name="T73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3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73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38" style:parent-style-name="Standard" style:family="paragraph">
      <style:paragraph-properties fo:margin-bottom="0in"/>
    </style:style>
    <style:style style:name="T73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4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41" style:parent-style-name="Standard" style:family="paragraph">
      <style:paragraph-properties fo:margin-bottom="0in"/>
    </style:style>
    <style:style style:name="T74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4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44" style:parent-style-name="Standard" style:family="paragraph">
      <style:paragraph-properties fo:margin-bottom="0in"/>
    </style:style>
    <style:style style:name="T74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4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47" style:parent-style-name="Standard" style:family="paragraph">
      <style:paragraph-properties fo:margin-bottom="0in"/>
    </style:style>
    <style:style style:name="T74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4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50" style:parent-style-name="Standard" style:family="paragraph">
      <style:paragraph-properties fo:margin-bottom="0in"/>
    </style:style>
    <style:style style:name="T75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5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53" style:parent-style-name="Standard" style:family="paragraph">
      <style:paragraph-properties fo:margin-bottom="0in" fo:line-height="100%"/>
    </style:style>
    <style:style style:name="T754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755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756" style:parent-style-name="Standard" style:family="paragraph">
      <style:paragraph-properties fo:margin-bottom="0in"/>
    </style:style>
    <style:style style:name="T75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5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75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760" style:parent-style-name="Standard" style:family="paragraph">
      <style:paragraph-properties fo:margin-bottom="0in"/>
    </style:style>
    <style:style style:name="T76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6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63" style:parent-style-name="Standard" style:family="paragraph">
      <style:paragraph-properties fo:margin-bottom="0in"/>
    </style:style>
    <style:style style:name="T76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6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66" style:parent-style-name="Standard" style:family="paragraph">
      <style:paragraph-properties fo:margin-bottom="0in"/>
    </style:style>
    <style:style style:name="T76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6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69" style:parent-style-name="Standard" style:family="paragraph">
      <style:paragraph-properties fo:margin-bottom="0in"/>
    </style:style>
    <style:style style:name="T77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7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72" style:parent-style-name="Standard" style:family="paragraph">
      <style:paragraph-properties fo:margin-bottom="0in"/>
    </style:style>
    <style:style style:name="T77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7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75" style:parent-style-name="Standard" style:family="paragraph">
      <style:paragraph-properties fo:margin-bottom="0in" fo:line-height="100%"/>
    </style:style>
    <style:style style:name="T776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777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778" style:parent-style-name="Standard" style:family="paragraph">
      <style:paragraph-properties fo:margin-bottom="0in"/>
    </style:style>
    <style:style style:name="T77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8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781" style:family="table-row">
      <style:table-row-properties style:use-optimal-row-height="false"/>
    </style:style>
    <style:style style:name="TableCell78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83" style:parent-style-name="TableContents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78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85" style:parent-style-name="Standard" style:family="paragraph">
      <style:paragraph-properties fo:margin-bottom="0in"/>
    </style:style>
    <style:style style:name="T78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8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88" style:parent-style-name="Standard" style:family="paragraph">
      <style:paragraph-properties fo:margin-bottom="0in"/>
    </style:style>
    <style:style style:name="T78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9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91" style:parent-style-name="Standard" style:family="paragraph">
      <style:paragraph-properties fo:margin-bottom="0in"/>
    </style:style>
    <style:style style:name="T79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9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94" style:parent-style-name="Standard" style:family="paragraph">
      <style:paragraph-properties fo:margin-bottom="0in"/>
    </style:style>
    <style:style style:name="T79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9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797" style:parent-style-name="Standard" style:family="paragraph">
      <style:paragraph-properties fo:margin-bottom="0in"/>
    </style:style>
    <style:style style:name="T798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79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80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01" style:parent-style-name="Standard" style:family="paragraph">
      <style:paragraph-properties fo:margin-bottom="0in"/>
    </style:style>
    <style:style style:name="T80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0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04" style:parent-style-name="Standard" style:family="paragraph">
      <style:paragraph-properties fo:margin-bottom="0in"/>
    </style:style>
    <style:style style:name="T80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0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07" style:parent-style-name="Standard" style:family="paragraph">
      <style:paragraph-properties fo:margin-bottom="0in"/>
    </style:style>
    <style:style style:name="T80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0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10" style:parent-style-name="Standard" style:family="paragraph">
      <style:paragraph-properties fo:margin-bottom="0in"/>
    </style:style>
    <style:style style:name="T81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1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13" style:parent-style-name="Standard" style:family="paragraph">
      <style:paragraph-properties fo:margin-bottom="0in"/>
    </style:style>
    <style:style style:name="T81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81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81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817" style:parent-style-name="Standard" style:family="paragraph">
      <style:paragraph-properties fo:margin-bottom="0in"/>
    </style:style>
    <style:style style:name="T81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1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82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2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22" style:parent-style-name="Standard" style:family="paragraph">
      <style:paragraph-properties fo:margin-bottom="0in"/>
    </style:style>
    <style:style style:name="T82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2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25" style:parent-style-name="Standard" style:family="paragraph">
      <style:paragraph-properties fo:margin-bottom="0in"/>
    </style:style>
    <style:style style:name="T82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2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28" style:parent-style-name="Standard" style:family="paragraph">
      <style:paragraph-properties fo:margin-bottom="0in"/>
    </style:style>
    <style:style style:name="T82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3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31" style:parent-style-name="Standard" style:family="paragraph">
      <style:paragraph-properties fo:margin-bottom="0in"/>
    </style:style>
    <style:style style:name="T83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83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834" style:family="table-row">
      <style:table-row-properties style:use-optimal-row-height="false"/>
    </style:style>
    <style:style style:name="TableCell83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36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83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38" style:parent-style-name="Standard" style:family="paragraph">
      <style:paragraph-properties fo:margin-bottom="0in"/>
    </style:style>
    <style:style style:name="T83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4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41" style:parent-style-name="Standard" style:family="paragraph">
      <style:paragraph-properties fo:margin-bottom="0in"/>
    </style:style>
    <style:style style:name="T84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4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44" style:parent-style-name="Standard" style:family="paragraph">
      <style:paragraph-properties fo:margin-bottom="0in"/>
    </style:style>
    <style:style style:name="T84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4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47" style:parent-style-name="Standard" style:family="paragraph">
      <style:paragraph-properties fo:margin-bottom="0in"/>
    </style:style>
    <style:style style:name="T84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4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50" style:parent-style-name="Standard" style:family="paragraph">
      <style:paragraph-properties fo:margin-bottom="0in"/>
    </style:style>
    <style:style style:name="T85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5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85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54" style:parent-style-name="Standard" style:family="paragraph">
      <style:paragraph-properties fo:margin-bottom="0in"/>
    </style:style>
    <style:style style:name="T85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5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57" style:parent-style-name="Standard" style:family="paragraph">
      <style:paragraph-properties fo:margin-bottom="0in"/>
    </style:style>
    <style:style style:name="T85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5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60" style:parent-style-name="Standard" style:family="paragraph">
      <style:paragraph-properties fo:margin-bottom="0in"/>
    </style:style>
    <style:style style:name="T86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6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63" style:parent-style-name="Standard" style:family="paragraph">
      <style:paragraph-properties fo:margin-bottom="0in"/>
    </style:style>
    <style:style style:name="T864" style:parent-style-name="Domyślnaczcionkaakapitu" style:family="text">
      <style:text-properties style:font-name="Times New Roman" style:font-name-asian="Calibri" style:font-name-complex="Times New Roman" fo:font-weight="bold" style:font-weight-asian="bold" fo:font-size="9pt" style:font-size-asian="9pt" style:font-size-complex="9pt" fo:language="en" fo:country="US"/>
    </style:style>
    <style:style style:name="T865" style:parent-style-name="Domyślnaczcionkaakapitu" style:family="text">
      <style:text-properties style:font-name="Times New Roman" style:font-name-asian="Calibri" style:font-name-complex="Times New Roman" fo:font-size="9pt" style:font-size-asian="9pt" style:font-size-complex="9pt" fo:language="en" fo:country="US"/>
    </style:style>
    <style:style style:name="TableCell86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867" style:parent-style-name="Standard" style:family="paragraph">
      <style:paragraph-properties fo:margin-bottom="0in"/>
    </style:style>
    <style:style style:name="T86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6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70" style:parent-style-name="Standard" style:family="paragraph">
      <style:paragraph-properties fo:margin-bottom="0in"/>
    </style:style>
    <style:style style:name="T87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7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73" style:parent-style-name="Standard" style:family="paragraph">
      <style:paragraph-properties fo:margin-bottom="0in"/>
    </style:style>
    <style:style style:name="T87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7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876" style:parent-style-name="Standard" style:family="paragraph">
      <style:paragraph-properties fo:margin-bottom="0in"/>
    </style:style>
    <style:style style:name="T877" style:parent-style-name="Domyślnaczcionkaakapitu" style:family="text">
      <style:text-properties style:font-name="Times New Roman" style:font-name-asian="Calibri" style:font-name-complex="Times New Roman" fo:font-weight="bold" style:font-weight-asian="bold" fo:font-size="9pt" style:font-size-asian="9pt" style:font-size-complex="9pt"/>
    </style:style>
    <style:style style:name="T878" style:parent-style-name="Domyślnaczcionkaakapitu" style:family="text">
      <style:text-properties style:font-name="Times New Roman" style:font-name-asian="Calibri" style:font-name-complex="Times New Roman" fo:font-size="9pt" style:font-size-asian="9pt" style:font-size-complex="9pt"/>
    </style:style>
    <style:style style:name="TableRow879" style:family="table-row">
      <style:table-row-properties style:use-optimal-row-height="false"/>
    </style:style>
    <style:style style:name="TableCell88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8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88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83" style:parent-style-name="Standard" style:family="paragraph">
      <style:paragraph-properties fo:margin-bottom="0in" fo:line-height="0.177in"/>
    </style:style>
    <style:style style:name="T88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8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88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8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88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8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89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9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89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93" style:parent-style-name="Standard" style:family="paragraph">
      <style:paragraph-properties fo:margin-bottom="0in" fo:line-height="0.177in"/>
    </style:style>
    <style:style style:name="T89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9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89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9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89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9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90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0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90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903" style:parent-style-name="Standard" style:family="paragraph">
      <style:paragraph-properties fo:margin-bottom="0in" fo:line-height="0.177in"/>
    </style:style>
    <style:style style:name="T90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0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90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0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90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0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91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1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912" style:family="table-row">
      <style:table-row-properties style:use-optimal-row-height="false"/>
    </style:style>
    <style:style style:name="TableCell91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1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91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1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1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1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1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2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92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2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2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2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2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2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927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92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2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3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3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3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933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P934" style:parent-style-name="Standard" style:family="paragraph">
      <style:paragraph-properties fo:break-before="page" fo:text-align="center"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936" style:family="table-column">
      <style:table-column-properties style:column-width="1.6201in" style:use-optimal-column-width="false"/>
    </style:style>
    <style:style style:name="TableColumn937" style:family="table-column">
      <style:table-column-properties style:column-width="2.7013in" style:use-optimal-column-width="false"/>
    </style:style>
    <style:style style:name="TableColumn938" style:family="table-column">
      <style:table-column-properties style:column-width="2.7013in" style:use-optimal-column-width="false"/>
    </style:style>
    <style:style style:name="TableColumn939" style:family="table-column">
      <style:table-column-properties style:column-width="2.702in" style:use-optimal-column-width="false"/>
    </style:style>
    <style:style style:name="Table935" style:family="table">
      <style:table-properties style:width="9.725in" fo:margin-left="0.0312in" table:align="left"/>
    </style:style>
    <style:style style:name="TableRow940" style:family="table-row">
      <style:table-row-properties style:use-optimal-row-height="false"/>
    </style:style>
    <style:style style:name="TableCell941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942" style:parent-style-name="Standard" style:family="paragraph">
      <style:paragraph-properties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943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944" style:parent-style-name="Standard" style:family="paragraph">
      <style:paragraph-properties fo:margin-bottom="0in" fo:line-height="0.177in"/>
    </style:style>
    <style:style style:name="T94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4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947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948" style:parent-style-name="Standard" style:family="paragraph">
      <style:paragraph-properties fo:margin-bottom="0in" fo:line-height="0.177in"/>
    </style:style>
    <style:style style:name="T94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5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951" style:family="table-cell">
      <style:table-cell-properties fo:border="0.0034in solid #000000" fo:padding-top="0.0381in" fo:padding-left="0.0381in" fo:padding-bottom="0.0381in" fo:padding-right="0.0381in"/>
    </style:style>
    <style:style style:name="P952" style:parent-style-name="Standard" style:family="paragraph">
      <style:paragraph-properties fo:margin-bottom="0in" fo:line-height="0.177in"/>
    </style:style>
    <style:style style:name="T95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54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955" style:family="table-row">
      <style:table-row-properties style:use-optimal-row-height="false"/>
    </style:style>
    <style:style style:name="TableCell95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57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95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59" style:parent-style-name="Standard" style:family="paragraph">
      <style:paragraph-properties fo:margin-bottom="0in" fo:line-height="100%"/>
    </style:style>
    <style:style style:name="T96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6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62" style:parent-style-name="Standard" style:family="paragraph">
      <style:paragraph-properties fo:margin-bottom="0in" fo:line-height="100%"/>
    </style:style>
    <style:style style:name="T96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6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65" style:parent-style-name="Standard" style:family="paragraph">
      <style:paragraph-properties fo:margin-bottom="0in" fo:line-height="100%"/>
    </style:style>
    <style:style style:name="T96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6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68" style:parent-style-name="Standard" style:family="paragraph">
      <style:paragraph-properties fo:margin-bottom="0in" fo:line-height="0.177in"/>
    </style:style>
    <style:style style:name="T96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7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71" style:parent-style-name="Standard" style:family="paragraph">
      <style:paragraph-properties fo:margin-bottom="0in" fo:line-height="100%"/>
    </style:style>
    <style:style style:name="T97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7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97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75" style:parent-style-name="Standard" style:family="paragraph">
      <style:paragraph-properties fo:margin-bottom="0in" fo:line-height="100%"/>
    </style:style>
    <style:style style:name="T97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7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78" style:parent-style-name="Standard" style:family="paragraph">
      <style:paragraph-properties fo:margin-bottom="0in" fo:line-height="100%"/>
    </style:style>
    <style:style style:name="T97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8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81" style:parent-style-name="Standard" style:family="paragraph">
      <style:paragraph-properties fo:margin-bottom="0in" fo:line-height="100%"/>
    </style:style>
    <style:style style:name="T98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8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98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85" style:parent-style-name="Standard" style:family="paragraph">
      <style:paragraph-properties fo:margin-bottom="0in" fo:line-height="100%"/>
    </style:style>
    <style:style style:name="T98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8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88" style:parent-style-name="Standard" style:family="paragraph">
      <style:paragraph-properties fo:margin-bottom="0in" fo:line-height="100%"/>
    </style:style>
    <style:style style:name="T98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9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91" style:parent-style-name="Standard" style:family="paragraph">
      <style:paragraph-properties fo:margin-bottom="0in" fo:line-height="0.177in"/>
    </style:style>
    <style:style style:name="T99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9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94" style:parent-style-name="Standard" style:family="paragraph">
      <style:paragraph-properties fo:margin-bottom="0in" fo:line-height="100%"/>
    </style:style>
    <style:style style:name="T99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9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97" style:parent-style-name="Standard" style:family="paragraph">
      <style:paragraph-properties fo:margin-bottom="0in" fo:line-height="100%"/>
    </style:style>
    <style:style style:name="T99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9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00" style:parent-style-name="Standard" style:family="paragraph">
      <style:paragraph-properties fo:margin-bottom="0in" fo:line-height="100%"/>
    </style:style>
    <style:style style:name="T100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0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00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004" style:parent-style-name="Standard" style:family="paragraph">
      <style:paragraph-properties fo:margin-bottom="0in" fo:line-height="100%"/>
    </style:style>
    <style:style style:name="T100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0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07" style:parent-style-name="Standard" style:family="paragraph">
      <style:paragraph-properties fo:margin-bottom="0in" fo:line-height="100%"/>
    </style:style>
    <style:style style:name="T100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0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10" style:parent-style-name="Standard" style:family="paragraph">
      <style:paragraph-properties fo:margin-bottom="0in" fo:line-height="0.177in"/>
    </style:style>
    <style:style style:name="T101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1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13" style:parent-style-name="Standard" style:family="paragraph">
      <style:paragraph-properties fo:margin-bottom="0in" fo:line-height="100%"/>
    </style:style>
    <style:style style:name="T101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1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16" style:parent-style-name="Standard" style:family="paragraph">
      <style:paragraph-properties fo:margin-bottom="0in" fo:line-height="100%"/>
    </style:style>
    <style:style style:name="T101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1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19" style:parent-style-name="Standard" style:family="paragraph">
      <style:paragraph-properties fo:margin-bottom="0in" fo:line-height="100%"/>
    </style:style>
    <style:style style:name="T102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2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22" style:parent-style-name="Standard" style:family="paragraph">
      <style:paragraph-properties fo:margin-bottom="0in" fo:line-height="100%"/>
    </style:style>
    <style:style style:name="T102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2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1025" style:family="table-row">
      <style:table-row-properties style:use-optimal-row-height="false"/>
    </style:style>
    <style:style style:name="TableCell102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2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02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29" style:parent-style-name="Standard" style:family="paragraph">
      <style:paragraph-properties fo:margin-bottom="0in" fo:line-height="0.177in"/>
    </style:style>
    <style:style style:name="T103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3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32" style:parent-style-name="Standard" style:family="paragraph">
      <style:paragraph-properties fo:margin-bottom="0in" fo:line-height="100%"/>
    </style:style>
    <style:style style:name="T103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3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35" style:parent-style-name="Standard" style:family="paragraph">
      <style:paragraph-properties fo:margin-bottom="0in" fo:line-height="100%"/>
    </style:style>
    <style:style style:name="T103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3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38" style:parent-style-name="Standard" style:family="paragraph">
      <style:paragraph-properties fo:margin-bottom="0in" fo:line-height="0.177in"/>
    </style:style>
    <style:style style:name="T103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04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104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42" style:parent-style-name="Standard" style:family="paragraph">
      <style:paragraph-properties fo:margin-bottom="0in" fo:line-height="0.177in"/>
    </style:style>
    <style:style style:name="T104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4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45" style:parent-style-name="Standard" style:family="paragraph">
      <style:paragraph-properties fo:margin-bottom="0in" fo:line-height="100%"/>
    </style:style>
    <style:style style:name="T104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4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48" style:parent-style-name="Standard" style:family="paragraph">
      <style:paragraph-properties fo:margin-bottom="0in" fo:line-height="100%"/>
    </style:style>
    <style:style style:name="T104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5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51" style:parent-style-name="Standard" style:family="paragraph">
      <style:paragraph-properties fo:margin-bottom="0in" fo:line-height="0.177in"/>
    </style:style>
    <style:style style:name="T105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5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05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055" style:parent-style-name="Standard" style:family="paragraph">
      <style:paragraph-properties fo:margin-bottom="0in" fo:line-height="0.177in"/>
    </style:style>
    <style:style style:name="T105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5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58" style:parent-style-name="Standard" style:family="paragraph">
      <style:paragraph-properties fo:margin-bottom="0in" fo:line-height="100%"/>
    </style:style>
    <style:style style:name="T105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6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61" style:parent-style-name="Standard" style:family="paragraph">
      <style:paragraph-properties fo:margin-bottom="0in" fo:line-height="100%"/>
    </style:style>
    <style:style style:name="T106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6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64" style:parent-style-name="Standard" style:family="paragraph">
      <style:paragraph-properties fo:margin-bottom="0in" fo:line-height="0.177in"/>
    </style:style>
    <style:style style:name="T1065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06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1067" style:family="table-row">
      <style:table-row-properties style:use-optimal-row-height="false"/>
    </style:style>
    <style:style style:name="TableCell106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6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07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71" style:parent-style-name="Standard" style:family="paragraph">
      <style:paragraph-properties fo:margin-bottom="0in" fo:line-height="0.177in"/>
    </style:style>
    <style:style style:name="T107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7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74" style:parent-style-name="Standard" style:family="paragraph">
      <style:paragraph-properties fo:margin-bottom="0in" fo:line-height="0.177in"/>
    </style:style>
    <style:style style:name="T107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7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77" style:parent-style-name="Standard" style:family="paragraph">
      <style:paragraph-properties fo:margin-bottom="0in" fo:line-height="0.177in"/>
    </style:style>
    <style:style style:name="T107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7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80" style:parent-style-name="Standard" style:family="paragraph">
      <style:paragraph-properties fo:margin-bottom="0in" fo:line-height="0.177in"/>
    </style:style>
    <style:style style:name="T108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8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83" style:parent-style-name="Standard" style:family="paragraph">
      <style:paragraph-properties fo:margin-bottom="0in" fo:line-height="100%"/>
    </style:style>
    <style:style style:name="T1084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085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086" style:parent-style-name="Standard" style:family="paragraph">
      <style:paragraph-properties fo:margin-bottom="0in" fo:line-height="0.177in"/>
    </style:style>
    <style:style style:name="T108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8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08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90" style:parent-style-name="Standard" style:family="paragraph">
      <style:paragraph-properties fo:margin-bottom="0in" fo:line-height="0.177in"/>
    </style:style>
    <style:style style:name="T109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9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93" style:parent-style-name="Standard" style:family="paragraph">
      <style:paragraph-properties fo:margin-bottom="0in" fo:line-height="0.177in"/>
    </style:style>
    <style:style style:name="T109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9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96" style:parent-style-name="Standard" style:family="paragraph">
      <style:paragraph-properties fo:margin-bottom="0in" fo:line-height="0.177in"/>
    </style:style>
    <style:style style:name="T1097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098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099" style:parent-style-name="Standard" style:family="paragraph">
      <style:paragraph-properties fo:margin-bottom="0in" fo:line-height="100%"/>
    </style:style>
    <style:style style:name="T1100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101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102" style:parent-style-name="Standard" style:family="paragraph">
      <style:paragraph-properties fo:margin-bottom="0in" fo:line-height="0.177in"/>
    </style:style>
    <style:style style:name="T110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 fo:language="en" fo:country="US"/>
    </style:style>
    <style:style style:name="T110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Cell110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106" style:parent-style-name="Standard" style:family="paragraph">
      <style:paragraph-properties fo:margin-bottom="0in" fo:line-height="0.177in"/>
    </style:style>
    <style:style style:name="T110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0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109" style:parent-style-name="Standard" style:family="paragraph">
      <style:paragraph-properties fo:margin-bottom="0in" fo:line-height="0.177in"/>
    </style:style>
    <style:style style:name="T111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1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112" style:parent-style-name="Standard" style:family="paragraph">
      <style:paragraph-properties fo:margin-bottom="0in"/>
    </style:style>
    <style:style style:name="T111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11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115" style:parent-style-name="Standard" style:family="paragraph">
      <style:paragraph-properties fo:margin-bottom="0in" fo:line-height="100%"/>
    </style:style>
    <style:style style:name="T1116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117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118" style:parent-style-name="Standard" style:family="paragraph">
      <style:paragraph-properties fo:margin-bottom="0in" fo:line-height="0.177in"/>
    </style:style>
    <style:style style:name="T111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12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1121" style:family="table-row">
      <style:table-row-properties style:use-optimal-row-height="false"/>
    </style:style>
    <style:style style:name="TableCell112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2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12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25" style:parent-style-name="Standard" style:family="paragraph">
      <style:paragraph-properties fo:margin-bottom="0in" fo:line-height="0.177in"/>
    </style:style>
    <style:style style:name="T112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2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12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29" style:parent-style-name="Standard" style:family="paragraph">
      <style:paragraph-properties fo:margin-bottom="0in" fo:line-height="0.177in"/>
    </style:style>
    <style:style style:name="T113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3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13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133" style:parent-style-name="Standard" style:family="paragraph">
      <style:paragraph-properties fo:margin-bottom="0in" fo:line-height="0.177in"/>
    </style:style>
    <style:style style:name="T113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3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1136" style:family="table-row">
      <style:table-row-properties style:use-optimal-row-height="false"/>
    </style:style>
    <style:style style:name="TableCell113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3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13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4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4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4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4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4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4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14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4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4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4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5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5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5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15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15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5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5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5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5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5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1160" style:parent-style-name="Standard" style:family="paragraph">
      <style:paragraph-properties fo:text-align="center"/>
      <style:text-properties style:font-name="Times New Roman" fo:font-size="9pt" style:font-size-asian="9pt" style:font-size-complex="9pt"/>
    </style:style>
    <style:style style:name="P1161" style:parent-style-name="Standard" style:family="paragraph">
      <style:paragraph-properties fo:break-before="page" fo:text-align="center"/>
    </style:style>
    <style:style style:name="T116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1164" style:family="table-column">
      <style:table-column-properties style:column-width="1.6187in" style:use-optimal-column-width="false"/>
    </style:style>
    <style:style style:name="TableColumn1165" style:family="table-column">
      <style:table-column-properties style:column-width="2.7006in" style:use-optimal-column-width="false"/>
    </style:style>
    <style:style style:name="TableColumn1166" style:family="table-column">
      <style:table-column-properties style:column-width="2.7006in" style:use-optimal-column-width="false"/>
    </style:style>
    <style:style style:name="TableColumn1167" style:family="table-column">
      <style:table-column-properties style:column-width="2.7048in" style:use-optimal-column-width="false"/>
    </style:style>
    <style:style style:name="Table1163" style:family="table">
      <style:table-properties style:width="9.725in" fo:margin-left="-0.0069in" table:align="left"/>
    </style:style>
    <style:style style:name="TableRow1168" style:family="table-row">
      <style:table-row-properties style:use-optimal-row-height="false"/>
    </style:style>
    <style:style style:name="TableCell1169" style:family="table-cell">
      <style:table-cell-properties fo:border-top="0.0034in solid #000001" fo:border-left="0.0034in solid #000001" fo:border-bottom="0.0034in solid #000001" fo:border-right="none" fo:padding-top="0in" fo:padding-left="0.0069in" fo:padding-bottom="0in" fo:padding-right="0.0069in"/>
    </style:style>
    <style:style style:name="P1170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1171" style:family="table-cell">
      <style:table-cell-properties fo:border-top="0.0034in solid #000001" fo:border-left="0.0034in solid #000001" fo:border-bottom="0.0034in solid #000001" fo:border-right="none" fo:padding-top="0in" fo:padding-left="0.0069in" fo:padding-bottom="0in" fo:padding-right="0.0069in"/>
    </style:style>
    <style:style style:name="P1172" style:parent-style-name="Standard" style:family="paragraph">
      <style:paragraph-properties fo:margin-bottom="0in"/>
    </style:style>
    <style:style style:name="T117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7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175" style:family="table-cell">
      <style:table-cell-properties fo:border-top="0.0034in solid #000001" fo:border-left="0.0034in solid #000001" fo:border-bottom="0.0034in solid #000001" fo:border-right="none" fo:padding-top="0in" fo:padding-left="0.0069in" fo:padding-bottom="0in" fo:padding-right="0.0069in"/>
    </style:style>
    <style:style style:name="P1176" style:parent-style-name="Standard" style:family="paragraph">
      <style:paragraph-properties fo:margin-bottom="0in"/>
    </style:style>
    <style:style style:name="T117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7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179" style:family="table-cell">
      <style:table-cell-properties fo:border="0.0034in solid #000001" fo:padding-top="0in" fo:padding-left="0.0069in" fo:padding-bottom="0in" fo:padding-right="0.0069in"/>
    </style:style>
    <style:style style:name="P1180" style:parent-style-name="Standard" style:family="paragraph">
      <style:paragraph-properties fo:margin-bottom="0in"/>
    </style:style>
    <style:style style:name="T118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82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1183" style:family="table-row">
      <style:table-row-properties style:use-optimal-row-height="false"/>
    </style:style>
    <style:style style:name="TableCell1184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185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186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187" style:parent-style-name="Standard" style:family="paragraph">
      <style:paragraph-properties fo:margin-bottom="0in" fo:line-height="100%"/>
    </style:style>
    <style:style style:name="T118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8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190" style:parent-style-name="Standard" style:family="paragraph">
      <style:paragraph-properties fo:margin-bottom="0in" fo:line-height="100%"/>
    </style:style>
    <style:style style:name="T119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9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193" style:parent-style-name="Standard" style:family="paragraph">
      <style:paragraph-properties fo:margin-bottom="0in" fo:line-height="100%"/>
    </style:style>
    <style:style style:name="T119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9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196" style:parent-style-name="Standard" style:family="paragraph">
      <style:paragraph-properties fo:margin-bottom="0in" fo:line-height="100%"/>
    </style:style>
    <style:style style:name="T1197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198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19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20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01" style:parent-style-name="Standard" style:family="paragraph">
      <style:paragraph-properties fo:margin-bottom="0in" fo:line-height="100%"/>
    </style:style>
    <style:style style:name="T120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0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04" style:parent-style-name="Standard" style:family="paragraph">
      <style:paragraph-properties fo:margin-bottom="0in" fo:line-height="100%"/>
    </style:style>
    <style:style style:name="T1205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206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207" style:parent-style-name="Standard" style:family="paragraph">
      <style:paragraph-properties fo:margin-bottom="0in" fo:line-height="100%"/>
    </style:style>
    <style:style style:name="T120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0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210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211" style:parent-style-name="Standard" style:family="paragraph">
      <style:paragraph-properties fo:margin-bottom="0in" fo:line-height="100%"/>
    </style:style>
    <style:style style:name="T121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1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214" style:parent-style-name="Standard" style:family="paragraph">
      <style:paragraph-properties fo:margin-bottom="0in" fo:line-height="100%"/>
    </style:style>
    <style:style style:name="T121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1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217" style:parent-style-name="Standard" style:family="paragraph">
      <style:paragraph-properties fo:margin-bottom="0in" fo:line-height="100%"/>
    </style:style>
    <style:style style:name="T121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1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22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21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22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22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24" style:parent-style-name="Standard" style:family="paragraph">
      <style:paragraph-properties fo:margin-bottom="0in" fo:line-height="100%"/>
    </style:style>
    <style:style style:name="T122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2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27" style:parent-style-name="Standard" style:family="paragraph">
      <style:paragraph-properties fo:margin-bottom="0in" fo:line-height="100%"/>
    </style:style>
    <style:style style:name="T122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2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30" style:parent-style-name="Standard" style:family="paragraph">
      <style:paragraph-properties fo:margin-bottom="0in" fo:line-height="100%"/>
    </style:style>
    <style:style style:name="T123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 fo:language="en" fo:country="US"/>
    </style:style>
    <style:style style:name="T1232" style:parent-style-name="Domyślnaczcionkaakapitu" style:family="text">
      <style:text-properties style:font-name="Times New Roman" style:font-name-complex="Times New Roman" fo:font-size="9pt" style:font-size-asian="9pt" style:font-size-complex="9pt" fo:language="en" fo:country="US"/>
    </style:style>
    <style:style style:name="P1233" style:parent-style-name="Standard" style:family="paragraph">
      <style:paragraph-properties fo:margin-bottom="0in" fo:line-height="100%"/>
      <style:text-properties style:font-name="Times New Roman" style:font-name-complex="Times New Roman" fo:font-size="9pt" style:font-size-asian="9pt" style:font-size-complex="9pt" fo:language="en" fo:country="US"/>
    </style:style>
    <style:style style:name="TableCell1234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1235" style:parent-style-name="Standard" style:family="paragraph">
      <style:paragraph-properties fo:margin-bottom="0in" fo:line-height="100%"/>
    </style:style>
    <style:style style:name="T123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3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23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3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240" style:parent-style-name="Standard" style:family="paragraph">
      <style:paragraph-properties fo:margin-bottom="0in" fo:line-height="100%"/>
    </style:style>
    <style:style style:name="T124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4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24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4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24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24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47" style:parent-style-name="Standard" style:family="paragraph">
      <style:paragraph-properties fo:margin-bottom="0in" fo:line-height="100%"/>
    </style:style>
    <style:style style:name="T124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4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50" style:parent-style-name="Standard" style:family="paragraph">
      <style:paragraph-properties fo:margin-bottom="0in" fo:line-height="100%"/>
    </style:style>
    <style:style style:name="T125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5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53" style:parent-style-name="Standard" style:family="paragraph">
      <style:paragraph-properties fo:margin-bottom="0in" fo:line-height="100%"/>
    </style:style>
    <style:style style:name="T125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5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256" style:parent-style-name="Standard" style:family="paragraph">
      <style:paragraph-properties fo:margin-bottom="0in" fo:line-height="100%"/>
      <style:text-properties style:font-name="Times New Roman" style:font-name-complex="Times New Roman" fo:font-size="9pt" style:font-size-asian="9pt" style:font-size-complex="9pt"/>
    </style:style>
    <style:style style:name="TableRow1257" style:family="table-row">
      <style:table-row-properties style:use-optimal-row-height="false"/>
    </style:style>
    <style:style style:name="TableCell1258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259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260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261" style:parent-style-name="Standard" style:family="paragraph">
      <style:paragraph-properties fo:margin-bottom="0in" fo:line-height="100%"/>
    </style:style>
    <style:style style:name="T126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6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264" style:parent-style-name="Domyślnaczcionkaakapitu" style:family="text">
      <style:text-properties style:font-name="Times New Roman" fo:font-size="9pt" style:font-size-asian="9pt" style:font-size-complex="9pt"/>
    </style:style>
    <style:style style:name="P1265" style:parent-style-name="Standard" style:family="paragraph">
      <style:paragraph-properties fo:margin-bottom="0in" fo:line-height="100%"/>
    </style:style>
    <style:style style:name="T126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6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268" style:parent-style-name="Domyślnaczcionkaakapitu" style:family="text">
      <style:text-properties style:font-name="Times New Roman" style:font-name-asian="Calibri" style:font-name-complex="Times New Roman" fo:font-size="9pt" style:font-size-asian="9pt" style:font-size-complex="9pt"/>
    </style:style>
    <style:style style:name="T1269" style:parent-style-name="Domyślnaczcionkaakapitu" style:family="text">
      <style:text-properties style:font-name="Times New Roman" fo:font-size="9pt" style:font-size-asian="9pt" style:font-size-complex="9pt"/>
    </style:style>
    <style:style style:name="T127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71" style:parent-style-name="Standard" style:family="paragraph">
      <style:paragraph-properties fo:margin-bottom="0in" fo:line-height="100%"/>
    </style:style>
    <style:style style:name="T127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7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274" style:parent-style-name="Domyślnaczcionkaakapitu" style:family="text">
      <style:text-properties style:font-name="Times New Roman" fo:font-size="9pt" style:font-size-asian="9pt" style:font-size-complex="9pt"/>
    </style:style>
    <style:style style:name="P1275" style:parent-style-name="Standard" style:family="paragraph">
      <style:paragraph-properties fo:margin-bottom="0in" fo:line-height="100%"/>
    </style:style>
    <style:style style:name="T127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7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78" style:parent-style-name="Standard" style:family="paragraph">
      <style:paragraph-properties fo:margin-bottom="0in" fo:line-height="100%"/>
    </style:style>
    <style:style style:name="T1279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280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ableCell1281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282" style:parent-style-name="Standard" style:family="paragraph">
      <style:paragraph-properties fo:margin-bottom="0in" fo:line-height="100%"/>
    </style:style>
    <style:style style:name="T1283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1284" style:parent-style-name="Domyślnaczcionkaakapitu" style:family="text">
      <style:text-properties style:font-name="Times New Roman" fo:font-size="9pt" style:font-size-asian="9pt" style:font-size-complex="9pt"/>
    </style:style>
    <style:style style:name="P1285" style:parent-style-name="Standard" style:family="paragraph">
      <style:paragraph-properties fo:margin-bottom="0in" fo:line-height="100%"/>
    </style:style>
    <style:style style:name="T128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28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288" style:parent-style-name="Domyślnaczcionkaakapitu" style:family="text">
      <style:text-properties style:font-name="Times New Roman" style:font-name-asian="Calibri" style:font-name-complex="Times New Roman" fo:font-size="9pt" style:font-size-asian="9pt" style:font-size-complex="9pt"/>
    </style:style>
    <style:style style:name="T128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90" style:parent-style-name="Standard" style:family="paragraph">
      <style:paragraph-properties fo:margin-bottom="0in" fo:line-height="100%"/>
    </style:style>
    <style:style style:name="T129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9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93" style:parent-style-name="Standard" style:family="paragraph">
      <style:paragraph-properties fo:margin-bottom="0in" fo:line-height="100%"/>
    </style:style>
    <style:style style:name="T1294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29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296" style:parent-style-name="Standard" style:family="paragraph">
      <style:paragraph-properties fo:margin-bottom="0in" fo:line-height="100%"/>
    </style:style>
    <style:style style:name="T1297" style:parent-style-name="Domyślnaczcionkaakapitu" style:family="text">
      <style:text-properties style:font-name="Times New Roman" style:font-name-asian="Calibri" fo:font-weight="bold" style:font-weight-asian="bold" style:font-weight-complex="bold" fo:font-size="9pt" style:font-size-asian="9pt" style:font-size-complex="9pt"/>
    </style:style>
    <style:style style:name="T1298" style:parent-style-name="Domyślnaczcionkaakapitu" style:family="text">
      <style:text-properties style:font-name="Times New Roman" style:font-name-asian="Calibri" fo:font-size="9pt" style:font-size-asian="9pt" style:font-size-complex="9pt"/>
    </style:style>
    <style:style style:name="TableCell1299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1300" style:parent-style-name="Standard" style:family="paragraph">
      <style:paragraph-properties fo:margin-bottom="0in" fo:line-height="100%"/>
    </style:style>
    <style:style style:name="T1301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1302" style:parent-style-name="Domyślnaczcionkaakapitu" style:family="text">
      <style:text-properties style:font-name="Times New Roman" fo:font-size="9pt" style:font-size-asian="9pt" style:font-size-complex="9pt"/>
    </style:style>
    <style:style style:name="P1303" style:parent-style-name="Standard" style:family="paragraph">
      <style:paragraph-properties fo:margin-bottom="0in" fo:line-height="100%"/>
    </style:style>
    <style:style style:name="T130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30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306" style:parent-style-name="Domyślnaczcionkaakapitu" style:family="text">
      <style:text-properties style:font-name="Times New Roman" style:font-name-asian="Calibri" style:font-name-complex="Times New Roman" fo:font-size="9pt" style:font-size-asian="9pt" style:font-size-complex="9pt"/>
    </style:style>
    <style:style style:name="T130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308" style:parent-style-name="Standard" style:family="paragraph">
      <style:paragraph-properties fo:margin-bottom="0in" fo:line-height="100%"/>
    </style:style>
    <style:style style:name="T1309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1310" style:parent-style-name="Domyślnaczcionkaakapitu" style:family="text">
      <style:text-properties style:font-name="Times New Roman" fo:font-size="9pt" style:font-size-asian="9pt" style:font-size-complex="9pt"/>
    </style:style>
    <style:style style:name="P1311" style:parent-style-name="Standard" style:family="paragraph">
      <style:paragraph-properties fo:margin-bottom="0in" fo:line-height="100%"/>
    </style:style>
    <style:style style:name="T131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31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314" style:parent-style-name="Standard" style:family="paragraph">
      <style:paragraph-properties fo:margin-bottom="0in" fo:line-height="100%"/>
    </style:style>
    <style:style style:name="T131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31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1317" style:family="table-row">
      <style:table-row-properties style:use-optimal-row-height="false"/>
    </style:style>
    <style:style style:name="TableCell1318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31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320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321" style:parent-style-name="Standard" style:family="paragraph">
      <style:paragraph-properties fo:margin-bottom="0in" fo:line-height="0.177in"/>
    </style:style>
    <style:style style:name="T132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2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324" style:parent-style-name="Standard" style:family="paragraph">
      <style:paragraph-properties fo:margin-bottom="0in" fo:line-height="0.177in"/>
    </style:style>
    <style:style style:name="T132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2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327" style:parent-style-name="Standard" style:family="paragraph">
      <style:paragraph-properties fo:margin-bottom="0in" fo:line-height="0.177in"/>
    </style:style>
    <style:style style:name="T132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2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330" style:parent-style-name="Standard" style:family="paragraph">
      <style:paragraph-properties fo:margin-bottom="0in" fo:line-height="0.177in"/>
    </style:style>
    <style:style style:name="T133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3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333" style:parent-style-name="Domyślnaczcionkaakapitu" style:family="text">
      <style:text-properties style:font-name="Times New Roman" fo:font-size="9pt" style:font-size-asian="9pt" style:font-size-complex="9pt"/>
    </style:style>
    <style:style style:name="T133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335" style:parent-style-name="Standard" style:family="paragraph">
      <style:paragraph-properties fo:margin-bottom="0in" fo:line-height="0.177in"/>
    </style:style>
    <style:style style:name="T133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3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338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339" style:parent-style-name="Standard" style:family="paragraph">
      <style:paragraph-properties fo:margin-bottom="0in" fo:line-height="0.177in"/>
    </style:style>
    <style:style style:name="T134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4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342" style:parent-style-name="Standard" style:family="paragraph">
      <style:paragraph-properties fo:margin-bottom="0in" fo:line-height="0.177in"/>
    </style:style>
    <style:style style:name="T134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34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345" style:parent-style-name="Standard" style:family="paragraph">
      <style:paragraph-properties fo:margin-bottom="0in" fo:line-height="0.177in"/>
    </style:style>
    <style:style style:name="T134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34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348" style:parent-style-name="Standard" style:family="paragraph">
      <style:paragraph-properties fo:margin-bottom="0in" fo:line-height="0.177in"/>
    </style:style>
    <style:style style:name="T134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 fo:language="en" fo:country="US"/>
    </style:style>
    <style:style style:name="T135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Cell1351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1352" style:parent-style-name="Standard" style:family="paragraph">
      <style:paragraph-properties fo:margin-bottom="0in" fo:line-height="0.177in"/>
    </style:style>
    <style:style style:name="T135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5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355" style:parent-style-name="Standard" style:family="paragraph">
      <style:paragraph-properties fo:margin-bottom="0in" fo:line-height="0.177in"/>
    </style:style>
    <style:style style:name="T135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5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358" style:parent-style-name="Standard" style:family="paragraph">
      <style:paragraph-properties fo:margin-bottom="0in" fo:line-height="0.177in"/>
    </style:style>
    <style:style style:name="T135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36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361" style:parent-style-name="Standard" style:family="paragraph">
      <style:paragraph-properties fo:margin-bottom="0in" fo:line-height="0.177in"/>
    </style:style>
    <style:style style:name="T136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36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1364" style:family="table-row">
      <style:table-row-properties style:use-optimal-row-height="false"/>
    </style:style>
    <style:style style:name="TableCell1365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366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367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368" style:parent-style-name="Standard" style:family="paragraph">
      <style:paragraph-properties fo:margin-bottom="0in"/>
    </style:style>
    <style:style style:name="T136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7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37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7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37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7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375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376" style:parent-style-name="Standard" style:family="paragraph">
      <style:paragraph-properties fo:margin-bottom="0in"/>
    </style:style>
    <style:style style:name="T137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7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37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8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38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8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383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1384" style:parent-style-name="Standard" style:family="paragraph">
      <style:paragraph-properties fo:margin-bottom="0in"/>
    </style:style>
    <style:style style:name="T138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8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38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8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38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9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1391" style:family="table-row">
      <style:table-row-properties style:use-optimal-row-height="false"/>
    </style:style>
    <style:style style:name="TableCell1392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393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394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395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396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397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398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399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00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TableCell1401" style:family="table-cell">
      <style:table-cell-properties fo:border-top="none" fo:border-left="0.0034in solid #000001" fo:border-bottom="0.0034in solid #000001" fo:border-right="none" fo:padding-top="0in" fo:padding-left="0.0069in" fo:padding-bottom="0in" fo:padding-right="0.0069in"/>
    </style:style>
    <style:style style:name="P1402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03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04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05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06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07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TableCell1408" style:family="table-cell">
      <style:table-cell-properties fo:border-top="none" fo:border-left="0.0034in solid #000001" fo:border-bottom="0.0034in solid #000001" fo:border-right="0.0034in solid #000001" fo:padding-top="0in" fo:padding-left="0.0069in" fo:padding-bottom="0in" fo:padding-right="0.0069in"/>
    </style:style>
    <style:style style:name="P1409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10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11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12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13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14" style:parent-style-name="TableContents" style:family="paragraph">
      <style:paragraph-properties fo:margin-bottom="0in" fo:line-height="0.1965in"/>
      <style:text-properties style:font-name="Times New Roman" style:font-name-complex="Times New Roman" fo:font-size="9pt" style:font-size-asian="9pt" style:font-size-complex="9pt"/>
    </style:style>
    <style:style style:name="P1415" style:parent-style-name="Standard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P1416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P1417" style:parent-style-name="Standard" style:family="paragraph">
      <style:paragraph-properties fo:break-before="page" fo:text-align="center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1419" style:family="table-column">
      <style:table-column-properties style:column-width="1.6201in" style:use-optimal-column-width="false"/>
    </style:style>
    <style:style style:name="TableColumn1420" style:family="table-column">
      <style:table-column-properties style:column-width="2.7013in" style:use-optimal-column-width="false"/>
    </style:style>
    <style:style style:name="TableColumn1421" style:family="table-column">
      <style:table-column-properties style:column-width="2.7013in" style:use-optimal-column-width="false"/>
    </style:style>
    <style:style style:name="TableColumn1422" style:family="table-column">
      <style:table-column-properties style:column-width="2.702in" style:use-optimal-column-width="false"/>
    </style:style>
    <style:style style:name="Table1418" style:family="table">
      <style:table-properties style:width="9.725in" fo:margin-left="0.0312in" table:align="left"/>
    </style:style>
    <style:style style:name="TableRow1423" style:family="table-row">
      <style:table-row-properties style:use-optimal-row-height="false"/>
    </style:style>
    <style:style style:name="TableCell1424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425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1426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427" style:parent-style-name="Standard" style:family="paragraph">
      <style:paragraph-properties fo:margin-bottom="0in"/>
    </style:style>
    <style:style style:name="T142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2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430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431" style:parent-style-name="Standard" style:family="paragraph">
      <style:paragraph-properties fo:margin-bottom="0in"/>
    </style:style>
    <style:style style:name="T143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3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434" style:family="table-cell">
      <style:table-cell-properties fo:border="0.0034in solid #000000" fo:padding-top="0.0381in" fo:padding-left="0.0381in" fo:padding-bottom="0.0381in" fo:padding-right="0.0381in"/>
    </style:style>
    <style:style style:name="P1435" style:parent-style-name="Standard" style:family="paragraph">
      <style:paragraph-properties fo:margin-bottom="0in"/>
    </style:style>
    <style:style style:name="T143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37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1438" style:family="table-row">
      <style:table-row-properties style:use-optimal-row-height="false"/>
    </style:style>
    <style:style style:name="TableCell143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40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44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42" style:parent-style-name="Standard" style:family="paragraph">
      <style:paragraph-properties fo:margin-bottom="0in"/>
    </style:style>
    <style:style style:name="T144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4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45" style:parent-style-name="Standard" style:family="paragraph">
      <style:paragraph-properties fo:margin-bottom="0in"/>
    </style:style>
    <style:style style:name="T144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4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48" style:parent-style-name="Standard" style:family="paragraph">
      <style:paragraph-properties fo:margin-bottom="0in"/>
    </style:style>
    <style:style style:name="T144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5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51" style:parent-style-name="Standard" style:family="paragraph">
      <style:paragraph-properties fo:margin-bottom="0in" fo:line-height="100%"/>
    </style:style>
    <style:style style:name="T1452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45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454" style:parent-style-name="Standard" style:family="paragraph">
      <style:paragraph-properties fo:margin-bottom="0in" fo:line-height="100%"/>
    </style:style>
    <style:style style:name="T145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45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457" style:parent-style-name="Standard" style:family="paragraph">
      <style:paragraph-properties fo:margin-bottom="0in" fo:line-height="100%"/>
    </style:style>
    <style:style style:name="T1458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459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146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461" style:parent-style-name="Standard" style:family="paragraph">
      <style:paragraph-properties fo:margin-bottom="0in" fo:line-height="100%"/>
    </style:style>
    <style:style style:name="T146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6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64" style:parent-style-name="Standard" style:family="paragraph">
      <style:paragraph-properties fo:margin-bottom="0in" fo:line-height="100%"/>
    </style:style>
    <style:style style:name="T146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6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46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6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46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70" style:parent-style-name="Standard" style:family="paragraph">
      <style:paragraph-properties fo:margin-bottom="0in"/>
    </style:style>
    <style:style style:name="T147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7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73" style:parent-style-name="Standard" style:family="paragraph">
      <style:paragraph-properties fo:margin-bottom="0in"/>
    </style:style>
    <style:style style:name="T147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7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76" style:parent-style-name="Standard" style:family="paragraph">
      <style:paragraph-properties fo:margin-bottom="0in" fo:line-height="100%"/>
    </style:style>
    <style:style style:name="T147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478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479" style:parent-style-name="Standard" style:family="paragraph">
      <style:paragraph-properties fo:margin-bottom="0in" fo:line-height="100%"/>
    </style:style>
    <style:style style:name="T1480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481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148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483" style:parent-style-name="Standard" style:family="paragraph">
      <style:paragraph-properties fo:margin-bottom="0in" fo:line-height="100%"/>
    </style:style>
    <style:style style:name="T148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8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86" style:parent-style-name="Standard" style:family="paragraph">
      <style:paragraph-properties fo:margin-bottom="0in" fo:line-height="100%"/>
    </style:style>
    <style:style style:name="T148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8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89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9pt" style:font-size-asian="9pt" style:font-size-complex="9pt" fo:language="en" fo:country="US"/>
    </style:style>
    <style:style style:name="TableCell149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491" style:parent-style-name="Standard" style:family="paragraph">
      <style:paragraph-properties fo:margin-bottom="0in"/>
    </style:style>
    <style:style style:name="T149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9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94" style:parent-style-name="Standard" style:family="paragraph">
      <style:paragraph-properties fo:margin-bottom="0in"/>
    </style:style>
    <style:style style:name="T149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9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497" style:parent-style-name="Standard" style:family="paragraph">
      <style:paragraph-properties fo:margin-bottom="0in" fo:line-height="100%"/>
    </style:style>
    <style:style style:name="T1498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49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500" style:parent-style-name="Standard" style:family="paragraph">
      <style:paragraph-properties fo:margin-bottom="0in" fo:line-height="100%"/>
    </style:style>
    <style:style style:name="T150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50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503" style:parent-style-name="Standard" style:family="paragraph">
      <style:paragraph-properties fo:margin-bottom="0in" fo:line-height="100%"/>
    </style:style>
    <style:style style:name="T1504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505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150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507" style:parent-style-name="Standard" style:family="paragraph">
      <style:paragraph-properties fo:margin-bottom="0in" fo:line-height="100%"/>
    </style:style>
    <style:style style:name="T150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0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10" style:parent-style-name="Standard" style:family="paragraph">
      <style:paragraph-properties fo:margin-bottom="0in" fo:line-height="100%"/>
    </style:style>
    <style:style style:name="T151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1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13" style:parent-style-name="Standard" style:family="paragraph">
      <style:paragraph-properties fo:margin-bottom="0in" fo:line-height="100%"/>
    </style:style>
    <style:style style:name="T151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1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1516" style:family="table-row">
      <style:table-row-properties style:use-optimal-row-height="false"/>
    </style:style>
    <style:style style:name="TableCell151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18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51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20" style:parent-style-name="Standard" style:family="paragraph">
      <style:paragraph-properties fo:margin-bottom="0in" fo:line-height="100%"/>
    </style:style>
    <style:style style:name="T152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2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23" style:parent-style-name="StandardWW" style:family="paragraph">
      <style:paragraph-properties fo:margin-bottom="0in" fo:line-height="100%"/>
    </style:style>
    <style:style style:name="T1524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1525" style:parent-style-name="Domyślnaczcionkaakapitu" style:family="text">
      <style:text-properties style:font-name="Times New Roman" fo:font-size="9pt" style:font-size-asian="9pt" style:font-size-complex="9pt"/>
    </style:style>
    <style:style style:name="T1526" style:parent-style-name="Domyślnaczcionkaakapitu" style:family="text">
      <style:text-properties style:font-name="Times New Roman" style:font-name-complex="Times New Roman" style:letter-kerning="false" fo:font-size="9pt" style:font-size-asian="9pt" style:font-size-complex="9pt"/>
    </style:style>
    <style:style style:name="P1527" style:parent-style-name="Standard" style:family="paragraph">
      <style:paragraph-properties fo:margin-bottom="0in" fo:line-height="100%"/>
    </style:style>
    <style:style style:name="T1528" style:parent-style-name="Domyślnaczcionkaakapitu" style:family="text">
      <style:text-properties style:font-name="Times New Roman" style:font-name-asian="Calibri" fo:font-weight="bold" style:font-weight-asian="bold" style:letter-kerning="false" fo:font-size="9pt" style:font-size-asian="9pt" style:font-size-complex="9pt"/>
    </style:style>
    <style:style style:name="T1529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530" style:parent-style-name="Standard" style:family="paragraph">
      <style:paragraph-properties fo:margin-bottom="0in" fo:line-height="100%"/>
    </style:style>
    <style:style style:name="T153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53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153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34" style:parent-style-name="Standard" style:family="paragraph">
      <style:paragraph-properties fo:margin-bottom="0in" fo:line-height="100%"/>
    </style:style>
    <style:style style:name="T153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3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37" style:parent-style-name="Standard" style:family="paragraph">
      <style:paragraph-properties fo:margin-bottom="0in" fo:line-height="0.177in"/>
    </style:style>
    <style:style style:name="T153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53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54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541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542" style:parent-style-name="Standard" style:family="paragraph">
      <style:paragraph-properties fo:margin-bottom="0in" fo:line-height="100%"/>
    </style:style>
    <style:style style:name="T1543" style:parent-style-name="Domyślnaczcionkaakapitu" style:family="text">
      <style:text-properties style:font-name="Times New Roman" style:font-name-asian="Calibri" fo:font-weight="bold" style:font-weight-asian="bold" style:letter-kerning="false" fo:font-size="9pt" style:font-size-asian="9pt" style:font-size-complex="9pt"/>
    </style:style>
    <style:style style:name="T1544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545" style:parent-style-name="Standard" style:family="paragraph">
      <style:paragraph-properties fo:margin-bottom="0in" fo:line-height="100%"/>
    </style:style>
    <style:style style:name="T154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 fo:language="en" fo:country="US"/>
    </style:style>
    <style:style style:name="T1547" style:parent-style-name="Domyślnaczcionkaakapitu" style:family="text">
      <style:text-properties style:font-name="Times New Roman" style:font-name-complex="Times New Roman" fo:font-size="9pt" style:font-size-asian="9pt" style:font-size-complex="9pt" fo:language="en" fo:country="US"/>
    </style:style>
    <style:style style:name="TableCell154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549" style:parent-style-name="Standard" style:family="paragraph">
      <style:paragraph-properties fo:margin-bottom="0in" fo:line-height="100%"/>
    </style:style>
    <style:style style:name="T155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5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52" style:parent-style-name="StandardWW" style:family="paragraph">
      <style:paragraph-properties fo:margin-bottom="0in" fo:line-height="100%"/>
    </style:style>
    <style:style style:name="T1553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1554" style:parent-style-name="Domyślnaczcionkaakapitu" style:family="text">
      <style:text-properties style:font-name="Times New Roman" fo:font-size="9pt" style:font-size-asian="9pt" style:font-size-complex="9pt"/>
    </style:style>
    <style:style style:name="T1555" style:parent-style-name="Domyślnaczcionkaakapitu" style:family="text">
      <style:text-properties style:font-name="Times New Roman" style:font-name-complex="Times New Roman" style:letter-kerning="false" fo:font-size="9pt" style:font-size-asian="9pt" style:font-size-complex="9pt"/>
    </style:style>
    <style:style style:name="P1556" style:parent-style-name="Standard" style:family="paragraph">
      <style:paragraph-properties fo:margin-bottom="0in" fo:line-height="100%"/>
    </style:style>
    <style:style style:name="T1557" style:parent-style-name="Domyślnaczcionkaakapitu" style:family="text">
      <style:text-properties style:font-name="Times New Roman" style:font-name-asian="Calibri" fo:font-weight="bold" style:font-weight-asian="bold" style:letter-kerning="false" fo:font-size="9pt" style:font-size-asian="9pt" style:font-size-complex="9pt"/>
    </style:style>
    <style:style style:name="T1558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559" style:parent-style-name="Standard" style:family="paragraph">
      <style:paragraph-properties fo:margin-bottom="0in" fo:line-height="0.177in"/>
    </style:style>
    <style:style style:name="T156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 fo:language="en" fo:country="US"/>
    </style:style>
    <style:style style:name="T1561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Row1562" style:family="table-row">
      <style:table-row-properties style:use-optimal-row-height="false"/>
    </style:style>
    <style:style style:name="TableCell156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64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56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66" style:parent-style-name="Standard" style:family="paragraph">
      <style:paragraph-properties fo:margin-bottom="0in" fo:line-height="100%"/>
    </style:style>
    <style:style style:name="T156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6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69" style:parent-style-name="Standard" style:family="paragraph">
      <style:paragraph-properties fo:margin-bottom="0in" fo:line-height="100%"/>
    </style:style>
    <style:style style:name="T157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7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72" style:parent-style-name="Standard" style:family="paragraph">
      <style:paragraph-properties fo:margin-bottom="0in" fo:line-height="100%"/>
    </style:style>
    <style:style style:name="T157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7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75" style:parent-style-name="Standard" style:family="paragraph">
      <style:paragraph-properties fo:margin-bottom="0in" fo:line-height="100%"/>
    </style:style>
    <style:style style:name="T1576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577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1578" style:parent-style-name="Domyślnaczcionkaakapitu" style:family="text">
      <style:text-properties style:font-name="Times New Roman" fo:font-size="9pt" style:font-size-asian="9pt" style:font-size-complex="9pt"/>
    </style:style>
    <style:style style:name="T1579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580" style:parent-style-name="Standard" style:family="paragraph">
      <style:paragraph-properties fo:margin-bottom="0in" fo:line-height="100%"/>
    </style:style>
    <style:style style:name="T158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8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58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84" style:parent-style-name="Standard" style:family="paragraph">
      <style:paragraph-properties fo:margin-bottom="0in" fo:line-height="100%"/>
    </style:style>
    <style:style style:name="T158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8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87" style:parent-style-name="Standard" style:family="paragraph">
      <style:paragraph-properties fo:margin-bottom="0in" fo:line-height="100%"/>
    </style:style>
    <style:style style:name="T158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8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590" style:parent-style-name="Standard" style:family="paragraph">
      <style:paragraph-properties fo:margin-bottom="0in" fo:line-height="100%"/>
    </style:style>
    <style:style style:name="T1591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592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593" style:parent-style-name="Standard" style:family="paragraph">
      <style:paragraph-properties fo:margin-bottom="0in" fo:line-height="100%"/>
    </style:style>
    <style:style style:name="T1594" style:parent-style-name="Domyślnaczcionkaakapitu" style:family="text">
      <style:text-properties style:font-name="Times New Roman" style:font-name-asian="Calibri" style:font-name-complex="Times New Roman" fo:font-weight="bold" style:font-weight-asian="bold" fo:font-size="9pt" style:font-size-asian="9pt" style:font-size-complex="9pt" fo:language="en" fo:country="US"/>
    </style:style>
    <style:style style:name="T1595" style:parent-style-name="Domyślnaczcionkaakapitu" style:family="text">
      <style:text-properties style:font-name="Times New Roman" style:font-name-asian="Calibri" style:font-name-complex="Times New Roman" fo:font-size="9pt" style:font-size-asian="9pt" style:font-size-complex="9pt" fo:language="en" fo:country="US"/>
    </style:style>
    <style:style style:name="TableCell159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597" style:parent-style-name="Standard" style:family="paragraph">
      <style:paragraph-properties fo:margin-bottom="0in" fo:line-height="100%"/>
    </style:style>
    <style:style style:name="T159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9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60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0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602" style:parent-style-name="Standard" style:family="paragraph">
      <style:paragraph-properties fo:margin-bottom="0in" fo:line-height="100%"/>
    </style:style>
    <style:style style:name="T1603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604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1605" style:parent-style-name="Standard" style:family="paragraph">
      <style:paragraph-properties fo:margin-bottom="0in" fo:line-height="100%"/>
    </style:style>
    <style:style style:name="T1606" style:parent-style-name="Domyślnaczcionkaakapitu" style:family="text">
      <style:text-properties style:font-name="Times New Roman" style:font-name-asian="Calibri" style:font-name-complex="Times New Roman" fo:font-weight="bold" style:font-weight-asian="bold" fo:font-size="9pt" style:font-size-asian="9pt" style:font-size-complex="9pt"/>
    </style:style>
    <style:style style:name="T1607" style:parent-style-name="Domyślnaczcionkaakapitu" style:family="text">
      <style:text-properties style:font-name="Times New Roman" style:font-name-asian="Calibri" style:font-name-complex="Times New Roman" fo:font-size="9pt" style:font-size-asian="9pt" style:font-size-complex="9pt"/>
    </style:style>
    <style:style style:name="TableRow1608" style:family="table-row">
      <style:table-row-properties style:use-optimal-row-height="false"/>
    </style:style>
    <style:style style:name="TableCell160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10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61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12" style:parent-style-name="Standard" style:family="paragraph">
      <style:paragraph-properties fo:margin-bottom="0in"/>
    </style:style>
    <style:style style:name="T161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1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61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1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61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1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61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20" style:parent-style-name="Standard" style:family="paragraph">
      <style:paragraph-properties fo:margin-bottom="0in"/>
    </style:style>
    <style:style style:name="T162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2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62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2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62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2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627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628" style:parent-style-name="Standard" style:family="paragraph">
      <style:paragraph-properties fo:margin-bottom="0in"/>
    </style:style>
    <style:style style:name="T162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3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63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3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63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3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1635" style:family="table-row">
      <style:table-row-properties style:min-row-height="0.9458in" style:use-optimal-row-height="false"/>
    </style:style>
    <style:style style:name="TableCell163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37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63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39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40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41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42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43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164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45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46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47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48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49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165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651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52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53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54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55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656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P1657" style:parent-style-name="Standard" style:family="paragraph">
      <style:paragraph-properties fo:break-before="page" fo:text-align="center"/>
    </style:style>
    <style:style style:name="T165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1660" style:family="table-column">
      <style:table-column-properties style:column-width="1.6201in" style:use-optimal-column-width="false"/>
    </style:style>
    <style:style style:name="TableColumn1661" style:family="table-column">
      <style:table-column-properties style:column-width="2.7013in" style:use-optimal-column-width="false"/>
    </style:style>
    <style:style style:name="TableColumn1662" style:family="table-column">
      <style:table-column-properties style:column-width="2.7013in" style:use-optimal-column-width="false"/>
    </style:style>
    <style:style style:name="TableColumn1663" style:family="table-column">
      <style:table-column-properties style:column-width="2.702in" style:use-optimal-column-width="false"/>
    </style:style>
    <style:style style:name="Table1659" style:family="table">
      <style:table-properties style:width="9.725in" fo:margin-left="0.0312in" table:align="left"/>
    </style:style>
    <style:style style:name="TableRow1664" style:family="table-row">
      <style:table-row-properties style:use-optimal-row-height="false"/>
    </style:style>
    <style:style style:name="TableCell1665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666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1667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668" style:parent-style-name="Standard" style:family="paragraph">
      <style:paragraph-properties fo:margin-bottom="0in"/>
    </style:style>
    <style:style style:name="T166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7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671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672" style:parent-style-name="Standard" style:family="paragraph">
      <style:paragraph-properties fo:margin-bottom="0in"/>
    </style:style>
    <style:style style:name="T167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7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675" style:family="table-cell">
      <style:table-cell-properties fo:border="0.0034in solid #000000" fo:padding-top="0.0381in" fo:padding-left="0.0381in" fo:padding-bottom="0.0381in" fo:padding-right="0.0381in"/>
    </style:style>
    <style:style style:name="P1676" style:parent-style-name="Standard" style:family="paragraph">
      <style:paragraph-properties fo:margin-bottom="0in"/>
    </style:style>
    <style:style style:name="T167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78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1679" style:family="table-row">
      <style:table-row-properties style:use-optimal-row-height="false"/>
    </style:style>
    <style:style style:name="TableCell168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81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68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83" style:parent-style-name="Standard" style:family="paragraph">
      <style:paragraph-properties fo:margin-bottom="0in"/>
    </style:style>
    <style:style style:name="T168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8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686" style:parent-style-name="Standard" style:family="paragraph">
      <style:paragraph-properties fo:margin-bottom="0in"/>
    </style:style>
    <style:style style:name="T168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8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689" style:parent-style-name="Standard" style:family="paragraph">
      <style:paragraph-properties fo:margin-bottom="0in" fo:line-height="100%"/>
    </style:style>
    <style:style style:name="T169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9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692" style:parent-style-name="Standard" style:family="paragraph">
      <style:paragraph-properties fo:margin-bottom="0in"/>
    </style:style>
    <style:style style:name="T169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9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695" style:parent-style-name="Standard" style:family="paragraph">
      <style:paragraph-properties fo:margin-bottom="0in"/>
    </style:style>
    <style:style style:name="T169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9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698" style:parent-style-name="Standard" style:family="paragraph">
      <style:paragraph-properties fo:margin-bottom="0in" fo:line-height="0.177in"/>
    </style:style>
    <style:style style:name="T1699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70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701" style:parent-style-name="Standard" style:family="paragraph">
      <style:paragraph-properties fo:margin-bottom="0in" fo:line-height="100%"/>
    </style:style>
    <style:style style:name="T170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0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04" style:parent-style-name="Standard" style:family="paragraph">
      <style:paragraph-properties fo:margin-bottom="0in" fo:line-height="100%"/>
    </style:style>
    <style:style style:name="T170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70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07" style:parent-style-name="Standard" style:family="paragraph">
      <style:paragraph-properties fo:margin-bottom="0in" fo:line-height="100%"/>
    </style:style>
    <style:style style:name="T170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0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10" style:parent-style-name="Standard" style:family="paragraph">
      <style:paragraph-properties fo:margin-bottom="0in" fo:line-height="100%"/>
    </style:style>
    <style:style style:name="T171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1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71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14" style:parent-style-name="Standard" style:family="paragraph">
      <style:paragraph-properties fo:margin-bottom="0in"/>
    </style:style>
    <style:style style:name="T171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1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17" style:parent-style-name="Standard" style:family="paragraph">
      <style:paragraph-properties fo:margin-bottom="0in"/>
    </style:style>
    <style:style style:name="T171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1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20" style:parent-style-name="Standard" style:family="paragraph">
      <style:paragraph-properties fo:margin-bottom="0in" fo:line-height="0.177in"/>
    </style:style>
    <style:style style:name="T172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72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723" style:parent-style-name="Standard" style:family="paragraph">
      <style:paragraph-properties fo:margin-bottom="0in" fo:line-height="100%"/>
    </style:style>
    <style:style style:name="T172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2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26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727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728" style:parent-style-name="Standard" style:family="paragraph">
      <style:paragraph-properties fo:margin-bottom="0in"/>
    </style:style>
    <style:style style:name="T172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3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31" style:parent-style-name="Standard" style:family="paragraph">
      <style:paragraph-properties fo:margin-bottom="0in" fo:line-height="100%"/>
    </style:style>
    <style:style style:name="T173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3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34" style:parent-style-name="Standard" style:family="paragraph">
      <style:paragraph-properties fo:margin-bottom="0in"/>
    </style:style>
    <style:style style:name="T173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3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37" style:parent-style-name="Standard" style:family="paragraph">
      <style:paragraph-properties fo:margin-bottom="0in"/>
    </style:style>
    <style:style style:name="T173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3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40" style:parent-style-name="Standard" style:family="paragraph">
      <style:paragraph-properties fo:margin-bottom="0in" fo:line-height="0.177in"/>
    </style:style>
    <style:style style:name="T174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74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743" style:parent-style-name="Standard" style:family="paragraph">
      <style:paragraph-properties fo:margin-bottom="0in" fo:line-height="100%"/>
    </style:style>
    <style:style style:name="T174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4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46" style:parent-style-name="Standard" style:family="paragraph">
      <style:paragraph-properties fo:margin-bottom="0in" fo:line-height="100%"/>
    </style:style>
    <style:style style:name="T174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Row1748" style:family="table-row">
      <style:table-row-properties style:use-optimal-row-height="false"/>
    </style:style>
    <style:style style:name="TableCell174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5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75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52" style:parent-style-name="Standard" style:family="paragraph">
      <style:paragraph-properties fo:margin-bottom="0in" fo:line-height="0.177in"/>
    </style:style>
    <style:style style:name="T1753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1754" style:parent-style-name="Domyślnaczcionkaakapitu" style:family="text">
      <style:text-properties style:font-name="Times New Roman" fo:font-size="9pt" style:font-size-asian="9pt" style:font-size-complex="9pt"/>
    </style:style>
    <style:style style:name="P1755" style:parent-style-name="Standard" style:family="paragraph">
      <style:paragraph-properties fo:margin-bottom="0in"/>
    </style:style>
    <style:style style:name="T175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5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58" style:parent-style-name="Standard" style:family="paragraph">
      <style:paragraph-properties fo:margin-bottom="0in"/>
    </style:style>
    <style:style style:name="T175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6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61" style:parent-style-name="Standard" style:family="paragraph">
      <style:paragraph-properties fo:margin-bottom="0in"/>
    </style:style>
    <style:style style:name="T176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76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764" style:parent-style-name="Standard" style:family="paragraph">
      <style:paragraph-properties fo:margin-bottom="0in"/>
    </style:style>
    <style:style style:name="T1765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76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176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68" style:parent-style-name="Standard" style:family="paragraph">
      <style:paragraph-properties fo:widows="0" fo:orphans="0" fo:margin-bottom="0in" fo:line-height="0.177in"/>
    </style:style>
    <style:style style:name="T176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7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71" style:parent-style-name="Standard" style:family="paragraph">
      <style:paragraph-properties fo:margin-bottom="0in"/>
    </style:style>
    <style:style style:name="T177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7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74" style:parent-style-name="Standard" style:family="paragraph">
      <style:paragraph-properties fo:margin-bottom="0in"/>
    </style:style>
    <style:style style:name="T177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7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77" style:parent-style-name="Standard" style:family="paragraph">
      <style:paragraph-properties fo:margin-bottom="0in"/>
    </style:style>
    <style:style style:name="T177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77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780" style:parent-style-name="Standard" style:family="paragraph">
      <style:paragraph-properties fo:margin-bottom="0in"/>
    </style:style>
    <style:style style:name="T178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78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178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784" style:parent-style-name="Standard" style:family="paragraph">
      <style:paragraph-properties fo:margin-bottom="0in" fo:line-height="0.177in"/>
    </style:style>
    <style:style style:name="T1785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1786" style:parent-style-name="Domyślnaczcionkaakapitu" style:family="text">
      <style:text-properties style:font-name="Times New Roman" fo:font-size="9pt" style:font-size-asian="9pt" style:font-size-complex="9pt"/>
    </style:style>
    <style:style style:name="P1787" style:parent-style-name="Standard" style:family="paragraph">
      <style:paragraph-properties fo:margin-bottom="0in"/>
    </style:style>
    <style:style style:name="T178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8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90" style:parent-style-name="Standard" style:family="paragraph">
      <style:paragraph-properties fo:margin-bottom="0in"/>
    </style:style>
    <style:style style:name="T179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9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793" style:parent-style-name="Standard" style:family="paragraph">
      <style:paragraph-properties fo:margin-bottom="0in"/>
    </style:style>
    <style:style style:name="T1794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79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796" style:parent-style-name="Standard" style:family="paragraph">
      <style:paragraph-properties fo:margin-bottom="0in"/>
    </style:style>
    <style:style style:name="T179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798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1799" style:family="table-row">
      <style:table-row-properties style:use-optimal-row-height="false"/>
    </style:style>
    <style:style style:name="TableCell180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01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80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03" style:parent-style-name="Standard" style:family="paragraph">
      <style:paragraph-properties fo:margin-bottom="0in" fo:line-height="100%"/>
    </style:style>
    <style:style style:name="T180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0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806" style:parent-style-name="Standard" style:family="paragraph">
      <style:paragraph-properties fo:margin-bottom="0in" fo:line-height="100%"/>
    </style:style>
    <style:style style:name="T180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0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809" style:parent-style-name="Standard" style:family="paragraph">
      <style:paragraph-properties fo:margin-bottom="0in" fo:line-height="100%"/>
    </style:style>
    <style:style style:name="T181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1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812" style:parent-style-name="Standard" style:family="paragraph">
      <style:paragraph-properties fo:margin-bottom="0in" fo:line-height="100%"/>
    </style:style>
    <style:style style:name="T181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81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815" style:parent-style-name="Standard" style:family="paragraph">
      <style:paragraph-properties fo:margin-bottom="0in" fo:line-height="100%"/>
    </style:style>
    <style:style style:name="T181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1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81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19" style:parent-style-name="Standard" style:family="paragraph">
      <style:paragraph-properties fo:margin-bottom="0in" fo:line-height="100%"/>
    </style:style>
    <style:style style:name="T182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2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822" style:parent-style-name="Standard" style:family="paragraph">
      <style:paragraph-properties fo:margin-bottom="0in" fo:line-height="100%"/>
    </style:style>
    <style:style style:name="T182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2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825" style:parent-style-name="Standard" style:family="paragraph">
      <style:paragraph-properties fo:margin-bottom="0in" fo:line-height="100%"/>
    </style:style>
    <style:style style:name="T1826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82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828" style:parent-style-name="Standard" style:family="paragraph">
      <style:paragraph-properties fo:margin-bottom="0in" fo:line-height="100%"/>
    </style:style>
    <style:style style:name="T182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 fo:language="en" fo:country="US"/>
    </style:style>
    <style:style style:name="T183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Cell183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832" style:parent-style-name="Standard" style:family="paragraph">
      <style:paragraph-properties fo:margin-bottom="0in" fo:line-height="100%"/>
    </style:style>
    <style:style style:name="T183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3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835" style:parent-style-name="Standard" style:family="paragraph">
      <style:paragraph-properties fo:margin-bottom="0in" fo:line-height="100%"/>
    </style:style>
    <style:style style:name="T183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83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838" style:parent-style-name="Standard" style:family="paragraph">
      <style:paragraph-properties fo:margin-bottom="0in" fo:line-height="100%"/>
    </style:style>
    <style:style style:name="T183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84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84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842" style:parent-style-name="Standard" style:family="paragraph">
      <style:paragraph-properties fo:margin-bottom="0in" fo:line-height="100%"/>
    </style:style>
    <style:style style:name="T184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184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1845" style:family="table-row">
      <style:table-row-properties style:use-optimal-row-height="false"/>
    </style:style>
    <style:style style:name="TableCell184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47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84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49" style:parent-style-name="Standard" style:family="paragraph">
      <style:paragraph-properties fo:margin-bottom="0in"/>
    </style:style>
    <style:style style:name="T185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5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85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5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85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5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85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57" style:parent-style-name="Standard" style:family="paragraph">
      <style:paragraph-properties fo:margin-bottom="0in"/>
    </style:style>
    <style:style style:name="T185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5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86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6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86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6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186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865" style:parent-style-name="Standard" style:family="paragraph">
      <style:paragraph-properties fo:margin-bottom="0in"/>
    </style:style>
    <style:style style:name="T186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6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86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6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87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7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1872" style:family="table-row">
      <style:table-row-properties style:use-optimal-row-height="false"/>
    </style:style>
    <style:style style:name="TableCell187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74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P1875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187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77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78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79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80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81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188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83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84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85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86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87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188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889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90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91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92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93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189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P1895" style:parent-style-name="Standard" style:family="paragraph">
      <style:paragraph-properties fo:break-before="page" fo:text-align="center"/>
    </style:style>
    <style:style style:name="T189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1898" style:family="table-column">
      <style:table-column-properties style:column-width="1.6201in" style:use-optimal-column-width="false"/>
    </style:style>
    <style:style style:name="TableColumn1899" style:family="table-column">
      <style:table-column-properties style:column-width="2.7013in" style:use-optimal-column-width="false"/>
    </style:style>
    <style:style style:name="TableColumn1900" style:family="table-column">
      <style:table-column-properties style:column-width="2.7013in" style:use-optimal-column-width="false"/>
    </style:style>
    <style:style style:name="TableColumn1901" style:family="table-column">
      <style:table-column-properties style:column-width="2.702in" style:use-optimal-column-width="false"/>
    </style:style>
    <style:style style:name="Table1897" style:family="table">
      <style:table-properties style:width="9.725in" fo:margin-left="0.0312in" table:align="left"/>
    </style:style>
    <style:style style:name="TableRow1902" style:family="table-row">
      <style:table-row-properties style:use-optimal-row-height="false"/>
    </style:style>
    <style:style style:name="TableCell1903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904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1905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906" style:parent-style-name="Standard" style:family="paragraph">
      <style:paragraph-properties fo:margin-bottom="0in"/>
    </style:style>
    <style:style style:name="T190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0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909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910" style:parent-style-name="Standard" style:family="paragraph">
      <style:paragraph-properties fo:margin-bottom="0in"/>
    </style:style>
    <style:style style:name="T191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1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1913" style:family="table-cell">
      <style:table-cell-properties fo:border="0.0034in solid #000000" fo:padding-top="0.0381in" fo:padding-left="0.0381in" fo:padding-bottom="0.0381in" fo:padding-right="0.0381in"/>
    </style:style>
    <style:style style:name="P1914" style:parent-style-name="Standard" style:family="paragraph">
      <style:paragraph-properties fo:margin-bottom="0in"/>
    </style:style>
    <style:style style:name="T191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16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1917" style:family="table-row">
      <style:table-row-properties style:use-optimal-row-height="false"/>
    </style:style>
    <style:style style:name="TableCell191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19" style:parent-style-name="TableContents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192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21" style:parent-style-name="Standard" style:family="paragraph">
      <style:paragraph-properties fo:margin-bottom="0in"/>
    </style:style>
    <style:style style:name="T192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2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24" style:parent-style-name="Standard" style:family="paragraph">
      <style:paragraph-properties fo:margin-bottom="0in"/>
    </style:style>
    <style:style style:name="T192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2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27" style:parent-style-name="Standard" style:family="paragraph">
      <style:paragraph-properties fo:margin-bottom="0in"/>
    </style:style>
    <style:style style:name="T192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2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30" style:parent-style-name="Standard" style:family="paragraph">
      <style:paragraph-properties fo:margin-bottom="0in"/>
    </style:style>
    <style:style style:name="T193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3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33" style:parent-style-name="Standard" style:family="paragraph">
      <style:paragraph-properties fo:margin-bottom="0in"/>
    </style:style>
    <style:style style:name="T193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3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36" style:parent-style-name="Standard" style:family="paragraph">
      <style:paragraph-properties fo:margin-bottom="0in"/>
    </style:style>
    <style:style style:name="T193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3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39" style:parent-style-name="Standard" style:family="paragraph">
      <style:paragraph-properties fo:margin-bottom="0in" fo:line-height="100%"/>
    </style:style>
    <style:style style:name="T1940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941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194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194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194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194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46" style:parent-style-name="Standard" style:family="paragraph">
      <style:paragraph-properties fo:margin-bottom="0in"/>
    </style:style>
    <style:style style:name="T194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4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49" style:parent-style-name="Standard" style:family="paragraph">
      <style:paragraph-properties fo:margin-bottom="0in"/>
    </style:style>
    <style:style style:name="T195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5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52" style:parent-style-name="Standard" style:family="paragraph">
      <style:paragraph-properties fo:margin-bottom="0in"/>
    </style:style>
    <style:style style:name="T195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5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55" style:parent-style-name="Standard" style:family="paragraph">
      <style:paragraph-properties fo:margin-bottom="0in"/>
    </style:style>
    <style:style style:name="T195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5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58" style:parent-style-name="Standard" style:family="paragraph">
      <style:paragraph-properties fo:margin-bottom="0in"/>
    </style:style>
    <style:style style:name="T195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6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61" style:parent-style-name="Standard" style:family="paragraph">
      <style:paragraph-properties fo:margin-bottom="0in" fo:line-height="100%"/>
    </style:style>
    <style:style style:name="T1962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963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196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965" style:parent-style-name="Standard" style:family="paragraph">
      <style:paragraph-properties fo:margin-bottom="0in" fo:line-height="100%"/>
    </style:style>
    <style:style style:name="T1966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967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ableCell196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969" style:parent-style-name="Standard" style:family="paragraph">
      <style:paragraph-properties fo:margin-bottom="0in"/>
    </style:style>
    <style:style style:name="T197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7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72" style:parent-style-name="Standard" style:family="paragraph">
      <style:paragraph-properties fo:margin-bottom="0in"/>
    </style:style>
    <style:style style:name="T197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7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75" style:parent-style-name="Standard" style:family="paragraph">
      <style:paragraph-properties fo:margin-bottom="0in"/>
    </style:style>
    <style:style style:name="T197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7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78" style:parent-style-name="Standard" style:family="paragraph">
      <style:paragraph-properties fo:margin-bottom="0in"/>
    </style:style>
    <style:style style:name="T197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8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81" style:parent-style-name="Standard" style:family="paragraph">
      <style:paragraph-properties fo:margin-bottom="0in"/>
    </style:style>
    <style:style style:name="T198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98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984" style:parent-style-name="Standard" style:family="paragraph">
      <style:paragraph-properties fo:margin-bottom="0in" fo:line-height="100%"/>
    </style:style>
    <style:style style:name="T1985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986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198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1988" style:parent-style-name="Standard" style:family="paragraph">
      <style:paragraph-properties fo:margin-bottom="0in" fo:line-height="100%"/>
    </style:style>
    <style:style style:name="T1989" style:parent-style-name="Domyślnaczcionkaakapitu" style:family="text">
      <style:text-properties style:font-name="Times New Roman" style:font-name-asian="Calibri" fo:font-weight="bold" style:font-weight-asian="bold" style:font-weight-complex="bold" style:letter-kerning="false" fo:font-size="9pt" style:font-size-asian="9pt" style:font-size-complex="9pt"/>
    </style:style>
    <style:style style:name="T1990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TableRow1991" style:family="table-row">
      <style:table-row-properties style:use-optimal-row-height="false"/>
    </style:style>
    <style:style style:name="TableCell199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9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199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995" style:parent-style-name="Standard" style:family="paragraph">
      <style:paragraph-properties fo:margin-bottom="0in"/>
    </style:style>
    <style:style style:name="T1996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1997" style:parent-style-name="Domyślnaczcionkaakapitu" style:family="text">
      <style:text-properties style:font-name="Times New Roman" fo:font-size="9pt" style:font-size-asian="9pt" style:font-size-complex="9pt"/>
    </style:style>
    <style:style style:name="P1998" style:parent-style-name="Standard" style:family="paragraph">
      <style:paragraph-properties fo:margin-bottom="0in" fo:line-height="100%"/>
    </style:style>
    <style:style style:name="T1999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200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001" style:parent-style-name="Standard" style:family="paragraph">
      <style:paragraph-properties fo:margin-bottom="0in" fo:line-height="100%"/>
    </style:style>
    <style:style style:name="T2002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2003" style:parent-style-name="Domyślnaczcionkaakapitu" style:family="text">
      <style:text-properties style:font-name="Times New Roman" fo:font-size="9pt" style:font-size-asian="9pt" style:font-size-complex="9pt"/>
    </style:style>
    <style:style style:name="P2004" style:parent-style-name="Standard" style:family="paragraph">
      <style:paragraph-properties fo:margin-bottom="0in" fo:line-height="100%"/>
    </style:style>
    <style:style style:name="T2005" style:parent-style-name="Domyślnaczcionkaakapitu" style:family="text">
      <style:text-properties style:font-name="Times New Roman" style:font-name-asian="Calibri" fo:font-weight="bold" style:font-weight-asian="bold" style:letter-kerning="false" fo:font-size="9pt" style:font-size-asian="9pt" style:font-size-complex="9pt"/>
    </style:style>
    <style:style style:name="T2006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2007" style:parent-style-name="Standard" style:family="paragraph">
      <style:paragraph-properties fo:margin-bottom="0in" fo:line-height="0.177in"/>
    </style:style>
    <style:style style:name="T200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 fo:language="en" fo:country="US"/>
    </style:style>
    <style:style style:name="T200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Cell201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11" style:parent-style-name="Standard" style:family="paragraph">
      <style:paragraph-properties fo:margin-bottom="0in"/>
    </style:style>
    <style:style style:name="T2012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2013" style:parent-style-name="Domyślnaczcionkaakapitu" style:family="text">
      <style:text-properties style:font-name="Times New Roman" fo:font-size="9pt" style:font-size-asian="9pt" style:font-size-complex="9pt"/>
    </style:style>
    <style:style style:name="P2014" style:parent-style-name="Standard" style:family="paragraph">
      <style:paragraph-properties fo:margin-bottom="0in" fo:line-height="100%"/>
    </style:style>
    <style:style style:name="T201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2016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017" style:parent-style-name="Standard" style:family="paragraph">
      <style:paragraph-properties fo:margin-bottom="0in" fo:line-height="100%"/>
    </style:style>
    <style:style style:name="T2018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2019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020" style:parent-style-name="Standard" style:family="paragraph">
      <style:paragraph-properties fo:margin-bottom="0in" fo:line-height="100%"/>
    </style:style>
    <style:style style:name="T2021" style:parent-style-name="Domyślnaczcionkaakapitu" style:family="text">
      <style:text-properties style:font-name="Times New Roman" style:font-name-asian="Calibri" fo:font-weight="bold" style:font-weight-asian="bold" style:letter-kerning="false" fo:font-size="9pt" style:font-size-asian="9pt" style:font-size-complex="9pt"/>
    </style:style>
    <style:style style:name="T2022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2023" style:parent-style-name="Standard" style:family="paragraph">
      <style:paragraph-properties fo:margin-bottom="0in" fo:line-height="0.177in"/>
    </style:style>
    <style:style style:name="T2024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202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202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027" style:parent-style-name="Standard" style:family="paragraph">
      <style:paragraph-properties fo:margin-bottom="0in"/>
    </style:style>
    <style:style style:name="T2028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2029" style:parent-style-name="Domyślnaczcionkaakapitu" style:family="text">
      <style:text-properties style:font-name="Times New Roman" fo:font-size="9pt" style:font-size-asian="9pt" style:font-size-complex="9pt"/>
    </style:style>
    <style:style style:name="P2030" style:parent-style-name="Standard" style:family="paragraph">
      <style:paragraph-properties fo:margin-bottom="0in" fo:line-height="100%"/>
    </style:style>
    <style:style style:name="T203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203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033" style:parent-style-name="Standard" style:family="paragraph">
      <style:paragraph-properties fo:margin-bottom="0in" fo:line-height="100%"/>
    </style:style>
    <style:style style:name="T2034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2035" style:parent-style-name="Domyślnaczcionkaakapitu" style:family="text">
      <style:text-properties style:font-name="Times New Roman" fo:font-size="9pt" style:font-size-asian="9pt" style:font-size-complex="9pt"/>
    </style:style>
    <style:style style:name="P2036" style:parent-style-name="Standard" style:family="paragraph">
      <style:paragraph-properties fo:margin-bottom="0in" fo:line-height="100%"/>
    </style:style>
    <style:style style:name="T2037" style:parent-style-name="Domyślnaczcionkaakapitu" style:family="text">
      <style:text-properties style:font-name="Times New Roman" style:font-name-asian="Calibri" fo:font-weight="bold" style:font-weight-asian="bold" style:letter-kerning="false" fo:font-size="9pt" style:font-size-asian="9pt" style:font-size-complex="9pt"/>
    </style:style>
    <style:style style:name="T2038" style:parent-style-name="Domyślnaczcionkaakapitu" style:family="text">
      <style:text-properties style:font-name="Times New Roman" style:font-name-asian="Calibri" style:letter-kerning="false" fo:font-size="9pt" style:font-size-asian="9pt" style:font-size-complex="9pt"/>
    </style:style>
    <style:style style:name="P2039" style:parent-style-name="Standard" style:family="paragraph">
      <style:paragraph-properties fo:margin-bottom="0in" fo:line-height="0.177in"/>
    </style:style>
    <style:style style:name="T2040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 fo:language="en" fo:country="US"/>
    </style:style>
    <style:style style:name="T2041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Row2042" style:family="table-row">
      <style:table-row-properties style:use-optimal-row-height="false"/>
    </style:style>
    <style:style style:name="TableCell204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44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204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46" style:parent-style-name="Standard" style:family="paragraph">
      <style:paragraph-properties fo:margin-bottom="0in" fo:line-height="100%"/>
    </style:style>
    <style:style style:name="T204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4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49" style:parent-style-name="Standard" style:family="paragraph">
      <style:paragraph-properties fo:margin-bottom="0in" fo:line-height="100%"/>
    </style:style>
    <style:style style:name="T205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5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52" style:parent-style-name="Standard" style:family="paragraph">
      <style:paragraph-properties fo:margin-bottom="0in" fo:line-height="100%"/>
    </style:style>
    <style:style style:name="T205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5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55" style:parent-style-name="Standard" style:family="paragraph">
      <style:paragraph-properties fo:margin-bottom="0in" fo:line-height="100%"/>
    </style:style>
    <style:style style:name="T205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5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58" style:parent-style-name="Standard" style:family="paragraph">
      <style:paragraph-properties fo:margin-bottom="0in" fo:line-height="100%"/>
      <style:text-properties style:font-name="Times New Roman" style:font-name-complex="Times New Roman" fo:font-size="9pt" style:font-size-asian="9pt" style:font-size-complex="9pt"/>
    </style:style>
    <style:style style:name="TableCell205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60" style:parent-style-name="Standard" style:family="paragraph">
      <style:paragraph-properties fo:margin-bottom="0in" fo:line-height="100%"/>
    </style:style>
    <style:style style:name="T206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6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63" style:parent-style-name="Standard" style:family="paragraph">
      <style:paragraph-properties fo:margin-bottom="0in" fo:line-height="100%"/>
    </style:style>
    <style:style style:name="T206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6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06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6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68" style:parent-style-name="Standard" style:family="paragraph">
      <style:paragraph-properties fo:margin-bottom="0in" fo:line-height="100%"/>
    </style:style>
    <style:style style:name="T206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7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71" style:parent-style-name="Standard" style:family="paragraph">
      <style:paragraph-properties fo:margin-bottom="0in" fo:line-height="100%"/>
      <style:text-properties style:font-name="Times New Roman" style:font-name-complex="Times New Roman" fo:font-size="9pt" style:font-size-asian="9pt" style:font-size-complex="9pt"/>
    </style:style>
    <style:style style:name="TableCell207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073" style:parent-style-name="Standard" style:family="paragraph">
      <style:paragraph-properties fo:margin-bottom="0in" fo:line-height="100%"/>
    </style:style>
    <style:style style:name="T207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7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76" style:parent-style-name="Standard" style:family="paragraph">
      <style:paragraph-properties fo:margin-bottom="0in" fo:line-height="100%"/>
    </style:style>
    <style:style style:name="T207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7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79" style:parent-style-name="Standard" style:family="paragraph">
      <style:paragraph-properties fo:margin-bottom="0in" fo:line-height="100%"/>
    </style:style>
    <style:style style:name="T208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8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82" style:parent-style-name="Standard" style:family="paragraph">
      <style:paragraph-properties fo:margin-bottom="0in" fo:line-height="100%"/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2083" style:family="table-row">
      <style:table-row-properties style:use-optimal-row-height="false"/>
    </style:style>
    <style:style style:name="TableCell208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85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208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87" style:parent-style-name="Standard" style:family="paragraph">
      <style:paragraph-properties fo:margin-bottom="0in"/>
    </style:style>
    <style:style style:name="T208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8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09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9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09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09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09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095" style:parent-style-name="Standard" style:family="paragraph">
      <style:paragraph-properties fo:margin-bottom="0in"/>
    </style:style>
    <style:style style:name="T209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 fo:language="en" fo:country="US"/>
    </style:style>
    <style:style style:name="T2097" style:parent-style-name="Domyślnaczcionkaakapitu" style:family="text">
      <style:text-properties style:font-name="Times New Roman" style:font-name-complex="Times New Roman" fo:font-size="9pt" style:font-size-asian="9pt" style:font-size-complex="9pt" fo:language="en" fo:country="US"/>
    </style:style>
    <style:style style:name="TableCell209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099" style:parent-style-name="Standard" style:family="paragraph">
      <style:paragraph-properties fo:margin-bottom="0in"/>
    </style:style>
    <style:style style:name="T210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0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10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0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10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0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10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10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0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210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110" style:parent-style-name="Standard" style:family="paragraph">
      <style:paragraph-properties fo:margin-bottom="0in"/>
    </style:style>
    <style:style style:name="T211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1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11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1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11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1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11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118" style:parent-style-name="Standard" style:family="paragraph">
      <style:paragraph-properties fo:margin-bottom="0in"/>
    </style:style>
    <style:style style:name="T211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 fo:language="en" fo:country="US"/>
    </style:style>
    <style:style style:name="T2120" style:parent-style-name="Domyślnaczcionkaakapitu" style:family="text">
      <style:text-properties style:font-name="Times New Roman" style:font-name-complex="Times New Roman" fo:font-size="9pt" style:font-size-asian="9pt" style:font-size-complex="9pt" fo:language="en" fo:country="US"/>
    </style:style>
    <style:style style:name="T212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language="en" fo:country="US"/>
    </style:style>
    <style:style style:name="T2122" style:parent-style-name="Domyślnaczcionkaakapitu" style:family="text">
      <style:text-properties style:font-name="Times New Roman" style:font-name-complex="Times New Roman" fo:font-size="9pt" style:font-size-asian="9pt" style:font-size-complex="9pt" fo:language="en" fo:country="US"/>
    </style:style>
    <style:style style:name="TableRow2123" style:family="table-row">
      <style:table-row-properties style:use-optimal-row-height="false"/>
    </style:style>
    <style:style style:name="TableCell212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125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212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127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28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29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30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31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32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213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134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35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36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37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38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39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214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141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42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43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44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45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46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147" style:parent-style-name="Standard" style:family="paragraph">
      <style:paragraph-properties fo:text-align="center" fo:margin-bottom="0in"/>
      <style:text-properties style:font-name="Times New Roman" style:font-name-complex="Times New Roman" fo:font-size="9pt" style:font-size-asian="9pt" style:font-size-complex="9pt"/>
    </style:style>
    <style:style style:name="P2148" style:parent-style-name="Standard" style:family="paragraph">
      <style:paragraph-properties fo:margin-bottom="0in" fo:line-height="0.177in"/>
      <style:text-properties style:font-name="Times New Roman" fo:font-size="9pt" style:font-size-asian="9pt" style:font-size-complex="9pt"/>
    </style:style>
    <style:style style:name="P2149" style:parent-style-name="Standard" style:family="paragraph">
      <style:paragraph-properties fo:text-align="center"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P2150" style:parent-style-name="Standard" style:family="paragraph">
      <style:paragraph-properties fo:break-before="page" fo:text-align="center"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2152" style:family="table-column">
      <style:table-column-properties style:column-width="1.6201in" style:use-optimal-column-width="false"/>
    </style:style>
    <style:style style:name="TableColumn2153" style:family="table-column">
      <style:table-column-properties style:column-width="2.7013in" style:use-optimal-column-width="false"/>
    </style:style>
    <style:style style:name="TableColumn2154" style:family="table-column">
      <style:table-column-properties style:column-width="2.7013in" style:use-optimal-column-width="false"/>
    </style:style>
    <style:style style:name="TableColumn2155" style:family="table-column">
      <style:table-column-properties style:column-width="2.702in" style:use-optimal-column-width="false"/>
    </style:style>
    <style:style style:name="Table2151" style:family="table">
      <style:table-properties style:width="9.725in" fo:margin-left="0.0312in" table:align="left"/>
    </style:style>
    <style:style style:name="TableRow2156" style:family="table-row">
      <style:table-row-properties style:use-optimal-row-height="false"/>
    </style:style>
    <style:style style:name="TableCell2157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158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2159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160" style:parent-style-name="Standard" style:family="paragraph">
      <style:paragraph-properties fo:margin-bottom="0in"/>
    </style:style>
    <style:style style:name="T216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6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2163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164" style:parent-style-name="Standard" style:family="paragraph">
      <style:paragraph-properties fo:margin-bottom="0in"/>
    </style:style>
    <style:style style:name="T216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6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2167" style:family="table-cell">
      <style:table-cell-properties fo:border="0.0034in solid #000000" fo:padding-top="0.0381in" fo:padding-left="0.0381in" fo:padding-bottom="0.0381in" fo:padding-right="0.0381in"/>
    </style:style>
    <style:style style:name="P2168" style:parent-style-name="Standard" style:family="paragraph">
      <style:paragraph-properties fo:margin-bottom="0in"/>
    </style:style>
    <style:style style:name="T216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70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2171" style:family="table-row">
      <style:table-row-properties style:use-optimal-row-height="false"/>
    </style:style>
    <style:style style:name="TableCell217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173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217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175" style:parent-style-name="Standard" style:family="paragraph">
      <style:paragraph-properties fo:margin-bottom="0in"/>
    </style:style>
    <style:style style:name="T217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7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178" style:parent-style-name="Standard" style:family="paragraph">
      <style:paragraph-properties fo:margin-bottom="0in"/>
    </style:style>
    <style:style style:name="T217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8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181" style:parent-style-name="Standard" style:family="paragraph">
      <style:paragraph-properties fo:margin-bottom="0in"/>
    </style:style>
    <style:style style:name="T218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8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18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185" style:parent-style-name="Domyślnaczcionkaakapitu" style:family="text">
      <style:text-properties style:font-name="Times New Roman" fo:font-size="9pt" style:font-size-asian="9pt" style:font-size-complex="9pt"/>
    </style:style>
    <style:style style:name="P2186" style:parent-style-name="Standard" style:family="paragraph">
      <style:paragraph-properties fo:margin-bottom="0in"/>
    </style:style>
    <style:style style:name="T218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8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189" style:parent-style-name="Standard" style:family="paragraph">
      <style:paragraph-properties fo:margin-bottom="0in"/>
    </style:style>
    <style:style style:name="T219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9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192" style:parent-style-name="Standard" style:family="paragraph">
      <style:paragraph-properties fo:margin-bottom="0in"/>
    </style:style>
    <style:style style:name="T219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9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195" style:parent-style-name="Standard" style:family="paragraph">
      <style:paragraph-properties fo:margin-bottom="0in" fo:line-height="100%"/>
    </style:style>
    <style:style style:name="T219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9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198" style:parent-style-name="Standard" style:family="paragraph">
      <style:paragraph-properties fo:margin-bottom="0in" fo:line-height="100%"/>
    </style:style>
    <style:style style:name="T219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0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220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202" style:parent-style-name="Standard" style:family="paragraph">
      <style:paragraph-properties fo:margin-bottom="0in"/>
    </style:style>
    <style:style style:name="T220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0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05" style:parent-style-name="Standard" style:family="paragraph">
      <style:paragraph-properties fo:margin-bottom="0in"/>
    </style:style>
    <style:style style:name="T220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0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20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09" style:parent-style-name="Standard" style:family="paragraph">
      <style:paragraph-properties fo:margin-bottom="0in"/>
    </style:style>
    <style:style style:name="T221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1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12" style:parent-style-name="Standard" style:family="paragraph">
      <style:paragraph-properties fo:margin-bottom="0in"/>
    </style:style>
    <style:style style:name="T221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1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15" style:parent-style-name="Standard" style:family="paragraph">
      <style:paragraph-properties fo:margin-bottom="0in"/>
    </style:style>
    <style:style style:name="T221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1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18" style:parent-style-name="Standard" style:family="paragraph">
      <style:paragraph-properties fo:margin-bottom="0in"/>
    </style:style>
    <style:style style:name="T221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2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21" style:parent-style-name="Standard" style:family="paragraph">
      <style:paragraph-properties fo:margin-bottom="0in" fo:line-height="100%"/>
    </style:style>
    <style:style style:name="T222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2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24" style:parent-style-name="Standard" style:family="paragraph">
      <style:paragraph-properties fo:margin-bottom="0in" fo:line-height="100%"/>
    </style:style>
    <style:style style:name="T222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2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2227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228" style:parent-style-name="Standard" style:family="paragraph">
      <style:paragraph-properties fo:margin-bottom="0in"/>
    </style:style>
    <style:style style:name="T222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3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31" style:parent-style-name="Standard" style:family="paragraph">
      <style:paragraph-properties fo:margin-bottom="0in"/>
    </style:style>
    <style:style style:name="T223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3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23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35" style:parent-style-name="Standard" style:family="paragraph">
      <style:paragraph-properties fo:margin-bottom="0in"/>
    </style:style>
    <style:style style:name="T223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3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38" style:parent-style-name="Standard" style:family="paragraph">
      <style:paragraph-properties fo:margin-bottom="0in"/>
    </style:style>
    <style:style style:name="T223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4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41" style:parent-style-name="Standard" style:family="paragraph">
      <style:paragraph-properties fo:margin-bottom="0in"/>
    </style:style>
    <style:style style:name="T224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4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44" style:parent-style-name="Standard" style:family="paragraph">
      <style:paragraph-properties fo:margin-bottom="0in"/>
    </style:style>
    <style:style style:name="T224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4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47" style:parent-style-name="Standard" style:family="paragraph">
      <style:paragraph-properties fo:margin-bottom="0in" fo:line-height="100%"/>
    </style:style>
    <style:style style:name="T224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4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50" style:parent-style-name="Standard" style:family="paragraph">
      <style:paragraph-properties fo:margin-bottom="0in" fo:line-height="100%"/>
    </style:style>
    <style:style style:name="T225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5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2253" style:family="table-row">
      <style:table-row-properties style:use-optimal-row-height="false"/>
    </style:style>
    <style:style style:name="TableCell225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255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225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257" style:parent-style-name="Standard" style:family="paragraph">
      <style:paragraph-properties fo:margin-bottom="0in"/>
    </style:style>
    <style:style style:name="T225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5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60" style:parent-style-name="Standard" style:family="paragraph">
      <style:paragraph-properties fo:margin-bottom="0in" fo:line-height="100%"/>
    </style:style>
    <style:style style:name="T2261" style:parent-style-name="Domyślnaczcionkaakapitu" style:family="text">
      <style:text-properties style:font-name="Times New Roman" style:font-name-asian="Calibri" fo:font-weight="bold" style:font-weight-asian="bold" style:font-weight-complex="bold" fo:font-size="9pt" style:font-size-asian="9pt" style:font-size-complex="9pt"/>
    </style:style>
    <style:style style:name="T2262" style:parent-style-name="Domyślnaczcionkaakapitu" style:family="text">
      <style:text-properties style:font-name="Times New Roman" style:font-name-asian="Calibri" fo:font-size="9pt" style:font-size-asian="9pt" style:font-size-complex="9pt"/>
    </style:style>
    <style:style style:name="P2263" style:parent-style-name="Standard" style:family="paragraph">
      <style:paragraph-properties fo:margin-bottom="0in"/>
    </style:style>
    <style:style style:name="T226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26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226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267" style:parent-style-name="Standard" style:family="paragraph">
      <style:paragraph-properties fo:margin-bottom="0in"/>
    </style:style>
    <style:style style:name="T226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6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70" style:parent-style-name="Standard" style:family="paragraph">
      <style:paragraph-properties fo:margin-bottom="0in" fo:line-height="100%"/>
    </style:style>
    <style:style style:name="T2271" style:parent-style-name="Domyślnaczcionkaakapitu" style:family="text">
      <style:text-properties style:font-name="Times New Roman" style:font-name-asian="Calibri" fo:font-weight="bold" style:font-weight-asian="bold" style:font-weight-complex="bold" fo:font-size="9pt" style:font-size-asian="9pt" style:font-size-complex="9pt"/>
    </style:style>
    <style:style style:name="T2272" style:parent-style-name="Domyślnaczcionkaakapitu" style:family="text">
      <style:text-properties style:font-name="Times New Roman" style:font-name-asian="Calibri" fo:font-size="9pt" style:font-size-asian="9pt" style:font-size-complex="9pt"/>
    </style:style>
    <style:style style:name="P2273" style:parent-style-name="Standard" style:family="paragraph">
      <style:paragraph-properties fo:margin-bottom="0in"/>
    </style:style>
    <style:style style:name="T227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27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227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277" style:parent-style-name="Standard" style:family="paragraph">
      <style:paragraph-properties fo:margin-bottom="0in"/>
    </style:style>
    <style:style style:name="T227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7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80" style:parent-style-name="Standard" style:family="paragraph">
      <style:paragraph-properties fo:margin-bottom="0in" fo:line-height="100%"/>
    </style:style>
    <style:style style:name="T2281" style:parent-style-name="Domyślnaczcionkaakapitu" style:family="text">
      <style:text-properties style:font-name="Times New Roman" style:font-name-asian="Calibri" fo:font-weight="bold" style:font-weight-asian="bold" style:font-weight-complex="bold" fo:font-size="9pt" style:font-size-asian="9pt" style:font-size-complex="9pt"/>
    </style:style>
    <style:style style:name="T2282" style:parent-style-name="Domyślnaczcionkaakapitu" style:family="text">
      <style:text-properties style:font-name="Times New Roman" style:font-name-asian="Calibri" fo:font-size="9pt" style:font-size-asian="9pt" style:font-size-complex="9pt"/>
    </style:style>
    <style:style style:name="P2283" style:parent-style-name="Standard" style:family="paragraph">
      <style:paragraph-properties fo:margin-bottom="0in"/>
    </style:style>
    <style:style style:name="T228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28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2286" style:family="table-row">
      <style:table-row-properties style:use-optimal-row-height="false"/>
    </style:style>
    <style:style style:name="TableCell228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28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28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290" style:parent-style-name="Standard" style:family="paragraph">
      <style:paragraph-properties fo:margin-bottom="0in" fo:line-height="0.177in"/>
    </style:style>
    <style:style style:name="T229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9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93" style:parent-style-name="Standard" style:family="paragraph">
      <style:paragraph-properties fo:margin-bottom="0in" fo:line-height="0.177in"/>
    </style:style>
    <style:style style:name="T229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9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96" style:parent-style-name="Standard" style:family="paragraph">
      <style:paragraph-properties fo:margin-bottom="0in" fo:line-height="0.177in"/>
    </style:style>
    <style:style style:name="T229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29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299" style:parent-style-name="Standard" style:family="paragraph">
      <style:paragraph-properties fo:margin-bottom="0in" fo:line-height="0.177in"/>
    </style:style>
    <style:style style:name="T230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0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302" style:parent-style-name="Standard" style:family="paragraph">
      <style:paragraph-properties fo:margin-bottom="0in" fo:line-height="0.177in"/>
    </style:style>
    <style:style style:name="T230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0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30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0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230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08" style:parent-style-name="Standard" style:family="paragraph">
      <style:paragraph-properties fo:margin-bottom="0in" fo:line-height="0.177in"/>
    </style:style>
    <style:style style:name="T230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1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311" style:parent-style-name="Standard" style:family="paragraph">
      <style:paragraph-properties fo:margin-bottom="0in" fo:line-height="0.177in"/>
    </style:style>
    <style:style style:name="T231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1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314" style:parent-style-name="Standard" style:family="paragraph">
      <style:paragraph-properties fo:margin-bottom="0in" fo:line-height="0.177in"/>
    </style:style>
    <style:style style:name="T231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1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317" style:parent-style-name="Standard" style:family="paragraph">
      <style:paragraph-properties fo:margin-bottom="0in" fo:line-height="0.177in"/>
    </style:style>
    <style:style style:name="T231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1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320" style:parent-style-name="Standard" style:family="paragraph">
      <style:paragraph-properties fo:margin-bottom="0in" fo:line-height="0.177in"/>
    </style:style>
    <style:style style:name="T232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32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232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324" style:parent-style-name="Standard" style:family="paragraph">
      <style:paragraph-properties fo:margin-bottom="0in" fo:line-height="0.177in"/>
    </style:style>
    <style:style style:name="T232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2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327" style:parent-style-name="Standard" style:family="paragraph">
      <style:paragraph-properties fo:margin-bottom="0in" fo:line-height="0.177in"/>
    </style:style>
    <style:style style:name="T232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2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330" style:parent-style-name="Standard" style:family="paragraph">
      <style:paragraph-properties fo:margin-bottom="0in" fo:line-height="0.177in"/>
    </style:style>
    <style:style style:name="T233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3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333" style:parent-style-name="Standard" style:family="paragraph">
      <style:paragraph-properties fo:margin-bottom="0in" fo:line-height="0.177in"/>
    </style:style>
    <style:style style:name="T233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3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336" style:parent-style-name="Standard" style:family="paragraph">
      <style:paragraph-properties fo:margin-bottom="0in" fo:line-height="0.177in"/>
    </style:style>
    <style:style style:name="T233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338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2339" style:family="table-row">
      <style:table-row-properties style:use-optimal-row-height="false"/>
    </style:style>
    <style:style style:name="TableCell234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41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234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43" style:parent-style-name="Standard" style:family="paragraph">
      <style:paragraph-properties fo:margin-bottom="0in"/>
    </style:style>
    <style:style style:name="T234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4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34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4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34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4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235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51" style:parent-style-name="Standard" style:family="paragraph">
      <style:paragraph-properties fo:margin-bottom="0in"/>
    </style:style>
    <style:style style:name="T235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5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35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5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35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5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235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359" style:parent-style-name="Standard" style:family="paragraph">
      <style:paragraph-properties fo:margin-bottom="0in"/>
    </style:style>
    <style:style style:name="T236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6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36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6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36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6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2366" style:family="table-row">
      <style:table-row-properties style:use-optimal-row-height="false"/>
    </style:style>
    <style:style style:name="TableCell236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68" style:parent-style-name="TableContents" style:family="paragraph">
      <style:text-properties style:font-name="Times New Roman" style:font-name-complex="Times New Roman" fo:font-size="9pt" style:font-size-asian="9pt" style:font-size-complex="9pt"/>
    </style:style>
    <style:style style:name="TableCell236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70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71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72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73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74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75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237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377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78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79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80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81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82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TableCell238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384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85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86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87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88" style:parent-style-name="Standard" style:family="paragraph">
      <style:paragraph-properties fo:margin-bottom="0in"/>
      <style:text-properties style:font-name="Times New Roman" style:font-name-complex="Times New Roman" fo:font-size="9pt" style:font-size-asian="9pt" style:font-size-complex="9pt"/>
    </style:style>
    <style:style style:name="P2389" style:parent-style-name="Standard" style:family="paragraph">
      <style:text-properties fo:font-size="9pt" style:font-size-asian="9pt" style:font-size-complex="9pt"/>
    </style:style>
    <style:style style:name="P2390" style:parent-style-name="Standard" style:master-page-name="MP1" style:family="paragraph">
      <style:paragraph-properties fo:break-before="page" fo:text-align="center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olumn2392" style:family="table-column">
      <style:table-column-properties style:column-width="1.6201in" style:use-optimal-column-width="false"/>
    </style:style>
    <style:style style:name="TableColumn2393" style:family="table-column">
      <style:table-column-properties style:column-width="2.7013in" style:use-optimal-column-width="false"/>
    </style:style>
    <style:style style:name="TableColumn2394" style:family="table-column">
      <style:table-column-properties style:column-width="2.7013in" style:use-optimal-column-width="false"/>
    </style:style>
    <style:style style:name="TableColumn2395" style:family="table-column">
      <style:table-column-properties style:column-width="2.702in" style:use-optimal-column-width="false"/>
    </style:style>
    <style:style style:name="Table2391" style:family="table">
      <style:table-properties style:width="9.725in" fo:margin-left="0.0312in" table:align="left"/>
    </style:style>
    <style:style style:name="TableRow2396" style:family="table-row">
      <style:table-row-properties style:use-optimal-row-height="false"/>
    </style:style>
    <style:style style:name="TableCell2397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398" style:parent-style-name="Standard" style:family="paragraph">
      <style:paragraph-properties fo:margin-bottom="0in" fo:line-height="0.177in"/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ableCell2399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400" style:parent-style-name="Standard" style:family="paragraph">
      <style:paragraph-properties fo:margin-bottom="0in" fo:line-height="0.177in"/>
    </style:style>
    <style:style style:name="T240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0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2403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404" style:parent-style-name="Standard" style:family="paragraph">
      <style:paragraph-properties fo:margin-bottom="0in" fo:line-height="0.177in"/>
    </style:style>
    <style:style style:name="T240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0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2407" style:family="table-cell">
      <style:table-cell-properties fo:border="0.0034in solid #000000" fo:padding-top="0.0381in" fo:padding-left="0.0381in" fo:padding-bottom="0.0381in" fo:padding-right="0.0381in"/>
    </style:style>
    <style:style style:name="P2408" style:parent-style-name="Standard" style:family="paragraph">
      <style:paragraph-properties fo:margin-bottom="0in" fo:line-height="0.177in"/>
    </style:style>
    <style:style style:name="T240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10" style:parent-style-name="Domyślnaczcionkaakapitu" style:family="text">
      <style:text-properties style:font-name="Times New Roman" style:font-name-complex="Times New Roman" fo:font-weight="bold" style:font-weight-asian="bold" style:font-weight-complex="bold" fo:text-transform="uppercase" fo:font-size="9pt" style:font-size-asian="9pt" style:font-size-complex="9pt"/>
    </style:style>
    <style:style style:name="TableRow2411" style:family="table-row">
      <style:table-row-properties style:use-optimal-row-height="false"/>
    </style:style>
    <style:style style:name="TableCell241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1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41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15" style:parent-style-name="Standard" style:family="paragraph">
      <style:paragraph-properties fo:margin-bottom="0in" fo:line-height="0.177in"/>
    </style:style>
    <style:style style:name="T241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1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18" style:parent-style-name="Standard" style:family="paragraph">
      <style:paragraph-properties fo:margin-bottom="0in" fo:line-height="0.177in"/>
    </style:style>
    <style:style style:name="T241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2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21" style:parent-style-name="Standard" style:family="paragraph">
      <style:paragraph-properties fo:margin-bottom="0in" fo:line-height="0.177in"/>
    </style:style>
    <style:style style:name="T242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2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24" style:parent-style-name="Standard" style:family="paragraph">
      <style:paragraph-properties fo:margin-bottom="0in" fo:line-height="0.177in"/>
    </style:style>
    <style:style style:name="T242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2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27" style:parent-style-name="Standard" style:family="paragraph">
      <style:paragraph-properties fo:margin-bottom="0in" fo:line-height="0.177in"/>
    </style:style>
    <style:style style:name="T242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2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30" style:parent-style-name="Standard" style:family="paragraph">
      <style:paragraph-properties fo:margin-bottom="0in" fo:line-height="0.177in"/>
    </style:style>
    <style:style style:name="T243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3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33" style:parent-style-name="Standard" style:family="paragraph">
      <style:paragraph-properties fo:margin-bottom="0in" fo:line-height="0.177in"/>
    </style:style>
    <style:style style:name="T2434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 fo:language="en" fo:country="US"/>
    </style:style>
    <style:style style:name="T243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Cell243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37" style:parent-style-name="Standard" style:family="paragraph">
      <style:paragraph-properties fo:margin-bottom="0in" fo:line-height="0.177in"/>
    </style:style>
    <style:style style:name="T243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3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40" style:parent-style-name="Standard" style:family="paragraph">
      <style:paragraph-properties fo:margin-bottom="0in" fo:line-height="0.177in"/>
    </style:style>
    <style:style style:name="T244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4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43" style:parent-style-name="Standard" style:family="paragraph">
      <style:paragraph-properties fo:margin-bottom="0in" fo:line-height="0.177in"/>
    </style:style>
    <style:style style:name="T244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4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46" style:parent-style-name="Standard" style:family="paragraph">
      <style:paragraph-properties fo:margin-bottom="0in" fo:line-height="0.177in"/>
    </style:style>
    <style:style style:name="T244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4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49" style:parent-style-name="Standard" style:family="paragraph">
      <style:paragraph-properties fo:margin-bottom="0in" fo:line-height="0.177in"/>
    </style:style>
    <style:style style:name="T245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5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52" style:parent-style-name="Standard" style:family="paragraph">
      <style:paragraph-properties fo:margin-bottom="0in" fo:line-height="0.177in"/>
    </style:style>
    <style:style style:name="T2453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 fo:language="en" fo:country="US"/>
    </style:style>
    <style:style style:name="T245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Cell245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456" style:parent-style-name="Standard" style:family="paragraph">
      <style:paragraph-properties fo:margin-bottom="0in" fo:line-height="0.177in"/>
    </style:style>
    <style:style style:name="T245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5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59" style:parent-style-name="Standard" style:family="paragraph">
      <style:paragraph-properties fo:margin-bottom="0in" fo:line-height="0.177in"/>
    </style:style>
    <style:style style:name="T246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6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62" style:parent-style-name="Standard" style:family="paragraph">
      <style:paragraph-properties fo:margin-bottom="0in" fo:line-height="0.177in"/>
    </style:style>
    <style:style style:name="T246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6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65" style:parent-style-name="Standard" style:family="paragraph">
      <style:paragraph-properties fo:margin-bottom="0in" fo:line-height="0.177in"/>
    </style:style>
    <style:style style:name="T246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6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68" style:parent-style-name="Standard" style:family="paragraph">
      <style:paragraph-properties fo:margin-bottom="0in" fo:line-height="0.177in"/>
    </style:style>
    <style:style style:name="T2469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7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71" style:parent-style-name="Standard" style:family="paragraph">
      <style:paragraph-properties fo:margin-bottom="0in" fo:line-height="0.177in"/>
    </style:style>
    <style:style style:name="T2472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 fo:language="en" fo:country="US"/>
    </style:style>
    <style:style style:name="T2473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Row2474" style:family="table-row">
      <style:table-row-properties style:use-optimal-row-height="false"/>
    </style:style>
    <style:style style:name="TableCell247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7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47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78" style:parent-style-name="Standard" style:family="paragraph">
      <style:paragraph-properties fo:margin-bottom="0in" fo:line-height="0.177in"/>
    </style:style>
    <style:style style:name="T247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80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81" style:parent-style-name="Standard" style:family="paragraph">
      <style:paragraph-properties fo:margin-bottom="0in"/>
    </style:style>
    <style:style style:name="T248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8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484" style:parent-style-name="Domyślnaczcionkaakapitu" style:family="text">
      <style:text-properties style:font-name="Times New Roman" fo:font-size="9pt" style:font-size-asian="9pt" style:font-size-complex="9pt"/>
    </style:style>
    <style:style style:name="T248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86" style:parent-style-name="Standard" style:family="paragraph">
      <style:paragraph-properties fo:margin-bottom="0in" fo:line-height="100%"/>
    </style:style>
    <style:style style:name="T2487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2488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489" style:parent-style-name="Standard" style:family="paragraph">
      <style:paragraph-properties fo:margin-bottom="0in"/>
    </style:style>
    <style:style style:name="T249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49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92" style:parent-style-name="Standard" style:family="paragraph">
      <style:paragraph-properties fo:margin-bottom="0in"/>
    </style:style>
    <style:style style:name="T2493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494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Cell249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496" style:parent-style-name="Standard" style:family="paragraph">
      <style:paragraph-properties fo:margin-bottom="0in" fo:line-height="100%"/>
    </style:style>
    <style:style style:name="T249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9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499" style:parent-style-name="Standard" style:family="paragraph">
      <style:paragraph-properties fo:margin-bottom="0in"/>
    </style:style>
    <style:style style:name="T2500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2501" style:parent-style-name="Domyślnaczcionkaakapitu" style:family="text">
      <style:text-properties style:font-name="Times New Roman" fo:font-size="9pt" style:font-size-asian="9pt" style:font-size-complex="9pt"/>
    </style:style>
    <style:style style:name="P2502" style:parent-style-name="Standard" style:family="paragraph">
      <style:paragraph-properties fo:margin-bottom="0in" fo:line-height="100%"/>
    </style:style>
    <style:style style:name="T2503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2504" style:parent-style-name="Domyślnaczcionkaakapitu" style:family="text">
      <style:text-properties style:font-name="Times New Roman" fo:font-size="9pt" style:font-size-asian="9pt" style:font-size-complex="9pt"/>
    </style:style>
    <style:style style:name="P2505" style:parent-style-name="Standard" style:family="paragraph">
      <style:paragraph-properties fo:margin-bottom="0in" fo:line-height="100%"/>
    </style:style>
    <style:style style:name="T2506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2507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508" style:parent-style-name="Standard" style:family="paragraph">
      <style:paragraph-properties fo:margin-bottom="0in" fo:line-height="100%"/>
    </style:style>
    <style:style style:name="T2509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 fo:language="en" fo:country="US"/>
    </style:style>
    <style:style style:name="T2510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Cell251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512" style:parent-style-name="Standard" style:family="paragraph">
      <style:paragraph-properties fo:margin-bottom="0in" fo:line-height="0.177in"/>
    </style:style>
    <style:style style:name="T2513" style:parent-style-name="Domyślnaczcionkaakapitu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1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15" style:parent-style-name="Standard" style:family="paragraph">
      <style:paragraph-properties fo:margin-bottom="0in"/>
    </style:style>
    <style:style style:name="T251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1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518" style:parent-style-name="Domyślnaczcionkaakapitu" style:family="text">
      <style:text-properties style:font-name="Times New Roman" fo:font-size="9pt" style:font-size-asian="9pt" style:font-size-complex="9pt"/>
    </style:style>
    <style:style style:name="T251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20" style:parent-style-name="Standard" style:family="paragraph">
      <style:paragraph-properties fo:margin-bottom="0in" fo:line-height="100%"/>
    </style:style>
    <style:style style:name="T2521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 fo:font-size="9pt" style:font-size-asian="9pt" style:font-size-complex="9pt"/>
    </style:style>
    <style:style style:name="T252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523" style:parent-style-name="Standard" style:family="paragraph">
      <style:paragraph-properties fo:margin-bottom="0in"/>
    </style:style>
    <style:style style:name="T252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2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26" style:parent-style-name="Standard" style:family="paragraph">
      <style:paragraph-properties fo:margin-bottom="0in"/>
    </style:style>
    <style:style style:name="T2527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528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2529" style:family="table-row">
      <style:table-row-properties style:use-optimal-row-height="false"/>
    </style:style>
    <style:style style:name="TableCell253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53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53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533" style:parent-style-name="Standard" style:family="paragraph">
      <style:paragraph-properties fo:margin-bottom="0in" fo:line-height="0.177in"/>
    </style:style>
    <style:style style:name="T253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3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36" style:parent-style-name="Standard" style:family="paragraph">
      <style:paragraph-properties fo:margin-bottom="0in" fo:line-height="0.177in"/>
    </style:style>
    <style:style style:name="T253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3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39" style:parent-style-name="Standard" style:family="paragraph">
      <style:paragraph-properties fo:margin-bottom="0in" fo:line-height="0.177in"/>
    </style:style>
    <style:style style:name="T254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4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42" style:parent-style-name="Standard" style:family="paragraph">
      <style:paragraph-properties fo:margin-bottom="0in" fo:line-height="0.177in"/>
    </style:style>
    <style:style style:name="T2543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4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45" style:parent-style-name="Standard" style:family="paragraph">
      <style:paragraph-properties fo:margin-bottom="0in" fo:line-height="0.177in"/>
    </style:style>
    <style:style style:name="T254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4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48" style:parent-style-name="Standard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54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550" style:parent-style-name="Standard" style:family="paragraph">
      <style:paragraph-properties fo:margin-bottom="0in" fo:line-height="0.177in"/>
    </style:style>
    <style:style style:name="T255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5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53" style:parent-style-name="Standard" style:family="paragraph">
      <style:paragraph-properties fo:margin-bottom="0in" fo:line-height="0.177in"/>
    </style:style>
    <style:style style:name="T255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5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56" style:parent-style-name="Standard" style:family="paragraph">
      <style:paragraph-properties fo:margin-bottom="0in" fo:line-height="0.177in"/>
    </style:style>
    <style:style style:name="T2557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5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59" style:parent-style-name="Standard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560" style:parent-style-name="Standard" style:family="paragraph">
      <style:paragraph-properties fo:margin-bottom="0in" fo:line-height="0.177in"/>
    </style:style>
    <style:style style:name="T2561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 fo:language="en" fo:country="US"/>
    </style:style>
    <style:style style:name="T2562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 fo:language="en" fo:country="US"/>
    </style:style>
    <style:style style:name="TableCell256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564" style:parent-style-name="Standard" style:family="paragraph">
      <style:paragraph-properties fo:margin-bottom="0in" fo:line-height="0.177in"/>
    </style:style>
    <style:style style:name="T2565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6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67" style:parent-style-name="Standard" style:family="paragraph">
      <style:paragraph-properties fo:margin-bottom="0in" fo:line-height="0.177in"/>
    </style:style>
    <style:style style:name="T256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6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70" style:parent-style-name="Standard" style:family="paragraph">
      <style:paragraph-properties fo:margin-bottom="0in" fo:line-height="0.177in"/>
    </style:style>
    <style:style style:name="T2571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7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2573" style:parent-style-name="Standard" style:family="paragraph">
      <style:paragraph-properties fo:margin-bottom="0in" fo:line-height="0.177in"/>
    </style:style>
    <style:style style:name="T2574" style:parent-style-name="Domyślnaczcionkaakapitu" style:family="text">
      <style:text-properties style:font-name="Times New Roman" style:font-name-asian="Calibri" style:font-name-complex="Times New Roman" fo:font-weight="bold" style:font-weight-asian="bold" style:letter-kerning="false" fo:font-size="9pt" style:font-size-asian="9pt" style:font-size-complex="9pt"/>
    </style:style>
    <style:style style:name="T2575" style:parent-style-name="Domyślnaczcionkaakapitu" style:family="text"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P2576" style:parent-style-name="Standard" style:family="paragraph">
      <style:paragraph-properties fo:margin-bottom="0in" fo:line-height="0.177in"/>
      <style:text-properties style:font-name="Times New Roman" style:font-name-asian="Calibri" style:font-name-complex="Times New Roman" style:letter-kerning="false" fo:font-size="9pt" style:font-size-asian="9pt" style:font-size-complex="9pt"/>
    </style:style>
    <style:style style:name="TableRow2577" style:family="table-row">
      <style:table-row-properties style:use-optimal-row-height="false"/>
    </style:style>
    <style:style style:name="TableCell257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57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58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581" style:parent-style-name="Standard" style:family="paragraph">
      <style:paragraph-properties fo:margin-bottom="0in" fo:line-height="0.177in"/>
    </style:style>
    <style:style style:name="T258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8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58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8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586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8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258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589" style:parent-style-name="Standard" style:family="paragraph">
      <style:paragraph-properties fo:margin-bottom="0in" fo:line-height="0.177in"/>
    </style:style>
    <style:style style:name="T259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9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59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9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594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9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Cell259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597" style:parent-style-name="Standard" style:family="paragraph">
      <style:paragraph-properties fo:margin-bottom="0in" fo:line-height="0.177in"/>
    </style:style>
    <style:style style:name="T2598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99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600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0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2602" style:parent-style-name="Domyślnaczcionkaakapitu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03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ableRow2604" style:family="table-row">
      <style:table-row-properties style:use-optimal-row-height="false"/>
    </style:style>
    <style:style style:name="TableCell260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60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60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60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0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1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11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1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1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61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261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1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1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18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19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20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TableCell262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2622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23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24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25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26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27" style:parent-style-name="TableContents" style:family="paragraph">
      <style:paragraph-properties fo:margin-bottom="0in" fo:line-height="0.177in"/>
      <style:text-properties style:font-name="Times New Roman" style:font-name-complex="Times New Roman" fo:font-size="9pt" style:font-size-asian="9pt" style:font-size-complex="9pt"/>
    </style:style>
    <style:style style:name="P262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9pt" style:font-size-asian="9pt" style:font-size-complex="9pt"/>
    </style:style>
  </office:automatic-styles>
  <office:body>
    <office:text text:use-soft-page-breaks="true">
      <text:p text:style-name="P1">21.07.2026r <text:s/>Wtorek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>
            <text:p text:style-name="P11"><text:span text:style-name="T12">DIETA <text:s/></text:span><text:span text:style-name="T13">PODSTAWOWA</text:span></text:p>
          </table:table-cell>
          <table:table-cell table:style-name="TableCell14">
            <text:p text:style-name="P15"><text:span text:style-name="T16">DIETA <text:s/></text:span><text:span text:style-name="T17">ŁATWOSTRAWNA</text:span></text:p>
          </table:table-cell>
          <table:table-cell table:style-name="TableCell18">
            <text:p text:style-name="P19"><text:span text:style-name="T20">DIETA <text:s/></text:span><text:span text:style-name="T21">Z ograniczeniem łatwo przyswajalnych węglowodanów</text:span></text:p>
          </table:table-cell>
        </table:table-row>
        <table:table-row table:style-name="TableRow22">
          <table:table-cell table:style-name="TableCell23">
            <text:p text:style-name="P24">ŚNIADANIE</text:p>
          </table:table-cell>
          <table:table-cell table:style-name="TableCell25">
            <text:p text:style-name="P26"><text:span text:style-name="T27">Pieczywo pszenne</text:span><text:span text:style-name="T28"><text:s/>50g (GLU PSZ)</text:span></text:p>
            <text:p text:style-name="P29"><text:span text:style-name="T30">Pieczywo razowe</text:span><text:span text:style-name="T31"><text:s/>50g (GLU ŻYT)</text:span></text:p>
            <text:p text:style-name="P32"><text:span text:style-name="T33">masło<text:s/></text:span><text:span text:style-name="T34">13g <text:s/>(MLE)</text:span></text:p>
            <text:p text:style-name="P35"><text:span text:style-name="T36">szynka drobiowa</text:span><text:span text:style-name="T37"><text:s/>40g (GLU, SEL, SOJ, GOR)</text:span></text:p>
            <text:p text:style-name="P38"><text:span text:style-name="T39">ogórek zielony</text:span><text:span text:style-name="T40"><text:s/>30g</text:span></text:p>
            <text:p text:style-name="P41"><text:span text:style-name="T42">kawa zbożowa<text:s/></text:span><text:span text:style-name="T43">200ml (GLU),</text:span></text:p>
            <text:p text:style-name="P44"><text:span text:style-name="T45">kasza manna gotowana na mleku</text:span><text:span text:style-name="T46"><text:s/>250ml (MLE, GLU)</text:span></text:p>
          </table:table-cell>
          <table:table-cell table:style-name="TableCell47">
            <text:p text:style-name="P48"><text:span text:style-name="T49">Bułka<text:s/></text:span><text:span text:style-name="T50"><text:s/>100g (GLU PSZ) ,</text:span></text:p>
            <text:p text:style-name="P51"><text:span text:style-name="T52">masło<text:s/></text:span><text:span text:style-name="T53">13g <text:s/>(MLE)</text:span></text:p>
            <text:p text:style-name="P54"><text:span text:style-name="T55">szynka drobiowa</text:span><text:span text:style-name="T56"><text:s/>40g, (GLU, SEL, SOJ, GOR) <text:s/></text:span></text:p>
            <text:p text:style-name="P57"><text:span text:style-name="T58">sałata</text:span><text:span text:style-name="T59"><text:s/>10g</text:span></text:p>
            <text:p text:style-name="P60"><text:span text:style-name="T61">kawa zbożowa<text:s/></text:span><text:span text:style-name="T62">200ml (GLU),</text:span></text:p>
            <text:p text:style-name="P63"><text:span text:style-name="T64">kasza manna gotowana na mleku</text:span><text:span text:style-name="T65"><text:s/>250ml (MLE, GLU)</text:span></text:p>
            <text:p text:style-name="P66"/>
          </table:table-cell>
          <table:table-cell table:style-name="TableCell67">
            <text:p text:style-name="P68"><text:span text:style-name="T69">Pieczywo razowe</text:span><text:span text:style-name="T70"><text:s/>100g (GLU ŻYT),<text:s/></text:span><text:span text:style-name="T71">masło<text:s/></text:span><text:span text:style-name="T72">13g <text:s/>(MLE)</text:span></text:p>
            <text:p text:style-name="P73"><text:span text:style-name="T74">szynka drobiowa</text:span><text:span text:style-name="T75"><text:s/>40g (GLU, SEL, SOJ, GOR) ,</text:span></text:p>
            <text:p text:style-name="P76"><text:span text:style-name="T77">ogórek zielony</text:span><text:span text:style-name="T78"><text:s/>30g</text:span></text:p>
            <text:p text:style-name="P79"><text:span text:style-name="T80">kawa zbożowa<text:s/></text:span><text:span text:style-name="T81">200ml (GLU),</text:span></text:p>
            <text:p text:style-name="P82"><text:span text:style-name="T83">kasza manna gotowana na mleku</text:span><text:span text:style-name="T84"><text:s/>250ml (MLE, GLU)</text:span></text:p>
          </table:table-cell>
        </table:table-row>
        <table:table-row table:style-name="TableRow85">
          <table:table-cell table:style-name="TableCell86">
            <text:p text:style-name="P87">OBIAD</text:p>
          </table:table-cell>
          <table:table-cell table:style-name="TableCell88">
            <text:p text:style-name="P89"><text:span text:style-name="T90">Zupa ziemniaczana<text:s/></text:span><text:span text:style-name="T91"><text:s/>300ml (kurczak, mąka pszenna, ziemniaki, śmietana, włoszczyzna, masło; MLE, SEL, GLU PSZ)</text:span></text:p>
            <text:p text:style-name="P92"><text:span text:style-name="T93">gołąbki z sosem pomidorowym<text:s/></text:span><text:span text:style-name="T94">120/80g (duszone mielone mięso wołowe, ryż, kapusta biała, pomidory, koncentrat pomidorowy, mąka pszenna; GLU)</text:span></text:p>
            <text:p text:style-name="P95"><text:span text:style-name="T96">ziemniaki</text:span><text:span text:style-name="T97"><text:s/>180g<text:s/></text:span><text:span text:style-name="T98">g (ziemniaki, mleko, masło, MLE),</text:span></text:p>
            <text:p text:style-name="P99"><text:span text:style-name="T100">kompot</text:span><text:span text:style-name="T101"><text:s/>150ml</text:span></text:p>
          </table:table-cell>
          <table:table-cell table:style-name="TableCell102">
            <text:p text:style-name="P103"><text:span text:style-name="T104">Zupa ziemniaczana<text:s/></text:span><text:span text:style-name="T105"><text:s/>300ml (kurczak, mąka pszenna, ziemniaki, śmietana, włoszczyzna, masło; MLE, SEL, GLU PSZ)</text:span></text:p>
            <text:p text:style-name="P106"><text:span text:style-name="T107">pulpety z sosem pomidorowym<text:s/></text:span><text:span text:style-name="T108">120/80g (duszone mielone mięso wołowe, ryż, pomidory, koncentrat pomidorowy, mąka pszenna; GLU)</text:span></text:p>
            <text:p text:style-name="P109"><text:span text:style-name="T110">brokuły na parze<text:s/></text:span><text:span text:style-name="T111">90g</text:span></text:p>
            <text:p text:style-name="P112"><text:span text:style-name="T113">ziemniaki</text:span><text:span text:style-name="T114"><text:s/>180g<text:s/></text:span><text:span text:style-name="T115">g (ziemniaki, mleko, masło, MLE),</text:span></text:p>
            <text:p text:style-name="P116"><text:span text:style-name="T117">kompot</text:span><text:span text:style-name="T118"><text:s/>150ml</text:span></text:p>
          </table:table-cell>
          <table:table-cell table:style-name="TableCell119">
            <text:p text:style-name="P120"><text:span text:style-name="T121">Zupa ziemniaczana<text:s/></text:span><text:span text:style-name="T122"><text:s/>300ml (kurczak, mąka pszenna, ziemniaki, śmietana, włoszczyzna, masło; MLE, SEL, GLU PSZ)</text:span></text:p>
            <text:p text:style-name="P123"><text:span text:style-name="T124">gołąbki z sosem pomidorowym<text:s/></text:span><text:span text:style-name="T125">120/80g (duszone mielone mięso wołowe, ryż, kapusta biała, pomidory, koncentrat pomidorowy, mąka pszenna; GLU)</text:span></text:p>
            <text:p text:style-name="P126"><text:span text:style-name="T127">ziemniaki</text:span><text:span text:style-name="T128"><text:s/>180g<text:s/></text:span><text:span text:style-name="T129">g (ziemniaki, mleko, masło, MLE),</text:span></text:p>
            <text:p text:style-name="P130"><text:span text:style-name="T131">kompot</text:span><text:span text:style-name="T132"><text:s/>150ml</text:span></text:p>
          </table:table-cell>
        </table:table-row>
        <table:table-row table:style-name="TableRow133">
          <table:table-cell table:style-name="TableCell134">
            <text:p text:style-name="P135">KOLACJA</text:p>
          </table:table-cell>
          <table:table-cell table:style-name="TableCell136">
            <text:p text:style-name="P137"><text:span text:style-name="T138">Pieczywo pszenne</text:span><text:span text:style-name="T139"><text:s/>50g (GLU PSZ)</text:span></text:p>
            <text:p text:style-name="P140"><text:span text:style-name="T141">Pieczywo razowe</text:span><text:span text:style-name="T142"><text:s/>50g (GLU ŻYT)</text:span></text:p>
            <text:p text:style-name="P143"><text:span text:style-name="T144">masło<text:s/></text:span><text:span text:style-name="T145">13g <text:s/>(MLE)</text:span></text:p>
            <text:p text:style-name="P146"><text:span text:style-name="T147">jajko z sosem jogurtowym</text:span><text:span text:style-name="T148"><text:s/>(jogurt naturalny, MLE</text:span></text:p>
            <text:p text:style-name="P149"><text:span text:style-name="T150">herbata<text:s/></text:span><text:span text:style-name="T151"><text:s/>200ml</text:span></text:p>
          </table:table-cell>
          <table:table-cell table:style-name="TableCell152">
            <text:p text:style-name="P153"><text:span text:style-name="T154">Bułka<text:s/></text:span><text:span text:style-name="T155"><text:s/>100g (GLU PSZ)</text:span></text:p>
            <text:p text:style-name="P156"><text:span text:style-name="T157">masło<text:s/></text:span><text:span text:style-name="T158">13g <text:s/>(MLE)</text:span></text:p>
            <text:p text:style-name="P159"><text:span text:style-name="T160">jajko z sosem jogurtowym</text:span><text:span text:style-name="T161"><text:s/>(jogurt naturalny, MLE</text:span></text:p>
            <text:p text:style-name="P162"><text:span text:style-name="T163">herbata<text:s/></text:span><text:span text:style-name="T164"><text:s/>200ml</text:span></text:p>
          </table:table-cell>
          <table:table-cell table:style-name="TableCell165">
            <text:p text:style-name="P166"><text:span text:style-name="T167">Pieczywo razowe</text:span><text:span text:style-name="T168"><text:s/>100g (GLU ŻYT), <text:s/></text:span></text:p>
            <text:p text:style-name="P169"><text:span text:style-name="T170">masło<text:s/></text:span><text:span text:style-name="T171">13g <text:s/>(MLE)</text:span></text:p>
            <text:p text:style-name="P172"><text:span text:style-name="T173">jajko z sosem jogurtowym</text:span><text:span text:style-name="T174"><text:s/>(jogurt naturalny, MLE</text:span></text:p>
            <text:p text:style-name="P175"><text:span text:style-name="T176">herbata<text:s/></text:span><text:span text:style-name="T177"><text:s/>200ml</text:span></text:p>
          </table:table-cell>
        </table:table-row>
        <table:table-row table:style-name="TableRow178">
          <table:table-cell table:style-name="TableCell179">
            <text:p text:style-name="P180">POSIŁEK NOCNY</text:p>
          </table:table-cell>
          <table:table-cell table:style-name="TableCell181">
            <text:p text:style-name="P182"><text:span text:style-name="T183">Pieczywo<text:s/></text:span><text:span text:style-name="T184">30g (GLU),<text:s/></text:span><text:span text:style-name="T185">masło<text:s/></text:span><text:span text:style-name="T186">5g,</text:span><text:span text:style-name="T187"><text:s/>pasta z jaj</text:span><text:span text:style-name="T188"><text:s/>30g (JAJ, GOR)</text:span></text:p>
          </table:table-cell>
          <table:table-cell table:style-name="TableCell189">
            <text:p text:style-name="P190"><text:span text:style-name="T191">Pieczywo<text:s/></text:span><text:span text:style-name="T192">30g (GLU),<text:s/></text:span><text:span text:style-name="T193">masło<text:s/></text:span><text:span text:style-name="T194">5g,</text:span><text:span text:style-name="T195"><text:s/>pasta z jaj</text:span><text:span text:style-name="T196"><text:s/>30g (JAJ, GOR)</text:span></text:p>
          </table:table-cell>
          <table:table-cell table:style-name="TableCell197">
            <text:p text:style-name="P198"><text:span text:style-name="T199">Pieczywo<text:s/></text:span><text:span text:style-name="T200">30g (GLU),<text:s/></text:span><text:span text:style-name="T201">masło<text:s/></text:span><text:span text:style-name="T202">5g,</text:span><text:span text:style-name="T203"><text:s/>pasta z jaj</text:span><text:span text:style-name="T204"><text:s/>30g (JAJ, GOR)</text:span></text:p>
          </table:table-cell>
        </table:table-row>
        <table:table-row table:style-name="TableRow205">
          <table:table-cell table:style-name="TableCell206">
            <text:p text:style-name="P207">WARTOŚCI ODŻYWCZE</text:p>
          </table:table-cell>
          <table:table-cell table:style-name="TableCell208">
            <text:p text:style-name="P209">E: 2138 kcal</text:p>
            <text:p text:style-name="P210">B:91g</text:p>
            <text:p text:style-name="P211">T:71g kw. tł. nas: 22</text:p>
            <text:p text:style-name="P212">W:284g, , w tym cukry:39g</text:p>
            <text:p text:style-name="P213">Błonnik: 33g <text:s/>Sól:4g</text:p>
          </table:table-cell>
          <table:table-cell table:style-name="TableCell214">
            <text:p text:style-name="P215">E: 2178kcal</text:p>
            <text:p text:style-name="P216">B:93g</text:p>
            <text:p text:style-name="P217">T:72g kw. tł. nas: 23</text:p>
            <text:p text:style-name="P218">W:304g, , w tym cukry:41g</text:p>
            <text:p text:style-name="P219">Błonnik: 28g <text:s/>Sól:4g</text:p>
          </table:table-cell>
          <table:table-cell table:style-name="TableCell220">
            <text:p text:style-name="P221">E: 2064 kcal</text:p>
            <text:p text:style-name="P222">B:89g</text:p>
            <text:p text:style-name="P223">T:68g kw. tł. nas: 22</text:p>
            <text:p text:style-name="P224">W:261g, , w tym cukry:34g</text:p>
            <text:p text:style-name="P225">Błonnik: 36g <text:s/>Sól:4g</text:p>
          </table:table-cell>
        </table:table-row>
      </table:table>
      <text:p text:style-name="P226"/>
      <text:soft-page-break/>
      <text:p text:style-name="P227">22.07.2026r Środa</text:p>
      <table:table table:style-name="Table228">
        <table:table-columns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><text:span text:style-name="T238">DIETA <text:s/></text:span><text:span text:style-name="T239">PODSTAWOWA</text:span></text:p>
          </table:table-cell>
          <table:table-cell table:style-name="TableCell240">
            <text:p text:style-name="P241"><text:span text:style-name="T242">DIETA <text:s/></text:span><text:span text:style-name="T243">ŁATWOSTRAWNA</text:span></text:p>
          </table:table-cell>
          <table:table-cell table:style-name="TableCell244">
            <text:p text:style-name="P245"><text:span text:style-name="T246">DIETA <text:s/></text:span><text:span text:style-name="T247">Z ograniczeniem łatwo przyswajalnych węglowodanów</text:span></text:p>
          </table:table-cell>
        </table:table-row>
        <table:table-row table:style-name="TableRow248">
          <table:table-cell table:style-name="TableCell249">
            <text:p text:style-name="P250">ŚNIADANIE</text:p>
          </table:table-cell>
          <table:table-cell table:style-name="TableCell251">
            <text:p text:style-name="P252"><text:span text:style-name="T253">pieczywo pszenne</text:span><text:span text:style-name="T254"><text:s/>50g (GLU PSZ)</text:span></text:p>
            <text:p text:style-name="P255"><text:span text:style-name="T256">pieczywo razowe</text:span><text:span text:style-name="T257"><text:s/>50g (GLU ŻYT)</text:span></text:p>
            <text:p text:style-name="P258"><text:span text:style-name="T259">polędwica drobiowa</text:span><text:span text:style-name="T260"><text:s/>40g (GLU, SEL, SOJ, GOR)</text:span></text:p>
            <text:p text:style-name="P261"><text:span text:style-name="T262">masło</text:span><text:span text:style-name="T263"><text:s/>13g <text:s/>(MLE)</text:span></text:p>
            <text:p text:style-name="P264"><text:span text:style-name="T265">ryż gotowany na mleku</text:span><text:span text:style-name="T266"><text:s/>250ml (MLE),</text:span></text:p>
            <text:p text:style-name="P267"><text:span text:style-name="T268">kawa zbożowa</text:span><text:span text:style-name="T269"><text:s/>200ml (MLE, GLU)</text:span></text:p>
            <text:p text:style-name="P270"><text:span text:style-name="T271">sałata</text:span><text:span text:style-name="T272"><text:s/>10g</text:span></text:p>
            <text:p text:style-name="P273"><text:span text:style-name="T274">jabłko pieczone</text:span><text:span text:style-name="T275"><text:s/>180g</text:span></text:p>
          </table:table-cell>
          <table:table-cell table:style-name="TableCell276">
            <text:p text:style-name="P277"><text:span text:style-name="T278">Bułka pszenna</text:span><text:span text:style-name="T279"><text:s/>100g (GLU PSZ)</text:span></text:p>
            <text:p text:style-name="P280"><text:span text:style-name="T281">polędwica drobiowa</text:span><text:span text:style-name="T282"><text:s/>40g (GLU, SEL, SOJ, GOR)</text:span></text:p>
            <text:p text:style-name="P283"><text:span text:style-name="T284">masło</text:span><text:span text:style-name="T285"><text:s/>13g <text:s/>(MLE)</text:span></text:p>
            <text:p text:style-name="P286"><text:span text:style-name="T287">ryż gotowany na mleku</text:span><text:span text:style-name="T288"><text:s/>250ml (MLE),</text:span></text:p>
            <text:p text:style-name="P289"><text:span text:style-name="T290">sałata</text:span><text:span text:style-name="T291"><text:s/>10g</text:span></text:p>
            <text:p text:style-name="P292"><text:span text:style-name="T293">kawa zbożowa<text:s/></text:span><text:span text:style-name="T294"><text:s/>200ml (MLE, GLU)</text:span></text:p>
            <text:p text:style-name="P295"><text:span text:style-name="T296">jabłko pieczone</text:span><text:span text:style-name="T297"><text:s/>180g</text:span></text:p>
          </table:table-cell>
          <table:table-cell table:style-name="TableCell298">
            <text:p text:style-name="P299"><text:span text:style-name="T300">pieczywo razowe</text:span><text:span text:style-name="T301"><text:s/>100g (GLU ŻYT)</text:span></text:p>
            <text:p text:style-name="P302"><text:span text:style-name="T303">polędwica drobiowa</text:span><text:span text:style-name="T304"><text:s/>40g (GLU, SEL, SOJ, GOR)</text:span></text:p>
            <text:p text:style-name="P305"><text:span text:style-name="T306">masło</text:span><text:span text:style-name="T307"><text:s/>13g <text:s/>(MLE)</text:span></text:p>
            <text:p text:style-name="P308"><text:span text:style-name="T309">ryż gotowany na mleku</text:span><text:span text:style-name="T310"><text:s/>250ml (MLE),</text:span></text:p>
            <text:p text:style-name="P311"><text:span text:style-name="T312">kawa zbożowa<text:s/></text:span><text:span text:style-name="T313"><text:s/>200ml (MLE, GLU)</text:span></text:p>
            <text:p text:style-name="P314"><text:span text:style-name="T315">jabłko pieczone</text:span><text:span text:style-name="T316"><text:s/>180g</text:span></text:p>
            <text:p text:style-name="P317"><text:span text:style-name="T318">sałata</text:span><text:span text:style-name="T319"><text:s/>10g</text:span></text:p>
          </table:table-cell>
        </table:table-row>
        <table:table-row table:style-name="TableRow320">
          <table:table-cell table:style-name="TableCell321">
            <text:p text:style-name="P322">OBIAD</text:p>
          </table:table-cell>
          <table:table-cell table:style-name="TableCell323">
            <text:p text:style-name="P324"><text:span text:style-name="T325">Zupa pomidorowa</text:span><text:span text:style-name="T326"><text:s/>(Kurczak, mąka pszenna, makaron, koncentrat pomidorowy, śmietana, włoszczyzna, masło; MLE, SEL, GLU PSZ) 300ml,</text:span></text:p>
            <text:p text:style-name="P327"><text:span text:style-name="T328">zapiekanka warzywna</text:span><text:span text:style-name="T329"><text:s/>350g (brokuły, marchewka, ziemniaki, mąka pszenna, kalafior, mleko MLE, GLU PSZ)</text:span></text:p>
            <text:p text:style-name="P330"><text:span text:style-name="T331">kompot</text:span><text:span text:style-name="T332"><text:s/>150ml</text:span></text:p>
          </table:table-cell>
          <table:table-cell table:style-name="TableCell333">
            <text:p text:style-name="P334"><text:span text:style-name="T335">Zupa pomidorowa</text:span><text:span text:style-name="T336"><text:s/>(Kurczak, mąka pszenna, makaron, koncentrat pomidorowy, śmietana, włoszczyzna, masło; MLE, SEL, GLU PSZ) 300ml,</text:span></text:p>
            <text:p text:style-name="P337"><text:span text:style-name="T338">zapiekanka warzywna</text:span><text:span text:style-name="T339"><text:s/>350g (brokuły, marchewka, ziemniaki, mąka pszenna, kalafior, mleko MLE, GLU PSZ)</text:span></text:p>
            <text:p text:style-name="P340"><text:span text:style-name="T341">kompot</text:span><text:span text:style-name="T342"><text:s/>150ml</text:span></text:p>
          </table:table-cell>
          <table:table-cell table:style-name="TableCell343">
            <text:p text:style-name="P344"><text:span text:style-name="T345">Zupa pomidorowa</text:span><text:span text:style-name="T346"><text:s/>(Kurczak, mąka pszenna, makaron, koncentrat pomidorowy, śmietana, włoszczyzna, masło; MLE, SEL, GLU PSZ) 300ml</text:span></text:p>
            <text:p text:style-name="P347"><text:span text:style-name="T348">zapiekanka warzywna</text:span><text:span text:style-name="T349"><text:s/>350g (brokuły, marchewka, ziemniaki, mąka pszenna, kalafior, mleko MLE, GLU PSZ)</text:span></text:p>
            <text:p text:style-name="P350"><text:span text:style-name="T351">kompot</text:span><text:span text:style-name="T352"><text:s/>150ml</text:span></text:p>
          </table:table-cell>
        </table:table-row>
        <table:table-row table:style-name="TableRow353">
          <table:table-cell table:style-name="TableCell354">
            <text:p text:style-name="P355">KOLACJA</text:p>
          </table:table-cell>
          <table:table-cell table:style-name="TableCell356">
            <text:p text:style-name="P357"><text:span text:style-name="T358">Pieczywo pszenne</text:span><text:span text:style-name="T359"><text:s/>50g (GLU PSZ)</text:span></text:p>
            <text:p text:style-name="P360"><text:span text:style-name="T361">Pieczywo razowe</text:span><text:span text:style-name="T362"><text:s/>50g (GLU ŻYT)</text:span></text:p>
            <text:p text:style-name="P363"><text:span text:style-name="T364">masło<text:s/></text:span><text:span text:style-name="T365">13g <text:s/>(MLE)</text:span></text:p>
            <text:p text:style-name="P366"><text:span text:style-name="T367">sałatka z ciecierzycy</text:span><text:span text:style-name="T368"><text:s/>50g (ciecierzyca, jajko, ogórek, cebula, pomidory, koperek, oliwa z oliwek, musztarda, sok z cytryny; GOR, JAJ),</text:span></text:p>
            <text:p text:style-name="P369"><text:span text:style-name="T370">herbata<text:s/></text:span><text:span text:style-name="T371"><text:s/>200ml</text:span></text:p>
            <text:p text:style-name="P372"><text:span text:style-name="T373">ogórek kiszony 3</text:span><text:span text:style-name="T374">0g</text:span></text:p>
          </table:table-cell>
          <table:table-cell table:style-name="TableCell375">
            <text:p text:style-name="P376"><text:span text:style-name="T377">Bułka<text:s/></text:span><text:span text:style-name="T378"><text:s/>100g (GLU PSZ) , <text:s/></text:span></text:p>
            <text:p text:style-name="P379"><text:span text:style-name="T380">masło<text:s/></text:span><text:span text:style-name="T381">13g <text:s/>(MLE) <text:s/></text:span></text:p>
            <text:p text:style-name="P382"><text:span text:style-name="T383">pasta brokułowa<text:s/></text:span><text:span text:style-name="T384">50g (twaróg, śmietana, brokuły; MLE),</text:span></text:p>
            <text:p text:style-name="P385"><text:span text:style-name="T386">herbata<text:s/></text:span><text:span text:style-name="T387"><text:s/>200ml</text:span></text:p>
            <text:p text:style-name="P388"><text:span text:style-name="T389">sałata</text:span><text:span text:style-name="T390"><text:s/>10g</text:span></text:p>
          </table:table-cell>
          <table:table-cell table:style-name="TableCell391">
            <text:p text:style-name="P392"><text:span text:style-name="T393">Pieczywo razowe</text:span><text:span text:style-name="T394">100g,</text:span></text:p>
            <text:p text:style-name="P395"><text:span text:style-name="T396">masło<text:s/></text:span><text:span text:style-name="T397">13g <text:s/>(MLE)</text:span></text:p>
            <text:p text:style-name="P398"><text:span text:style-name="T399">sałatka z ciecierzycy</text:span><text:span text:style-name="T400"><text:s/>50g (ciecierzyca, jajko, ogórek, cebula, pomidory, koperek, oliwa z oliwek, musztarda, sok z cytryny; GOR, JAJ),</text:span></text:p>
            <text:p text:style-name="P401"><text:span text:style-name="T402">herbata<text:s/></text:span><text:span text:style-name="T403"><text:s/>200ml</text:span></text:p>
            <text:p text:style-name="P404"><text:span text:style-name="T405">ogórek kiszony 3</text:span><text:span text:style-name="T406">0g</text:span></text:p>
          </table:table-cell>
        </table:table-row>
        <table:table-row table:style-name="TableRow407">
          <table:table-cell table:style-name="TableCell408">
            <text:p text:style-name="P409">POSIŁEK NOCNY</text:p>
          </table:table-cell>
          <table:table-cell table:style-name="TableCell410">
            <text:p text:style-name="P411"><text:span text:style-name="T412">Pieczywo pszenne<text:s/></text:span><text:span text:style-name="T413">30g (GLU),<text:s/></text:span><text:span text:style-name="T414">masło<text:s/></text:span><text:span text:style-name="T415">(MLE) 5g,<text:s/></text:span><text:span text:style-name="T416">serek topiony</text:span><text:span text:style-name="T417"><text:s/>20g (MLE) , pomidor 30g</text:span></text:p>
          </table:table-cell>
          <table:table-cell table:style-name="TableCell418">
            <text:p text:style-name="P419"><text:span text:style-name="T420">Bułka</text:span><text:span text:style-name="T421">30g (GLU),<text:s/></text:span><text:span text:style-name="T422">masło<text:s/></text:span><text:span text:style-name="T423">(MLE) 5g,<text:s/></text:span><text:span text:style-name="T424">serek topiony</text:span><text:span text:style-name="T425"><text:s/>20g (MLE) , pomidor 30g</text:span></text:p>
          </table:table-cell>
          <table:table-cell table:style-name="TableCell426">
            <text:p text:style-name="P427"><text:span text:style-name="T428">Pieczywo razowe<text:s/></text:span><text:span text:style-name="T429">30g (GLU),<text:s/></text:span><text:span text:style-name="T430">masło<text:s/></text:span><text:span text:style-name="T431">(MLE) 5g,<text:s/></text:span><text:span text:style-name="T432">serek topiony</text:span><text:span text:style-name="T433"><text:s/>20g (MLE) , pomidor 30g</text:span></text:p>
          </table:table-cell>
        </table:table-row>
        <table:table-row table:style-name="TableRow434">
          <table:table-cell table:style-name="TableCell435">
            <text:p text:style-name="P436">WARTOŚCI ODŻYWCZE</text:p>
          </table:table-cell>
          <table:table-cell table:style-name="TableCell437">
            <text:p text:style-name="P438">E:2197 kcal</text:p>
            <text:p text:style-name="P439">B:79g</text:p>
            <text:p text:style-name="P440">T:63g kw. tł. nas: 29g</text:p>
            <text:p text:style-name="P441">W:344g, w tym cukry: 40g</text:p>
            <text:p text:style-name="P442">Bł:42g Sól: 3,9g</text:p>
          </table:table-cell>
          <table:table-cell table:style-name="TableCell443">
            <text:p text:style-name="P444">E:2246 kcal</text:p>
            <text:p text:style-name="P445">B:81g</text:p>
            <text:p text:style-name="P446">T:61g kw. tł. nas: 28g</text:p>
            <text:p text:style-name="P447">W:353g, w tym cukry: 42g</text:p>
            <text:p text:style-name="P448">Bł:35g Sól: 3,9g</text:p>
          </table:table-cell>
          <table:table-cell table:style-name="TableCell449">
            <text:p text:style-name="P450">E:2110kcal</text:p>
            <text:p text:style-name="P451">B:74g</text:p>
            <text:p text:style-name="P452">T:64g kw. tł. nas: 29g</text:p>
            <text:p text:style-name="P453">W:289g, w tym cukry: 40g</text:p>
            <text:p text:style-name="P454">Bł:45g Sól: 3,9g</text:p>
          </table:table-cell>
        </table:table-row>
      </table:table>
      <text:p text:style-name="P455"/>
      <text:soft-page-break/>
      <text:p text:style-name="P456">23.07.2026r Czwartek</text:p>
      <table:table table:style-name="Table457">
        <table:table-columns>
          <table:table-column table:style-name="TableColumn458"/>
          <table:table-column table:style-name="TableColumn459"/>
          <table:table-column table:style-name="TableColumn460"/>
          <table:table-column table:style-name="TableColumn461"/>
        </table:table-columns>
        <table:table-row table:style-name="TableRow462">
          <table:table-cell table:style-name="TableCell463">
            <text:p text:style-name="P464"/>
          </table:table-cell>
          <table:table-cell table:style-name="TableCell465">
            <text:p text:style-name="P466"><text:span text:style-name="T467">DIETA <text:s/></text:span><text:span text:style-name="T468">PODSTAWOWA</text:span></text:p>
          </table:table-cell>
          <table:table-cell table:style-name="TableCell469">
            <text:p text:style-name="P470"><text:span text:style-name="T471">DIETA <text:s/></text:span><text:span text:style-name="T472">ŁATWOSTRAWNA</text:span></text:p>
          </table:table-cell>
          <table:table-cell table:style-name="TableCell473">
            <text:p text:style-name="P474"><text:span text:style-name="T475">DIETA <text:s/></text:span><text:span text:style-name="T476">Z ograniczeniem łatwo przyswajalnych węglowodanów</text:span></text:p>
          </table:table-cell>
        </table:table-row>
        <table:table-row table:style-name="TableRow477">
          <table:table-cell table:style-name="TableCell478">
            <text:p text:style-name="P479">ŚNIADANIE</text:p>
          </table:table-cell>
          <table:table-cell table:style-name="TableCell480">
            <text:p text:style-name="P481"><text:span text:style-name="T482">Pieczywo pszenne</text:span><text:span text:style-name="T483"><text:s/>50g (GLU PSZ)</text:span></text:p>
            <text:p text:style-name="P484"><text:span text:style-name="T485">Pieczywo razowe</text:span><text:span text:style-name="T486"><text:s/>50g (GLU ŻYT)</text:span></text:p>
            <text:p text:style-name="P487"><text:span text:style-name="T488">masło<text:s/></text:span><text:span text:style-name="T489">13g <text:s/>(MLE)</text:span></text:p>
            <text:p text:style-name="P490"><text:span text:style-name="T491">szynka konserwowa</text:span><text:span text:style-name="T492"><text:s/>40g (GLU, SEL, SOJ, GOR)</text:span></text:p>
            <text:p text:style-name="P493"><text:span text:style-name="T494">sałata</text:span><text:span text:style-name="T495"><text:s/>10g,</text:span></text:p>
            <text:p text:style-name="P496"><text:span text:style-name="T497">kawa zbożowa<text:s/></text:span><text:span text:style-name="T498">200ml (GLU),</text:span></text:p>
            <text:p text:style-name="P499"><text:span text:style-name="T500">płatki owsiane <text:s/>na mleku<text:s/></text:span><text:span text:style-name="T501">250ml (MLE, GLU)</text:span></text:p>
          </table:table-cell>
          <table:table-cell table:style-name="TableCell502">
            <text:p text:style-name="P503"><text:span text:style-name="T504">Bułka<text:s/></text:span><text:span text:style-name="T505"><text:s/>100g (GLU PSZ) ,</text:span></text:p>
            <text:p text:style-name="P506"><text:span text:style-name="T507">masło<text:s/></text:span><text:span text:style-name="T508">13g <text:s/>(MLE)</text:span></text:p>
            <text:p text:style-name="P509"><text:span text:style-name="T510">szynka konserwowa</text:span><text:span text:style-name="T511"><text:s/>40g, (GLU, SEL, SOJ, GOR) <text:s/></text:span></text:p>
            <text:p text:style-name="P512"><text:span text:style-name="T513">sałata</text:span><text:span text:style-name="T514"><text:s/>10g,</text:span></text:p>
            <text:p text:style-name="P515"><text:span text:style-name="T516">kawa zbożowa<text:s/></text:span><text:span text:style-name="T517">200ml (GLU),</text:span></text:p>
            <text:p text:style-name="P518"><text:span text:style-name="T519">płatki owsiane <text:s/>na mleku<text:s/></text:span><text:span text:style-name="T520">250ml (MLE, GLU)</text:span></text:p>
            <text:p text:style-name="P521"/>
          </table:table-cell>
          <table:table-cell table:style-name="TableCell522">
            <text:p text:style-name="P523"><text:span text:style-name="T524">Pieczywo razowe</text:span><text:span text:style-name="T525"><text:s/>100g (GLU ŻYT),</text:span></text:p>
            <text:p text:style-name="P526"><text:span text:style-name="T527">masło<text:s/></text:span><text:span text:style-name="T528">13g <text:s/>(MLE)</text:span></text:p>
            <text:p text:style-name="P529"><text:span text:style-name="T530">szynka konserwowa</text:span><text:span text:style-name="T531"><text:s/>40g (GLU, SEL, SOJ, GOR) ,</text:span></text:p>
            <text:p text:style-name="P532"><text:span text:style-name="T533">sałata</text:span><text:span text:style-name="T534"><text:s/>10g,</text:span></text:p>
            <text:p text:style-name="P535"><text:span text:style-name="T536">kawa zbożowa<text:s/></text:span><text:span text:style-name="T537">200ml (GLU),</text:span></text:p>
            <text:p text:style-name="P538"><text:span text:style-name="T539">płatki owsiane <text:s/>na mleku<text:s/></text:span><text:span text:style-name="T540">250ml (MLE, GLU)</text:span></text:p>
          </table:table-cell>
        </table:table-row>
        <table:table-row table:style-name="TableRow541">
          <table:table-cell table:style-name="TableCell542">
            <text:p text:style-name="P543">OBIAD</text:p>
          </table:table-cell>
          <table:table-cell table:style-name="TableCell544">
            <text:p text:style-name="P545"><text:span text:style-name="T546">Zupa fasolowa</text:span><text:span text:style-name="T547"><text:s/>300 ml, (boczek, fasola, kiełbasa, włoszczyzna, ziemniaki; GLU, SEL, SOJ, GOR) <text:s text:c="3"/></text:span></text:p>
            <text:p text:style-name="P548"><text:span text:style-name="T549">gotowane klopsy mięsno-brokułowe z sosem</text:span><text:span text:style-name="T550"><text:s/>90/80g (jajko, marchew, mąka pszenna, kurczak, JAJ, GLU PSZ, MLE),</text:span></text:p>
            <text:p text:style-name="P551"><text:span text:style-name="T552">buraczki duszone</text:span><text:span text:style-name="T553"><text:s/>90g</text:span></text:p>
            <text:p text:style-name="P554"><text:span text:style-name="T555">kasza jęczmienna<text:s/></text:span><text:span text:style-name="T556">180g(GLU),</text:span></text:p>
            <text:p text:style-name="P557"><text:span text:style-name="T558">kompot</text:span><text:span text:style-name="T559"><text:s/>150ml</text:span></text:p>
          </table:table-cell>
          <table:table-cell table:style-name="TableCell560">
            <text:p text:style-name="P561"><text:span text:style-name="T562">Zupa grysikowa</text:span><text:span text:style-name="T563"><text:s/>300ml (Kurczak, mąka pszenna, włoszczyzna, masło, kasza manna, ziemniaki; kalafior; GLU PSZ, MLE, SEL) <text:s text:c="3"/></text:span></text:p>
            <text:p text:style-name="P564"><text:span text:style-name="T565">gotowane klopsy mięsno-brokułowe z sosem</text:span><text:span text:style-name="T566"><text:s/>90/80g (jajko, marchew, mąka pszenna, kurczak, JAJ, GLU PSZ, MLE),</text:span></text:p>
            <text:p text:style-name="P567"><text:span text:style-name="T568">buraczki duszone</text:span><text:span text:style-name="T569"><text:s/>90g</text:span></text:p>
            <text:p text:style-name="P570"><text:span text:style-name="T571">kasza jęczmienna<text:s/></text:span><text:span text:style-name="T572">180g(GLU),</text:span></text:p>
            <text:p text:style-name="P573"><text:span text:style-name="T574">kompot</text:span><text:span text:style-name="T575"><text:s/>150ml</text:span></text:p>
          </table:table-cell>
          <table:table-cell table:style-name="TableCell576">
            <text:p text:style-name="P577"><text:span text:style-name="T578">Zupa fasolowa</text:span><text:span text:style-name="T579"><text:s/>300 ml, (boczek, fasola, kiełbasa, włoszczyzna, ziemniaki; GLU, SEL, SOJ, GOR) <text:s/></text:span></text:p>
            <text:p text:style-name="P580"><text:span text:style-name="T581">gotowane klopsy mięsno-brokułowe z sosem</text:span><text:span text:style-name="T582"><text:s/>90/80g (jajko, marchew, mąka pszenna, kurczak, JAJ, GLU PSZ, MLE),</text:span></text:p>
            <text:p text:style-name="P583"><text:span text:style-name="T584">buraczki duszone</text:span><text:span text:style-name="T585"><text:s/>90g</text:span></text:p>
            <text:p text:style-name="P586"><text:span text:style-name="T587">kasza jęczmienna<text:s/></text:span><text:span text:style-name="T588">180g(GLU),</text:span></text:p>
            <text:p text:style-name="P589"><text:span text:style-name="T590">kompot</text:span><text:span text:style-name="T591"><text:s/>150ml</text:span></text:p>
          </table:table-cell>
        </table:table-row>
        <table:table-row table:style-name="TableRow592">
          <table:table-cell table:style-name="TableCell593">
            <text:p text:style-name="P594">KOLACJA</text:p>
          </table:table-cell>
          <table:table-cell table:style-name="TableCell595">
            <text:p text:style-name="P596"><text:span text:style-name="T597">Pieczywo pszenne</text:span><text:span text:style-name="T598"><text:s/>50g (GLU PSZ)</text:span></text:p>
            <text:p text:style-name="P599"><text:span text:style-name="T600">Pieczywo razowe</text:span><text:span text:style-name="T601"><text:s/>50g (GLU ŻYT)</text:span></text:p>
            <text:p text:style-name="P602"><text:span text:style-name="T603">masło<text:s/></text:span><text:span text:style-name="T604">13g <text:s/>(MLE)</text:span></text:p>
            <text:p text:style-name="P605"><text:span text:style-name="T606">kiełbasa szynkowa</text:span><text:span text:style-name="T607"><text:s/>40g</text:span><text:span text:style-name="T608">(GLU, SEL, SOJ, GOR),</text:span></text:p>
            <text:p text:style-name="P609"><text:span text:style-name="T610">ogórek zielony<text:s/></text:span><text:span text:style-name="T611">30g</text:span></text:p>
            <text:p text:style-name="P612"><text:span text:style-name="T613">herbata<text:s/></text:span><text:span text:style-name="T614"><text:s/>200ml</text:span></text:p>
          </table:table-cell>
          <table:table-cell table:style-name="TableCell615">
            <text:p text:style-name="P616"><text:span text:style-name="T617">Bułka<text:s/></text:span><text:span text:style-name="T618"><text:s/>100g (GLU PSZ)</text:span></text:p>
            <text:p text:style-name="P619"><text:span text:style-name="T620">masło<text:s/></text:span><text:span text:style-name="T621">13g <text:s/>(MLE)</text:span></text:p>
            <text:p text:style-name="P622"><text:span text:style-name="T623">kiełbasa szynkowa</text:span><text:span text:style-name="T624"><text:s/>40g(GLU, SEL, SOJ, GOR),</text:span></text:p>
            <text:p text:style-name="P625"><text:span text:style-name="T626">sałata<text:s/></text:span><text:span text:style-name="T627">10g</text:span></text:p>
            <text:p text:style-name="P628"><text:span text:style-name="T629">herbata<text:s/></text:span><text:span text:style-name="T630"><text:s/>200ml</text:span></text:p>
          </table:table-cell>
          <table:table-cell table:style-name="TableCell631">
            <text:p text:style-name="P632"><text:span text:style-name="T633">Pieczywo razowe</text:span><text:span text:style-name="T634"><text:s/>100g (GLU ŻYT), <text:s/></text:span></text:p>
            <text:p text:style-name="P635"><text:span text:style-name="T636">masło<text:s/></text:span><text:span text:style-name="T637">13g <text:s/>(MLE)</text:span></text:p>
            <text:p text:style-name="P638"><text:span text:style-name="T639">kiełbasa szynkowa</text:span><text:span text:style-name="T640"><text:s/>40g</text:span><text:span text:style-name="T641">(GLU, SEL, SOJ, GOR),</text:span></text:p>
            <text:p text:style-name="P642"><text:span text:style-name="T643">ogórek zielony<text:s/></text:span><text:span text:style-name="T644">30g</text:span></text:p>
            <text:p text:style-name="P645"><text:span text:style-name="T646">herbata<text:s/></text:span><text:span text:style-name="T647"><text:s/>200ml</text:span></text:p>
          </table:table-cell>
        </table:table-row>
        <table:table-row table:style-name="TableRow648">
          <table:table-cell table:style-name="TableCell649">
            <text:p text:style-name="P650">POSIŁEK NOCNY</text:p>
          </table:table-cell>
          <table:table-cell table:style-name="TableCell651">
            <text:p text:style-name="P652"><text:span text:style-name="T653">koktajl borówkowy</text:span><text:span text:style-name="T654"><text:s/>(jogurt naturalny, borówki; MLE)</text:span></text:p>
          </table:table-cell>
          <table:table-cell table:style-name="TableCell655">
            <text:p text:style-name="P656"><text:span text:style-name="T657">koktajl borówkowy</text:span><text:span text:style-name="T658"><text:s/>(jogurt naturalny, borówki; MLE)</text:span></text:p>
          </table:table-cell>
          <table:table-cell table:style-name="TableCell659">
            <text:p text:style-name="P660"><text:span text:style-name="T661">koktajl borówkowy</text:span><text:span text:style-name="T662"><text:s/>(jogurt naturalny, borówki; MLE)</text:span></text:p>
          </table:table-cell>
        </table:table-row>
        <table:table-row table:style-name="TableRow663">
          <table:table-cell table:style-name="TableCell664">
            <text:p text:style-name="P665">WARTOŚCI ODŻYWCZE</text:p>
          </table:table-cell>
          <table:table-cell table:style-name="TableCell666">
            <text:p text:style-name="P667">E: 2168 kcal</text:p>
            <text:p text:style-name="P668">B:93g</text:p>
            <text:p text:style-name="P669">T:71g kw. tł. nas: 22</text:p>
            <text:p text:style-name="P670">W:294g, , w tym cukry:39g</text:p>
            <text:p text:style-name="P671">Błonnik: 33g</text:p>
            <text:p text:style-name="P672">Sól:4g</text:p>
          </table:table-cell>
          <table:table-cell table:style-name="TableCell673">
            <text:p text:style-name="P674">E: 2204kcal</text:p>
            <text:p text:style-name="P675">B:95g</text:p>
            <text:p text:style-name="P676">T:72g kw. tł. nas: 23</text:p>
            <text:p text:style-name="P677">W:314g, , w tym cukry:41g</text:p>
            <text:p text:style-name="P678">Błonnik: 28g</text:p>
            <text:p text:style-name="P679">Sól:4g</text:p>
          </table:table-cell>
          <table:table-cell table:style-name="TableCell680">
            <text:p text:style-name="P681">E: 2103 kcal</text:p>
            <text:p text:style-name="P682">B:91g</text:p>
            <text:p text:style-name="P683">T:68g kw. tł. nas: 22</text:p>
            <text:p text:style-name="P684">W:271g, , w tym cukry:34g</text:p>
            <text:p text:style-name="P685">Błonnik: 36g</text:p>
            <text:p text:style-name="P686">Sól:4g</text:p>
          </table:table-cell>
        </table:table-row>
      </table:table>
      <text:p text:style-name="P687"/>
      <text:soft-page-break/>
      <text:p text:style-name="P688">24.07.2026r Piątek</text:p>
      <table:table table:style-name="Table689">
        <table:table-columns>
          <table:table-column table:style-name="TableColumn690"/>
          <table:table-column table:style-name="TableColumn691"/>
          <table:table-column table:style-name="TableColumn692"/>
          <table:table-column table:style-name="TableColumn693"/>
        </table:table-columns>
        <table:table-row table:style-name="TableRow694">
          <table:table-cell table:style-name="TableCell695">
            <text:p text:style-name="P696"/>
          </table:table-cell>
          <table:table-cell table:style-name="TableCell697">
            <text:p text:style-name="P698"><text:span text:style-name="T699">DIETA <text:s/></text:span><text:span text:style-name="T700">PODSTAWOWA</text:span></text:p>
          </table:table-cell>
          <table:table-cell table:style-name="TableCell701">
            <text:p text:style-name="P702"><text:span text:style-name="T703">DIETA <text:s/></text:span><text:span text:style-name="T704">ŁATWOSTRAWNA</text:span></text:p>
          </table:table-cell>
          <table:table-cell table:style-name="TableCell705">
            <text:p text:style-name="P706"><text:span text:style-name="T707">DIETA <text:s/></text:span><text:span text:style-name="T708">Z ograniczeniem łatwo przyswajalnych węglowodanów</text:span></text:p>
          </table:table-cell>
        </table:table-row>
        <table:table-row table:style-name="TableRow709">
          <table:table-cell table:style-name="TableCell710">
            <text:p text:style-name="P711">ŚNIADANIE</text:p>
          </table:table-cell>
          <table:table-cell table:style-name="TableCell712">
            <text:p text:style-name="P713"><text:span text:style-name="T714">Pieczywo pszenne</text:span><text:span text:style-name="T715"><text:s/>50g (GLU PSZ)</text:span></text:p>
            <text:p text:style-name="P716"><text:span text:style-name="T717">Pieczywo razowe</text:span><text:span text:style-name="T718"><text:s/>50g (GLU ŻYT)</text:span></text:p>
            <text:p text:style-name="P719"><text:span text:style-name="T720">masło<text:s/></text:span><text:span text:style-name="T721">13g <text:s/>(MLE)</text:span></text:p>
            <text:p text:style-name="P722"><text:span text:style-name="T723">dżem</text:span><text:span text:style-name="T724"><text:s/>50g,</text:span></text:p>
            <text:p text:style-name="P725"><text:span text:style-name="T726">ser biały</text:span><text:span text:style-name="T727"><text:s/>30g (MLE), <text:s/></text:span></text:p>
            <text:p text:style-name="P728"><text:span text:style-name="T729">kawa zbożowa<text:s/></text:span><text:span text:style-name="T730">200 ml (MLE, GLU),</text:span></text:p>
            <text:p text:style-name="P731"><text:span text:style-name="T732">ryż na mleku</text:span><text:span text:style-name="T733"><text:s/>250 ml (MLE),</text:span></text:p>
            <text:p text:style-name="P734"><text:span text:style-name="T735">jabłko</text:span><text:span text:style-name="T736"><text:s/>pieczone 180g,</text:span></text:p>
          </table:table-cell>
          <table:table-cell table:style-name="TableCell737">
            <text:p text:style-name="P738"><text:span text:style-name="T739">Bułka<text:s/></text:span><text:span text:style-name="T740"><text:s/>100g (GLU PSZ) ,</text:span></text:p>
            <text:p text:style-name="P741"><text:span text:style-name="T742">masło<text:s/></text:span><text:span text:style-name="T743">13g <text:s/>(MLE) <text:s/></text:span></text:p>
            <text:p text:style-name="P744"><text:span text:style-name="T745">dżem</text:span><text:span text:style-name="T746"><text:s/>50g,</text:span></text:p>
            <text:p text:style-name="P747"><text:span text:style-name="T748">ser biały</text:span><text:span text:style-name="T749"><text:s/>30g (MLE),</text:span></text:p>
            <text:p text:style-name="P750"><text:span text:style-name="T751">kawa zbożowa 200ml (GLU)</text:span><text:span text:style-name="T752">,</text:span></text:p>
            <text:p text:style-name="P753"><text:span text:style-name="T754">ryż na mleku</text:span><text:span text:style-name="T755"><text:s/>250 ml (MLE),</text:span></text:p>
            <text:p text:style-name="P756"><text:span text:style-name="T757">jabłko</text:span><text:span text:style-name="T758"><text:s/>pieczone 180g,</text:span></text:p>
          </table:table-cell>
          <table:table-cell table:style-name="TableCell759">
            <text:p text:style-name="P760"><text:span text:style-name="T761">Pieczywo razowe</text:span><text:span text:style-name="T762"><text:s/>100g (GLU ŻYT),</text:span></text:p>
            <text:p text:style-name="P763"><text:span text:style-name="T764">ser biały</text:span><text:span text:style-name="T765"><text:s/>30g (MLE),</text:span></text:p>
            <text:p text:style-name="P766"><text:span text:style-name="T767">sałata</text:span><text:span text:style-name="T768"><text:s text:c="2"/>10g</text:span></text:p>
            <text:p text:style-name="P769"><text:span text:style-name="T770">masło<text:s/></text:span><text:span text:style-name="T771">13g <text:s/>(MLE)</text:span></text:p>
            <text:p text:style-name="P772"><text:span text:style-name="T773">kawa zbożowa 200ml (GLU)</text:span><text:span text:style-name="T774">,</text:span></text:p>
            <text:p text:style-name="P775"><text:span text:style-name="T776">ryż na mleku</text:span><text:span text:style-name="T777"><text:s/>250 ml (MLE),</text:span></text:p>
            <text:p text:style-name="P778"><text:span text:style-name="T779">jabłko</text:span><text:span text:style-name="T780"><text:s/>pieczone 180g,</text:span></text:p>
          </table:table-cell>
        </table:table-row>
        <table:table-row table:style-name="TableRow781">
          <table:table-cell table:style-name="TableCell782">
            <text:p text:style-name="P783">OBIAD</text:p>
          </table:table-cell>
          <table:table-cell table:style-name="TableCell784">
            <text:p text:style-name="P785"><text:span text:style-name="T786">Zupa <text:s/>kalafiorowa</text:span><text:span text:style-name="T787"><text:s/>300ml (kurczak, mąka, kalafior, śmietana, włoszczyzna, masło, ziemniaki; GLU PSZ, MLE, SEL),</text:span></text:p>
            <text:p text:style-name="P788"><text:span text:style-name="T789">kopytka gotowane<text:s/></text:span><text:span text:style-name="T790">320g (jajka, mąka pszenna, mąka ziemniaczana, ziemniaki; JAJ, , GLU PSZ), <text:s/></text:span></text:p>
            <text:p text:style-name="P791"><text:span text:style-name="T792">cebula <text:s/>duszona<text:s/></text:span><text:span text:style-name="T793">30g,</text:span></text:p>
            <text:p text:style-name="P794"><text:span text:style-name="T795">marchewka gotowana z olejem</text:span><text:span text:style-name="T796"><text:s/>100g,</text:span></text:p>
            <text:p text:style-name="P797"><text:span text:style-name="T798">kompot</text:span><text:span text:style-name="T799"><text:s/>150ml</text:span></text:p>
          </table:table-cell>
          <table:table-cell table:style-name="TableCell800">
            <text:p text:style-name="P801"><text:span text:style-name="T802">Zupa <text:s/>kalafiorowa</text:span><text:span text:style-name="T803"><text:s/>300ml (kurczak, mąka, kalafior, śmietana, włoszczyzna, masło, ziemniaki; GLU PSZ, MLE, SEL),</text:span></text:p>
            <text:p text:style-name="P804"><text:span text:style-name="T805">kopytka gotowane<text:s/></text:span><text:span text:style-name="T806">320g (jajka, mąka pszenna, mąka ziemniaczana, ziemniaki; JAJ, , GLU PSZ), <text:s/></text:span></text:p>
            <text:p text:style-name="P807"><text:span text:style-name="T808">masło</text:span><text:span text:style-name="T809"><text:s/>10g (MLE),</text:span></text:p>
            <text:p text:style-name="P810"><text:span text:style-name="T811">marchewka gotowana z olejem</text:span><text:span text:style-name="T812"><text:s/>100g,</text:span></text:p>
            <text:p text:style-name="P813"><text:span text:style-name="T814">kompot</text:span><text:span text:style-name="T815"><text:s/>150ml</text:span></text:p>
          </table:table-cell>
          <table:table-cell table:style-name="TableCell816">
            <text:p text:style-name="P817"><text:span text:style-name="T818">Zupa <text:s/>kalafiorowa</text:span><text:span text:style-name="T819"><text:s/>300ml (kurczak, mąka, kalafior, śmietana, włoszczyzna, masło, ziemniaki; GLU PSZ, MLE, SEL),</text:span><text:span text:style-name="T820">Zupa <text:s/>kalafiorowa</text:span><text:span text:style-name="T821"><text:s/>300ml (kurczak, mąka, kalafior, śmietana, włoszczyzna, masło, ziemniaki; GLU PSZ, MLE, SEL),</text:span></text:p>
            <text:p text:style-name="P822"><text:span text:style-name="T823">kopytka gotowane<text:s/></text:span><text:span text:style-name="T824"><text:s/>320g (JAJ, , GLU PSZ), <text:s/></text:span></text:p>
            <text:p text:style-name="P825"><text:span text:style-name="T826">cebula <text:s/>duszona</text:span><text:span text:style-name="T827"><text:s/>30g,</text:span></text:p>
            <text:p text:style-name="P828"><text:span text:style-name="T829">marchewka gotowana z olejem</text:span><text:span text:style-name="T830"><text:s/>100g,</text:span></text:p>
            <text:p text:style-name="P831"><text:span text:style-name="T832">kompot</text:span><text:span text:style-name="T833"><text:s/>150ml</text:span></text:p>
          </table:table-cell>
        </table:table-row>
        <table:table-row table:style-name="TableRow834">
          <table:table-cell table:style-name="TableCell835">
            <text:p text:style-name="P836">KOLACJA</text:p>
          </table:table-cell>
          <table:table-cell table:style-name="TableCell837">
            <text:p text:style-name="P838"><text:span text:style-name="T839">Pieczywo pszenne</text:span><text:span text:style-name="T840"><text:s/>50g (GLU PSZ)</text:span></text:p>
            <text:p text:style-name="P841"><text:span text:style-name="T842">Pieczywo razowe</text:span><text:span text:style-name="T843"><text:s/>50g (GLU ŻYT)</text:span></text:p>
            <text:p text:style-name="P844"><text:span text:style-name="T845">masło<text:s/></text:span><text:span text:style-name="T846">13g <text:s/>(MLE)</text:span></text:p>
            <text:p text:style-name="P847"><text:span text:style-name="T848">sałatka jarzynowa</text:span><text:span text:style-name="T849"><text:s/>50g (cebula, jabłko, groszek zielony, jajko, koperek, olej, musztarda, marchew, ogórek kiszony, pietruszka, seler, ziemniaki, JAJ, SEL, GOR)</text:span></text:p>
            <text:p text:style-name="P850"><text:span text:style-name="T851">herbata<text:s/></text:span><text:span text:style-name="T852"><text:s/>200ml</text:span></text:p>
          </table:table-cell>
          <table:table-cell table:style-name="TableCell853">
            <text:p text:style-name="P854"><text:span text:style-name="T855">Bułka<text:s/></text:span><text:span text:style-name="T856"><text:s/>100g (GLU PSZ)</text:span></text:p>
            <text:p text:style-name="P857"><text:span text:style-name="T858">masło<text:s/></text:span><text:span text:style-name="T859">13g <text:s/>(MLE)</text:span></text:p>
            <text:p text:style-name="P860"><text:span text:style-name="T861">sałatka jarzynowa</text:span><text:span text:style-name="T862"><text:s/>50g (cebula, jabłko, groszek zielony, jajko, koperek, olej, musztarda, marchew, pietruszka, seler, ziemniaki, JAJ, SEL, GOR)</text:span></text:p>
            <text:p text:style-name="P863"><text:span text:style-name="T864">herbata<text:s/></text:span><text:span text:style-name="T865"><text:s/>200ml</text:span></text:p>
          </table:table-cell>
          <table:table-cell table:style-name="TableCell866">
            <text:p text:style-name="P867"><text:span text:style-name="T868">Pieczywo razowe</text:span><text:span text:style-name="T869"><text:s/>100g (GLU ŻYT), <text:s/></text:span></text:p>
            <text:p text:style-name="P870"><text:span text:style-name="T871">masło<text:s/></text:span><text:span text:style-name="T872">13g <text:s/>(MLE)</text:span></text:p>
            <text:p text:style-name="P873"><text:span text:style-name="T874">sałatka jarzynowa</text:span><text:span text:style-name="T875"><text:s/>50g (cebula, jabłko, groszek zielony, jajko, koperek, olej, musztarda, marchew, ogórek kiszony, pietruszka, seler, ziemniaki, JAJ, SEL, GOR)</text:span></text:p>
            <text:p text:style-name="P876"><text:span text:style-name="T877">herbata<text:s/></text:span><text:span text:style-name="T878"><text:s/>200ml</text:span></text:p>
          </table:table-cell>
        </table:table-row>
        <table:table-row table:style-name="TableRow879">
          <table:table-cell table:style-name="TableCell880">
            <text:p text:style-name="P881">POSIŁEK NOCNY</text:p>
          </table:table-cell>
          <table:table-cell table:style-name="TableCell882">
            <text:p text:style-name="P883"><text:span text:style-name="T884">Pieczywo<text:s/></text:span><text:span text:style-name="T885">30g (GLU),<text:s/></text:span><text:span text:style-name="T886">masło<text:s/></text:span><text:span text:style-name="T887">(MLE) 5g,<text:s/></text:span><text:span text:style-name="T888">sałatka</text:span><text:span text:style-name="T889"><text:s/></text:span><text:span text:style-name="T890">warzywna</text:span><text:span text:style-name="T891"><text:s/>(sałata, pomidor, kukurydza, olej - 50g),</text:span></text:p>
          </table:table-cell>
          <table:table-cell table:style-name="TableCell892">
            <text:p text:style-name="P893"><text:span text:style-name="T894">Pieczywo<text:s/></text:span><text:span text:style-name="T895">30g (GLU),<text:s/></text:span><text:span text:style-name="T896">masło<text:s/></text:span><text:span text:style-name="T897">(MLE) 5g,<text:s/></text:span><text:span text:style-name="T898">sałatka</text:span><text:span text:style-name="T899"><text:s/></text:span><text:span text:style-name="T900">warzywna</text:span><text:span text:style-name="T901"><text:s/>(sałata, pomidor, kukurydza, olej - 50g),</text:span></text:p>
          </table:table-cell>
          <table:table-cell table:style-name="TableCell902">
            <text:p text:style-name="P903"><text:span text:style-name="T904">Pieczywo<text:s/></text:span><text:span text:style-name="T905">30g (GLU),<text:s/></text:span><text:span text:style-name="T906">masło<text:s/></text:span><text:span text:style-name="T907">(lMLE) 5g,<text:s/></text:span><text:span text:style-name="T908">sałatka</text:span><text:span text:style-name="T909"><text:s/></text:span><text:span text:style-name="T910">warzywna</text:span><text:span text:style-name="T911"><text:s/>(sałata, pomidor, kukurydza, olej - 50g),</text:span></text:p>
          </table:table-cell>
        </table:table-row>
        <table:table-row table:style-name="TableRow912">
          <table:table-cell table:style-name="TableCell913">
            <text:p text:style-name="P914">WARTOŚCI ODŻYWCZE</text:p>
          </table:table-cell>
          <table:table-cell table:style-name="TableCell915">
            <text:p text:style-name="P916">E:2070 kcal</text:p>
            <text:p text:style-name="P917">B:77g</text:p>
            <text:p text:style-name="P918">T:67g kw. tł. nas: 27g</text:p>
            <text:p text:style-name="P919">W:308g, w tym cukry:43g</text:p>
            <text:p text:style-name="P920">Błonnik:37g <text:s/>Sól 4,9g</text:p>
          </table:table-cell>
          <table:table-cell table:style-name="TableCell921">
            <text:p text:style-name="P922">E:2136 kcal</text:p>
            <text:p text:style-name="P923">B:79g</text:p>
            <text:p text:style-name="P924">T:64g kw. tł. nas: 25g</text:p>
            <text:p text:style-name="P925">W:332g, w tym cukry:44g</text:p>
            <text:p text:style-name="P926">Błonnik:32g <text:s/>Sól 4,9g</text:p>
          </table:table-cell>
          <table:table-cell table:style-name="TableCell927">
            <text:p text:style-name="P928">E:1980kcal</text:p>
            <text:p text:style-name="P929">B:75g</text:p>
            <text:p text:style-name="P930">T:66g kw. tł. nas: 26g</text:p>
            <text:p text:style-name="P931">W:263g, w tym cukry:38g</text:p>
            <text:p text:style-name="P932">Błonnik:39g <text:s/>Sól 4,9g</text:p>
          </table:table-cell>
        </table:table-row>
      </table:table>
      <text:p text:style-name="P933"/>
      <text:soft-page-break/>
      <text:p text:style-name="P934">25.07.2026r Sobota</text:p>
      <table:table table:style-name="Table935">
        <table:table-columns>
          <table:table-column table:style-name="TableColumn936"/>
          <table:table-column table:style-name="TableColumn937"/>
          <table:table-column table:style-name="TableColumn938"/>
          <table:table-column table:style-name="TableColumn939"/>
        </table:table-columns>
        <table:table-row table:style-name="TableRow940">
          <table:table-cell table:style-name="TableCell941">
            <text:p text:style-name="P942"/>
          </table:table-cell>
          <table:table-cell table:style-name="TableCell943">
            <text:p text:style-name="P944"><text:span text:style-name="T945">DIETA <text:s/></text:span><text:span text:style-name="T946">PODSTAWOWA</text:span></text:p>
          </table:table-cell>
          <table:table-cell table:style-name="TableCell947">
            <text:p text:style-name="P948"><text:span text:style-name="T949">DIETA <text:s/></text:span><text:span text:style-name="T950">ŁATWOSTRAWNA</text:span></text:p>
          </table:table-cell>
          <table:table-cell table:style-name="TableCell951">
            <text:p text:style-name="P952"><text:span text:style-name="T953">DIETA <text:s/></text:span><text:span text:style-name="T954">Z ograniczeniem łatwo przyswajalnych węglowodanów</text:span></text:p>
          </table:table-cell>
        </table:table-row>
        <table:table-row table:style-name="TableRow955">
          <table:table-cell table:style-name="TableCell956">
            <text:p text:style-name="P957">ŚNIADANIE</text:p>
          </table:table-cell>
          <table:table-cell table:style-name="TableCell958">
            <text:p text:style-name="P959"><text:span text:style-name="T960">Pieczywo pszenne</text:span><text:span text:style-name="T961"><text:s/>50g (GLU PSZ)</text:span></text:p>
            <text:p text:style-name="P962"><text:span text:style-name="T963">Pieczywo razowe</text:span><text:span text:style-name="T964"><text:s/>50g (GLU ŻYT)</text:span></text:p>
            <text:p text:style-name="P965"><text:span text:style-name="T966">masło<text:s/></text:span><text:span text:style-name="T967">13g <text:s/>(MLE)</text:span></text:p>
            <text:p text:style-name="P968"><text:span text:style-name="T969">płatki owsiane gotowane na mleku</text:span><text:span text:style-name="T970"><text:s/>250ml (MLE, GLU),</text:span></text:p>
            <text:p text:style-name="P971"><text:span text:style-name="T972">ser żółty</text:span><text:span text:style-name="T973"><text:s/></text:span><text:span text:style-name="T974">(MLE),</text:span></text:p>
            <text:p text:style-name="P975"><text:span text:style-name="T976">pomidor</text:span><text:span text:style-name="T977"><text:s/>30g</text:span></text:p>
            <text:p text:style-name="P978"><text:span text:style-name="T979">banan<text:s/></text:span><text:span text:style-name="T980">120g</text:span></text:p>
            <text:p text:style-name="P981"><text:span text:style-name="T982">kakao</text:span><text:span text:style-name="T983"><text:s/>200 ml (MLE)</text:span></text:p>
          </table:table-cell>
          <table:table-cell table:style-name="TableCell984">
            <text:p text:style-name="P985"><text:span text:style-name="T986">Bułka<text:s/></text:span><text:span text:style-name="T987"><text:s/>100g (GLU PSZ)</text:span></text:p>
            <text:p text:style-name="P988"><text:span text:style-name="T989">masło<text:s/></text:span><text:span text:style-name="T990">13g <text:s/>(MLE)</text:span></text:p>
            <text:p text:style-name="P991"><text:span text:style-name="T992">płatki owsiane gotowane na mleku</text:span><text:span text:style-name="T993"><text:s/>250ml (MLE, GLU),</text:span></text:p>
            <text:p text:style-name="P994"><text:span text:style-name="T995">polędwica drobiowa</text:span><text:span text:style-name="T996"><text:s/>(GLU, SEL, SOJ, GOR),</text:span></text:p>
            <text:p text:style-name="P997"><text:span text:style-name="T998">pomidor</text:span><text:span text:style-name="T999"><text:s/>30g <text:s/></text:span></text:p>
            <text:p text:style-name="P1000"><text:span text:style-name="T1001">kakao</text:span><text:span text:style-name="T1002"><text:s/>200 ml (MLE)</text:span></text:p>
          </table:table-cell>
          <table:table-cell table:style-name="TableCell1003">
            <text:p text:style-name="P1004"><text:span text:style-name="T1005">Pieczywo razowe</text:span><text:span text:style-name="T1006"><text:s/>100g (GLU ŻYT), <text:s/></text:span></text:p>
            <text:p text:style-name="P1007"><text:span text:style-name="T1008">masło<text:s/></text:span><text:span text:style-name="T1009">13g <text:s/>(MLE)</text:span></text:p>
            <text:p text:style-name="P1010"><text:span text:style-name="T1011">płatki owsiane gotowane na mleku</text:span><text:span text:style-name="T1012"><text:s/>250ml (MLE, GLU),</text:span></text:p>
            <text:p text:style-name="P1013"><text:span text:style-name="T1014">ser żółty</text:span><text:span text:style-name="T1015"><text:s/>(MLE),</text:span></text:p>
            <text:p text:style-name="P1016"><text:span text:style-name="T1017">pomidor</text:span><text:span text:style-name="T1018"><text:s/>30g</text:span></text:p>
            <text:p text:style-name="P1019"><text:span text:style-name="T1020">jabłko pieczone<text:s/></text:span><text:span text:style-name="T1021">180g</text:span></text:p>
            <text:p text:style-name="P1022"><text:span text:style-name="T1023">kakao</text:span><text:span text:style-name="T1024"><text:s/>200 ml (MLE)</text:span></text:p>
          </table:table-cell>
        </table:table-row>
        <table:table-row table:style-name="TableRow1025">
          <table:table-cell table:style-name="TableCell1026">
            <text:p text:style-name="P1027">OBIAD</text:p>
          </table:table-cell>
          <table:table-cell table:style-name="TableCell1028">
            <text:p text:style-name="P1029"><text:span text:style-name="T1030">Barszcz zabielany</text:span><text:span text:style-name="T1031"><text:s/>300ml, (mąka pszenna, burak, śmietana, masło, ziemniaki; GLU PSZ, MLE)</text:span></text:p>
            <text:p text:style-name="P1032"><text:span text:style-name="T1033">ryż zapiekany z jabłkami</text:span><text:span text:style-name="T1034"><text:s/>350g (Jajko kurze, Bułka tarta, jabłko, jogurt naturalny 2%, olej rzepakowy, ryż biały; JAJ, GLU PSZ, MLE)</text:span></text:p>
            <text:p text:style-name="P1035"><text:span text:style-name="T1036">śmietana<text:s/></text:span><text:span text:style-name="T1037">30g (MLE)</text:span></text:p>
            <text:p text:style-name="P1038"><text:span text:style-name="T1039">kompot</text:span><text:span text:style-name="T1040"><text:s/>150ml</text:span></text:p>
          </table:table-cell>
          <table:table-cell table:style-name="TableCell1041">
            <text:p text:style-name="P1042"><text:span text:style-name="T1043">Barszcz zabielany</text:span><text:span text:style-name="T1044"><text:s/>300ml, (mąka pszenna, burak, śmietana, masło, ziemniaki; GLU PSZ, MLE)</text:span></text:p>
            <text:p text:style-name="P1045"><text:span text:style-name="T1046">ryż zapiekany z jabłkami</text:span><text:span text:style-name="T1047"><text:s/>350g (Jajko kurze, Bułka tarta, jabłko, jogurt naturalny 2%, olej rzepakowy, ryż biały; JAJ, GLU PSZ, MLE)</text:span></text:p>
            <text:p text:style-name="P1048"><text:span text:style-name="T1049">jogurt naturalny<text:s/></text:span><text:span text:style-name="T1050">30g (MLE)</text:span></text:p>
            <text:p text:style-name="P1051"><text:span text:style-name="T1052">kompot</text:span><text:span text:style-name="T1053"><text:s/>150ml</text:span></text:p>
          </table:table-cell>
          <table:table-cell table:style-name="TableCell1054">
            <text:p text:style-name="P1055"><text:span text:style-name="T1056">Barszcz zabielany</text:span><text:span text:style-name="T1057"><text:s/>300ml, (mąka pszenna, burak, śmietana, masło, ziemniaki; GLU PSZ, MLE)</text:span></text:p>
            <text:p text:style-name="P1058"><text:span text:style-name="T1059">ryż zapiekany z jabłkami</text:span><text:span text:style-name="T1060"><text:s/>350g (Jajko kurze, Bułka tarta, jabłko, jogurt naturalny 2%, olej rzepakowy, ryż biały; JAJ, GLU PSZ, MLE)</text:span></text:p>
            <text:p text:style-name="P1061"><text:span text:style-name="T1062">śmietana<text:s/></text:span><text:span text:style-name="T1063">30g (MLE)</text:span></text:p>
            <text:p text:style-name="P1064"><text:span text:style-name="T1065">kompot</text:span><text:span text:style-name="T1066"><text:s/>150ml</text:span></text:p>
          </table:table-cell>
        </table:table-row>
        <table:table-row table:style-name="TableRow1067">
          <table:table-cell table:style-name="TableCell1068">
            <text:p text:style-name="P1069">KOLACJA</text:p>
          </table:table-cell>
          <table:table-cell table:style-name="TableCell1070">
            <text:p text:style-name="P1071"><text:span text:style-name="T1072">Pieczywo pszenne</text:span><text:span text:style-name="T1073"><text:s/>50g (GLU PSZ)</text:span></text:p>
            <text:p text:style-name="P1074"><text:span text:style-name="T1075">Pieczywo razowe</text:span><text:span text:style-name="T1076"><text:s/>50g (GLU ŻYT) <text:s/></text:span></text:p>
            <text:p text:style-name="P1077"><text:span text:style-name="T1078">masło<text:s/></text:span><text:span text:style-name="T1079">13g <text:s/>(MLE)</text:span></text:p>
            <text:p text:style-name="P1080"><text:span text:style-name="T1081">pasta z jaj z porem i koperkiem</text:span><text:span text:style-name="T1082"><text:s/>50g (jajka, olej, koperek, por; JAJ, GOR)</text:span></text:p>
            <text:p text:style-name="P1083"><text:span text:style-name="T1084">ogórek zielony<text:s/></text:span><text:span text:style-name="T1085">30g</text:span></text:p>
            <text:p text:style-name="P1086"><text:span text:style-name="T1087">herbata<text:s/></text:span><text:span text:style-name="T1088">200ml</text:span></text:p>
          </table:table-cell>
          <table:table-cell table:style-name="TableCell1089">
            <text:p text:style-name="P1090"><text:span text:style-name="T1091">Bułka<text:s/></text:span><text:span text:style-name="T1092"><text:s/>100g (GLU PSZ) ,</text:span></text:p>
            <text:p text:style-name="P1093"><text:span text:style-name="T1094">masło<text:s/></text:span><text:span text:style-name="T1095">13g <text:s/>(MLE)</text:span></text:p>
            <text:p text:style-name="P1096"><text:span text:style-name="T1097">pasta z jaj z i koperkiem</text:span><text:span text:style-name="T1098"><text:s/>50g (jajka, olej, koperek; JAJ, GOR)</text:span></text:p>
            <text:p text:style-name="P1099"><text:span text:style-name="T1100">sałata<text:s/></text:span><text:span text:style-name="T1101">10g</text:span></text:p>
            <text:p text:style-name="P1102"><text:span text:style-name="T1103">herbata<text:s/></text:span><text:span text:style-name="T1104"><text:s/>200ml</text:span></text:p>
          </table:table-cell>
          <table:table-cell table:style-name="TableCell1105">
            <text:p text:style-name="P1106"><text:span text:style-name="T1107">Pieczywo razowe</text:span><text:span text:style-name="T1108"><text:s/>100g (GLU ŻYT),</text:span></text:p>
            <text:p text:style-name="P1109"><text:span text:style-name="T1110">masło<text:s/></text:span><text:span text:style-name="T1111">13g <text:s/>(MLE)</text:span></text:p>
            <text:p text:style-name="P1112"><text:span text:style-name="T1113">pasta z jaj z porem i koperkiem</text:span><text:span text:style-name="T1114"><text:s/>50g (jajka, olej, koperek, por; JAJ, GOR)</text:span></text:p>
            <text:p text:style-name="P1115"><text:span text:style-name="T1116">ogórek zielony<text:s/></text:span><text:span text:style-name="T1117">30g</text:span></text:p>
            <text:p text:style-name="P1118"><text:span text:style-name="T1119">herbata<text:s/></text:span><text:span text:style-name="T1120"><text:s/>200ml</text:span></text:p>
          </table:table-cell>
        </table:table-row>
        <table:table-row table:style-name="TableRow1121">
          <table:table-cell table:style-name="TableCell1122">
            <text:p text:style-name="P1123">POSIŁEK NOCNY</text:p>
          </table:table-cell>
          <table:table-cell table:style-name="TableCell1124">
            <text:p text:style-name="P1125"><text:span text:style-name="T1126">koktajl truskawkowy</text:span><text:span text:style-name="T1127"><text:s/>(jogurt naturalny, truskawki; MLE)</text:span></text:p>
          </table:table-cell>
          <table:table-cell table:style-name="TableCell1128">
            <text:p text:style-name="P1129"><text:span text:style-name="T1130">koktajl truskawkowy</text:span><text:span text:style-name="T1131"><text:s/>(jogurt naturalny, truskawki; MLE)</text:span></text:p>
          </table:table-cell>
          <table:table-cell table:style-name="TableCell1132">
            <text:p text:style-name="P1133"><text:span text:style-name="T1134">koktajl truskawkowy</text:span><text:span text:style-name="T1135"><text:s/>(jogurt naturalny, truskawki; MLE)</text:span></text:p>
          </table:table-cell>
        </table:table-row>
        <table:table-row table:style-name="TableRow1136">
          <table:table-cell table:style-name="TableCell1137">
            <text:p text:style-name="P1138">WARTOŚCI ODŻYWCZE</text:p>
          </table:table-cell>
          <table:table-cell table:style-name="TableCell1139">
            <text:p text:style-name="P1140">E: 2060 kcal</text:p>
            <text:p text:style-name="P1141">B:64g</text:p>
            <text:p text:style-name="P1142">T:79g, kw. tł. nas: 28g</text:p>
            <text:p text:style-name="P1143">W:283g , w tym cukry:42g</text:p>
            <text:p text:style-name="P1144">Błonnik: 37g</text:p>
            <text:p text:style-name="P1145">Sól: 4,3g</text:p>
          </table:table-cell>
          <table:table-cell table:style-name="TableCell1146">
            <text:p text:style-name="P1147">E: 2195 kcal</text:p>
            <text:p text:style-name="P1148">B:63g</text:p>
            <text:p text:style-name="P1149">T:77g, kw. tł. nas: 26g</text:p>
            <text:p text:style-name="P1150">W:306g , w tym cukry:43g</text:p>
            <text:p text:style-name="P1151">Błonnik: 33g</text:p>
            <text:p text:style-name="P1152">Sól: 4,3g</text:p>
          </table:table-cell>
          <table:table-cell table:style-name="TableCell1153">
            <text:p text:style-name="P1154">E1985 kcal</text:p>
            <text:p text:style-name="P1155">B:61g</text:p>
            <text:p text:style-name="P1156">T:77g, kw. tł. nas: 27g</text:p>
            <text:p text:style-name="P1157">W:260g , w tym cukry:37g</text:p>
            <text:p text:style-name="P1158">Błonnik: 39g</text:p>
            <text:p text:style-name="P1159">Sól: 4,3g</text:p>
          </table:table-cell>
        </table:table-row>
      </table:table>
      <text:p text:style-name="P1160"/>
      <text:soft-page-break/>
      <text:p text:style-name="P1161"><text:span text:style-name="T1162">26.07.2026r <text:s text:c="2"/>Niedziela</text:span></text:p>
      <table:table table:style-name="Table1163">
        <table:table-columns>
          <table:table-column table:style-name="TableColumn1164"/>
          <table:table-column table:style-name="TableColumn1165"/>
          <table:table-column table:style-name="TableColumn1166"/>
          <table:table-column table:style-name="TableColumn1167"/>
        </table:table-columns>
        <table:table-row table:style-name="TableRow1168">
          <table:table-cell table:style-name="TableCell1169">
            <text:p text:style-name="P1170"/>
          </table:table-cell>
          <table:table-cell table:style-name="TableCell1171">
            <text:p text:style-name="P1172"><text:span text:style-name="T1173">DIETA <text:s/></text:span><text:span text:style-name="T1174">PODSTAWOWA</text:span></text:p>
          </table:table-cell>
          <table:table-cell table:style-name="TableCell1175">
            <text:p text:style-name="P1176"><text:span text:style-name="T1177">DIETA <text:s/></text:span><text:span text:style-name="T1178">ŁATWOSTRAWNA</text:span></text:p>
          </table:table-cell>
          <table:table-cell table:style-name="TableCell1179">
            <text:p text:style-name="P1180"><text:span text:style-name="T1181">DIETA <text:s/></text:span><text:span text:style-name="T1182">Z ograniczeniem łatwo przyswajalnych węglowodanów</text:span></text:p>
          </table:table-cell>
        </table:table-row>
        <table:table-row table:style-name="TableRow1183">
          <table:table-cell table:style-name="TableCell1184">
            <text:p text:style-name="P1185">ŚNIADANIE</text:p>
          </table:table-cell>
          <table:table-cell table:style-name="TableCell1186">
            <text:p text:style-name="P1187"><text:span text:style-name="T1188">Pieczywo pszenne</text:span><text:span text:style-name="T1189"><text:s/>50g (GLU PSZ)</text:span></text:p>
            <text:p text:style-name="P1190"><text:span text:style-name="T1191">Pieczywo razowe</text:span><text:span text:style-name="T1192"><text:s/>50g (GLU ŻYT) <text:s/></text:span></text:p>
            <text:p text:style-name="P1193"><text:span text:style-name="T1194">masło<text:s/></text:span><text:span text:style-name="T1195">13g <text:s/>(MLE)</text:span></text:p>
            <text:p text:style-name="P1196"><text:span text:style-name="T1197">szynka gotowana</text:span><text:span text:style-name="T1198"><text:s/>40g<text:s/></text:span><text:span text:style-name="T1199">(GLU, SEL, SOJ, GOR)</text:span><text:span text:style-name="T1200">,</text:span></text:p>
            <text:p text:style-name="P1201"><text:span text:style-name="T1202">sałata</text:span><text:span text:style-name="T1203"><text:s/>30g,</text:span></text:p>
            <text:p text:style-name="P1204"><text:span text:style-name="T1205">ryż na mleku</text:span><text:span text:style-name="T1206"><text:s/>250 ml (MLE),</text:span></text:p>
            <text:p text:style-name="P1207"><text:span text:style-name="T1208">kawa zbożowa<text:s/></text:span><text:span text:style-name="T1209">200ml (GLU)</text:span></text:p>
          </table:table-cell>
          <table:table-cell table:style-name="TableCell1210">
            <text:p text:style-name="P1211"><text:span text:style-name="T1212">Bułka<text:s/></text:span><text:span text:style-name="T1213"><text:s/>100g (GLU PSZ)</text:span></text:p>
            <text:p text:style-name="P1214"><text:span text:style-name="T1215">masło<text:s/></text:span><text:span text:style-name="T1216">13g <text:s/>(MLE) <text:s/></text:span></text:p>
            <text:p text:style-name="P1217"><text:span text:style-name="T1218">szynka</text:span><text:span text:style-name="T1219"><text:s/></text:span><text:span text:style-name="T1220">gotowana</text:span><text:span text:style-name="T1221"><text:s/>40g<text:s/></text:span><text:span text:style-name="T1222">(GLU, SEL, SOJ, GOR)</text:span><text:span text:style-name="T1223">,</text:span></text:p>
            <text:p text:style-name="P1224"><text:span text:style-name="T1225">sałata</text:span><text:span text:style-name="T1226"><text:s/>30g,</text:span></text:p>
            <text:p text:style-name="P1227"><text:span text:style-name="T1228">ryż na mleku</text:span><text:span text:style-name="T1229"><text:s/>250 ml (MLE),</text:span></text:p>
            <text:p text:style-name="P1230"><text:span text:style-name="T1231">kawa zbożowa<text:s/></text:span><text:span text:style-name="T1232">200ml (GLU)</text:span></text:p>
            <text:p text:style-name="P1233"/>
          </table:table-cell>
          <table:table-cell table:style-name="TableCell1234">
            <text:p text:style-name="P1235"><text:span text:style-name="T1236">Pieczywo razowe</text:span><text:span text:style-name="T1237"><text:s/>100g (GLU ŻYT), <text:s/></text:span><text:span text:style-name="T1238">masło<text:s/></text:span><text:span text:style-name="T1239">13g <text:s/>(MLE)</text:span></text:p>
            <text:p text:style-name="P1240"><text:span text:style-name="T1241">szynka</text:span><text:span text:style-name="T1242"><text:s/></text:span><text:span text:style-name="T1243">gotowana</text:span><text:span text:style-name="T1244"><text:s/>40g<text:s/></text:span><text:span text:style-name="T1245">(GLU, SEL, SOJ, GOR)</text:span><text:span text:style-name="T1246">,</text:span></text:p>
            <text:p text:style-name="P1247"><text:span text:style-name="T1248">sałata</text:span><text:span text:style-name="T1249"><text:s/>30g,</text:span></text:p>
            <text:p text:style-name="P1250"><text:span text:style-name="T1251">ryż na mleku</text:span><text:span text:style-name="T1252"><text:s/>250 ml (MLE),</text:span></text:p>
            <text:p text:style-name="P1253"><text:span text:style-name="T1254">kawa zbożowa<text:s/></text:span><text:span text:style-name="T1255">200ml (GLU)</text:span></text:p>
            <text:p text:style-name="P1256"/>
          </table:table-cell>
        </table:table-row>
        <table:table-row table:style-name="TableRow1257">
          <table:table-cell table:style-name="TableCell1258">
            <text:p text:style-name="P1259">OBIAD</text:p>
          </table:table-cell>
          <table:table-cell table:style-name="TableCell1260">
            <text:p text:style-name="P1261"><text:span text:style-name="T1262">Rosół z makaronem<text:s/></text:span><text:span text:style-name="T1263">300ml (</text:span><text:span text:style-name="T1264">l (kurczak, makaron, marchewka, pietruszka, por, seler, SEL, GLU PSZ)</text:span></text:p>
            <text:p text:style-name="P1265"><text:span text:style-name="T1266">pieczeń wieprzowa duszona z sosem<text:s/></text:span><text:span text:style-name="T1267">90/80g<text:s/></text:span><text:span text:style-name="T1268"><text:s/>(wieprzowina wstępnie obsmażana, pieczona w piecu konwekcyjnym, mąka, cebula, olej rzepakowy GLU PSZ, , JAJ)</text:span><text:span text:style-name="T1269"><text:s/></text:span><text:span text:style-name="T1270"><text:s text:c="2"/></text:span></text:p>
            <text:p text:style-name="P1271"><text:span text:style-name="T1272">kapusta czerwona duszona<text:s/></text:span><text:span text:style-name="T1273">90g,<text:s/></text:span><text:span text:style-name="T1274">g (kapusta czerwona, olej rzepakowy),</text:span></text:p>
            <text:p text:style-name="P1275"><text:span text:style-name="T1276">ziemniaki</text:span><text:span text:style-name="T1277"><text:s/>180g g (ziemniaki, mleko, masło, MLE),</text:span></text:p>
            <text:p text:style-name="P1278"><text:span text:style-name="T1279">kompot</text:span><text:span text:style-name="T1280"><text:s/>150ml</text:span></text:p>
          </table:table-cell>
          <table:table-cell table:style-name="TableCell1281">
            <text:p text:style-name="P1282"><text:span text:style-name="T1283">Rosół z makaronem<text:s/></text:span><text:span text:style-name="T1284">300ml (l (kurczak, makaron, marchewka, pietruszka, por, seler, SEL, GLU PSZ)</text:span></text:p>
            <text:p text:style-name="P1285"><text:span text:style-name="T1286">pieczeń wieprzowa duszona z sosem<text:s/></text:span><text:span text:style-name="T1287">90/80g<text:s/></text:span><text:span text:style-name="T1288"><text:s/>(wieprzowina wstępnie obsmażana, pieczona w piecu konwekcyjnym, mąka, cebula, olej rzepakowy GLU PSZ, , JAJ)</text:span><text:span text:style-name="T1289"><text:s text:c="2"/></text:span></text:p>
            <text:p text:style-name="P1290"><text:span text:style-name="T1291">warzywa na parze</text:span><text:span text:style-name="T1292"><text:s/>90g (marchew, kalafior, brokuły)</text:span></text:p>
            <text:p text:style-name="P1293"><text:span text:style-name="T1294">ziemniaki</text:span><text:span text:style-name="T1295"><text:s/>180g g (ziemniaki, mleko, masło, MLE), <text:s/></text:span></text:p>
            <text:p text:style-name="P1296"><text:span text:style-name="T1297">kompot</text:span><text:span text:style-name="T1298"><text:s/>150ml</text:span></text:p>
          </table:table-cell>
          <table:table-cell table:style-name="TableCell1299">
            <text:p text:style-name="P1300"><text:span text:style-name="T1301">Rosół z makaronem<text:s/></text:span><text:span text:style-name="T1302">300ml (l (kurczak, makaron, marchewka, pietruszka, por, seler, SEL, GLU PSZ)</text:span></text:p>
            <text:p text:style-name="P1303"><text:span text:style-name="T1304">pieczeń wieprzowa duszona z sosem<text:s/></text:span><text:span text:style-name="T1305">90/80g<text:s/></text:span><text:span text:style-name="T1306"><text:s/>(wieprzowina wstępnie obsmażana, pieczona w piecu konwekcyjnym, mąka, cebula, olej rzepakowy GLU PSZ, , JAJ)</text:span><text:span text:style-name="T1307"><text:s text:c="2"/></text:span></text:p>
            <text:p text:style-name="P1308"><text:span text:style-name="T1309">kapusta czerwona duszona<text:s/></text:span><text:span text:style-name="T1310">90g, g (kapusta czerwona, olej rzepakowy),</text:span></text:p>
            <text:p text:style-name="P1311"><text:span text:style-name="T1312">ziemniaki</text:span><text:span text:style-name="T1313"><text:s/>180g g (ziemniaki, mleko, masło, MLE),</text:span></text:p>
            <text:p text:style-name="P1314"><text:span text:style-name="T1315">kompot</text:span><text:span text:style-name="T1316"><text:s/>150ml</text:span></text:p>
          </table:table-cell>
        </table:table-row>
        <table:table-row table:style-name="TableRow1317">
          <table:table-cell table:style-name="TableCell1318">
            <text:p text:style-name="P1319">KOLACJA</text:p>
          </table:table-cell>
          <table:table-cell table:style-name="TableCell1320">
            <text:p text:style-name="P1321"><text:span text:style-name="T1322">Pieczywo pszenne</text:span><text:span text:style-name="T1323"><text:s/>50g (GLU PSZ)</text:span></text:p>
            <text:p text:style-name="P1324"><text:span text:style-name="T1325">Pieczywo razowe</text:span><text:span text:style-name="T1326"><text:s/>50g (GLU ŻYT)</text:span></text:p>
            <text:p text:style-name="P1327"><text:span text:style-name="T1328">masło<text:s/></text:span><text:span text:style-name="T1329">13g <text:s/>(MLE)</text:span></text:p>
            <text:p text:style-name="P1330"><text:span text:style-name="T1331">sałatka</text:span><text:span text:style-name="T1332"><text:s/>100g (gotowany m</text:span><text:span text:style-name="T1333">akaron i brokuły, jajko, olej rzepakowy, szynka kanapkowa; <text:s/>kukurydza</text:span><text:span text:style-name="T1334"><text:s/>(GOR, GLU PSZ, JAJ, SEL, SOJ)</text:span></text:p>
            <text:p text:style-name="P1335"><text:span text:style-name="T1336">herbata<text:s/></text:span><text:span text:style-name="T1337"><text:s/>200ml</text:span></text:p>
          </table:table-cell>
          <table:table-cell table:style-name="TableCell1338">
            <text:p text:style-name="P1339"><text:span text:style-name="T1340">Bułka<text:s/></text:span><text:span text:style-name="T1341"><text:s/>100g (GLU PSZ) , <text:s/></text:span></text:p>
            <text:p text:style-name="P1342"><text:span text:style-name="T1343">masło<text:s/></text:span><text:span text:style-name="T1344">13g <text:s/>(MLE)</text:span></text:p>
            <text:p text:style-name="P1345"><text:span text:style-name="T1346">sałatka</text:span><text:span text:style-name="T1347"><text:s/>100g (gotowany makaron i brokuły, jajko, olej rzepakowy, szynka kanapkowa; GOR, GLU PSZ, JAJ, SEL, SOJ)</text:span></text:p>
            <text:p text:style-name="P1348"><text:span text:style-name="T1349">herbata<text:s/></text:span><text:span text:style-name="T1350"><text:s/>200ml</text:span></text:p>
          </table:table-cell>
          <table:table-cell table:style-name="TableCell1351">
            <text:p text:style-name="P1352"><text:span text:style-name="T1353">Pieczywo razowe</text:span><text:span text:style-name="T1354"><text:s/>100g (GLU ŻYT),</text:span></text:p>
            <text:p text:style-name="P1355"><text:span text:style-name="T1356">masło<text:s/></text:span><text:span text:style-name="T1357">13g <text:s/>(MLE)</text:span></text:p>
            <text:p text:style-name="P1358"><text:span text:style-name="T1359">sałatka</text:span><text:span text:style-name="T1360"><text:s/>100g (gotowany makaron i brokuły, jajko, olej rzepakowy, szynka kanapkowa; GOR, GLU PSZ, JAJ, SEL, SOJ)</text:span></text:p>
            <text:p text:style-name="P1361"><text:span text:style-name="T1362">herbata<text:s/></text:span><text:span text:style-name="T1363"><text:s/>200ml</text:span></text:p>
          </table:table-cell>
        </table:table-row>
        <table:table-row table:style-name="TableRow1364">
          <table:table-cell table:style-name="TableCell1365">
            <text:p text:style-name="P1366">POSIŁEK NOCNY</text:p>
          </table:table-cell>
          <table:table-cell table:style-name="TableCell1367">
            <text:p text:style-name="P1368"><text:span text:style-name="T1369">Pieczywo pszenne<text:s/></text:span><text:span text:style-name="T1370">30g (GLU),<text:s/></text:span><text:span text:style-name="T1371">masło<text:s/></text:span><text:span text:style-name="T1372">5g (MLE),<text:s/></text:span><text:span text:style-name="T1373">kiełbasa szynkowa</text:span><text:span text:style-name="T1374"><text:s/>15g GLU, SEL, SOJ, GOR</text:span></text:p>
          </table:table-cell>
          <table:table-cell table:style-name="TableCell1375">
            <text:p text:style-name="P1376"><text:span text:style-name="T1377">Bułka<text:s/></text:span><text:span text:style-name="T1378">30g (GLU),<text:s/></text:span><text:span text:style-name="T1379">masło<text:s/></text:span><text:span text:style-name="T1380">5g (MLE),<text:s/></text:span><text:span text:style-name="T1381">kiełbasa szynkowa</text:span><text:span text:style-name="T1382"><text:s/>15g GLU, SEL, SOJ, GOR</text:span></text:p>
          </table:table-cell>
          <table:table-cell table:style-name="TableCell1383">
            <text:p text:style-name="P1384"><text:span text:style-name="T1385">Pieczywo razowe<text:s/></text:span><text:span text:style-name="T1386">30g (GLU),<text:s/></text:span><text:span text:style-name="T1387">masło<text:s/></text:span><text:span text:style-name="T1388">5g (MLE),<text:s/></text:span><text:span text:style-name="T1389">kiełbasa szynkowa</text:span><text:span text:style-name="T1390"><text:s/>15g GLU, SEL, SOJ, GOR</text:span></text:p>
          </table:table-cell>
        </table:table-row>
        <table:table-row table:style-name="TableRow1391">
          <table:table-cell table:style-name="TableCell1392">
            <text:p text:style-name="P1393">WARTOŚCI ODŻYWCZE</text:p>
          </table:table-cell>
          <table:table-cell table:style-name="TableCell1394">
            <text:p text:style-name="P1395">E: 1987kcal</text:p>
            <text:p text:style-name="P1396">B: 66g</text:p>
            <text:p text:style-name="P1397">T:73g Kw. tł. nasy.: 34g</text:p>
            <text:p text:style-name="P1398">W: 283g W tym cukry: 21g</text:p>
            <text:p text:style-name="P1399">Błonnik: 37g</text:p>
            <text:p text:style-name="P1400">Sól:4,3g</text:p>
          </table:table-cell>
          <table:table-cell table:style-name="TableCell1401">
            <text:p text:style-name="P1402">E: 2067kcal</text:p>
            <text:p text:style-name="P1403">B: 68g</text:p>
            <text:p text:style-name="P1404">T:71g Kw. tł. nasy.: 34g</text:p>
            <text:p text:style-name="P1405">W: 294g W tym cukry: 22g</text:p>
            <text:p text:style-name="P1406">Błonnik: 31g</text:p>
            <text:p text:style-name="P1407">Sól:4,3g</text:p>
          </table:table-cell>
          <table:table-cell table:style-name="TableCell1408">
            <text:p text:style-name="P1409">E: 1898kcal</text:p>
            <text:p text:style-name="P1410">B: 65g</text:p>
            <text:p text:style-name="P1411">T:71g Kw. tł. nasy.: 33g</text:p>
            <text:p text:style-name="P1412">W: 256g W tym cukry: 19g</text:p>
            <text:p text:style-name="P1413">Błonnik: 39g</text:p>
            <text:p text:style-name="P1414">Sól:4,3g</text:p>
          </table:table-cell>
        </table:table-row>
      </table:table>
      <text:p text:style-name="P1415"/>
      <text:p text:style-name="P1416"/>
      <text:soft-page-break/>
      <text:p text:style-name="P1417">27.07.2026r Poniedziałek</text:p>
      <table:table table:style-name="Table1418">
        <table:table-columns>
          <table:table-column table:style-name="TableColumn1419"/>
          <table:table-column table:style-name="TableColumn1420"/>
          <table:table-column table:style-name="TableColumn1421"/>
          <table:table-column table:style-name="TableColumn1422"/>
        </table:table-columns>
        <table:table-row table:style-name="TableRow1423">
          <table:table-cell table:style-name="TableCell1424">
            <text:p text:style-name="P1425"/>
          </table:table-cell>
          <table:table-cell table:style-name="TableCell1426">
            <text:p text:style-name="P1427"><text:span text:style-name="T1428">DIETA <text:s/></text:span><text:span text:style-name="T1429">PODSTAWOWA</text:span></text:p>
          </table:table-cell>
          <table:table-cell table:style-name="TableCell1430">
            <text:p text:style-name="P1431"><text:span text:style-name="T1432">DIETA <text:s/></text:span><text:span text:style-name="T1433">ŁATWOSTRAWNA</text:span></text:p>
          </table:table-cell>
          <table:table-cell table:style-name="TableCell1434">
            <text:p text:style-name="P1435"><text:span text:style-name="T1436">DIETA <text:s/></text:span><text:span text:style-name="T1437">Z ograniczeniem łatwo przyswajalnych węglowodanów</text:span></text:p>
          </table:table-cell>
        </table:table-row>
        <table:table-row table:style-name="TableRow1438">
          <table:table-cell table:style-name="TableCell1439">
            <text:p text:style-name="P1440">ŚNIADANIE</text:p>
          </table:table-cell>
          <table:table-cell table:style-name="TableCell1441">
            <text:p text:style-name="P1442"><text:span text:style-name="T1443">pieczywo pszenne</text:span><text:span text:style-name="T1444"><text:s/>50g (GLU PSZ)</text:span></text:p>
            <text:p text:style-name="P1445"><text:span text:style-name="T1446">pieczywo razowe</text:span><text:span text:style-name="T1447"><text:s/>50g (GLU ŻYT)</text:span></text:p>
            <text:p text:style-name="P1448"><text:span text:style-name="T1449">masło</text:span><text:span text:style-name="T1450"><text:s/>13g <text:s/>(MLE)</text:span></text:p>
            <text:p text:style-name="P1451"><text:span text:style-name="T1452">parówka</text:span><text:span text:style-name="T1453"><text:s/>70g (SEL,GLU),</text:span></text:p>
            <text:p text:style-name="P1454"><text:span text:style-name="T1455">musztarda<text:s/></text:span><text:span text:style-name="T1456">(GOR),</text:span></text:p>
            <text:p text:style-name="P1457"><text:span text:style-name="T1458">płatki owsiane <text:s/>na mleku<text:s/></text:span><text:span text:style-name="T1459">250ml<text:s/></text:span><text:span text:style-name="T1460">(MLE, GLU)</text:span></text:p>
            <text:p text:style-name="P1461"><text:span text:style-name="T1462">kawa zbożowa<text:s/></text:span><text:span text:style-name="T1463">200ml (GLU)</text:span></text:p>
            <text:p text:style-name="P1464"><text:span text:style-name="T1465">pomidor</text:span><text:span text:style-name="T1466"><text:s/>30g<text:s/></text:span><text:span text:style-name="T1467">gruszka</text:span><text:span text:style-name="T1468"><text:s/>130g,</text:span></text:p>
          </table:table-cell>
          <table:table-cell table:style-name="TableCell1469">
            <text:p text:style-name="P1470"><text:span text:style-name="T1471">Bułka</text:span><text:span text:style-name="T1472"><text:s/>100g (GLU PSZ)</text:span></text:p>
            <text:p text:style-name="P1473"><text:span text:style-name="T1474">masło</text:span><text:span text:style-name="T1475"><text:s/>13g <text:s/>(MLE)</text:span></text:p>
            <text:p text:style-name="P1476"><text:span text:style-name="T1477">parówka</text:span><text:span text:style-name="T1478"><text:s/>70g (SEL,GLU),</text:span></text:p>
            <text:p text:style-name="P1479"><text:span text:style-name="T1480">płatki owsiane <text:s/>na mleku<text:s/></text:span><text:span text:style-name="T1481">250ml<text:s/></text:span><text:span text:style-name="T1482">(MLE, GLU)</text:span></text:p>
            <text:p text:style-name="P1483"><text:span text:style-name="T1484">kawa zbożowa<text:s/></text:span><text:span text:style-name="T1485">200ml (GLU)</text:span></text:p>
            <text:p text:style-name="P1486"><text:span text:style-name="T1487">pomidor</text:span><text:span text:style-name="T1488"><text:s/>30g</text:span></text:p>
            <text:p text:style-name="P1489">jabłko pieczone 180g</text:p>
          </table:table-cell>
          <table:table-cell table:style-name="TableCell1490">
            <text:p text:style-name="P1491"><text:span text:style-name="T1492">pieczywo razowe</text:span><text:span text:style-name="T1493"><text:s/>100g (GLU ŻYT),</text:span></text:p>
            <text:p text:style-name="P1494"><text:span text:style-name="T1495">masło</text:span><text:span text:style-name="T1496"><text:s/>13g <text:s/>(MLE)</text:span></text:p>
            <text:p text:style-name="P1497"><text:span text:style-name="T1498">parówka</text:span><text:span text:style-name="T1499"><text:s/>70g (SEL,GLU),</text:span></text:p>
            <text:p text:style-name="P1500"><text:span text:style-name="T1501">musztarda<text:s/></text:span><text:span text:style-name="T1502">(GOR),</text:span></text:p>
            <text:p text:style-name="P1503"><text:span text:style-name="T1504">płatki owsiane <text:s/>na mleku<text:s/></text:span><text:span text:style-name="T1505">250ml<text:s/></text:span><text:span text:style-name="T1506">(MLE, GLU)</text:span></text:p>
            <text:p text:style-name="P1507"><text:span text:style-name="T1508">kawa zbożowa<text:s/></text:span><text:span text:style-name="T1509">200ml (GLU)</text:span></text:p>
            <text:p text:style-name="P1510"><text:span text:style-name="T1511">gruszka</text:span><text:span text:style-name="T1512"><text:s/>130g,</text:span></text:p>
            <text:p text:style-name="P1513"><text:span text:style-name="T1514">pomidor</text:span><text:span text:style-name="T1515"><text:s/>30g</text:span></text:p>
          </table:table-cell>
        </table:table-row>
        <table:table-row table:style-name="TableRow1516">
          <table:table-cell table:style-name="TableCell1517">
            <text:p text:style-name="P1518">OBIAD</text:p>
          </table:table-cell>
          <table:table-cell table:style-name="TableCell1519">
            <text:p text:style-name="P1520"><text:span text:style-name="T1521">Krupnik</text:span><text:span text:style-name="T1522"><text:s/>300ml (kasza jęczmienna, kurczak, włoszczyzna, masło, ziemniaki, GLU, MLE, SEL)</text:span></text:p>
            <text:p text:style-name="P1523"><text:span text:style-name="T1524">potrawka z kurczaka</text:span><text:span text:style-name="T1525"><text:s/>(duszone mięso drobiowe bez skóry, marchewka, pietruszka, kalafior, seler, <text:s/>jogurt grecki, mąka) 170g<text:s/></text:span><text:span text:style-name="T1526"><text:s/></text:span></text:p>
            <text:p text:style-name="P1527"><text:span text:style-name="T1528">ziemniaki</text:span><text:span text:style-name="T1529"><text:s/>180g (ziemniaki, mleko, masło, MLE) (MLE), <text:s/></text:span></text:p>
            <text:p text:style-name="P1530"><text:span text:style-name="T1531">kompot</text:span><text:span text:style-name="T1532"><text:s/>150ml</text:span></text:p>
          </table:table-cell>
          <table:table-cell table:style-name="TableCell1533">
            <text:p text:style-name="P1534"><text:span text:style-name="T1535">Krupnik</text:span><text:span text:style-name="T1536"><text:s/>300ml (kasza jęczmienna, kurczak, włoszczyzna, masło, ziemniaki, GLU, MLE, SEL)</text:span></text:p>
            <text:p text:style-name="P1537"><text:span text:style-name="T1538">potrawka z kurczaka</text:span><text:span text:style-name="T1539"><text:s/>(duszone mięso drobiowe bez skóry, marchewka, pietruszka, kalafior, seler, <text:s/>jogurt grecki, mąka) 170g <text:s/></text:span><text:span text:style-name="T1540"><text:s/></text:span><text:span text:style-name="T1541"><text:s/></text:span></text:p>
            <text:p text:style-name="P1542"><text:span text:style-name="T1543">ziemniaki</text:span><text:span text:style-name="T1544"><text:s/>180g (ziemniaki, mleko, masło, MLE) (MLE), <text:s/></text:span></text:p>
            <text:p text:style-name="P1545"><text:span text:style-name="T1546">kompot</text:span><text:span text:style-name="T1547"><text:s/>150ml</text:span></text:p>
          </table:table-cell>
          <table:table-cell table:style-name="TableCell1548">
            <text:p text:style-name="P1549"><text:span text:style-name="T1550">Krupnik</text:span><text:span text:style-name="T1551"><text:s/>300ml (kasza jęczmienna, kurczak, włoszczyzna, masło, ziemniaki, GLU, MLE, SEL)</text:span></text:p>
            <text:p text:style-name="P1552"><text:span text:style-name="T1553">potrawka z kurczaka</text:span><text:span text:style-name="T1554"><text:s/>(duszone mięso drobiowe bez skóry, marchewka, pietruszka, kalafior, seler, <text:s/>jogurt grecki, mąka) 170g<text:s/></text:span><text:span text:style-name="T1555"><text:s/></text:span></text:p>
            <text:p text:style-name="P1556"><text:span text:style-name="T1557">ziemniaki</text:span><text:span text:style-name="T1558"><text:s/>180g (ziemniaki, mleko, masło, MLE) (MLE), <text:s/></text:span></text:p>
            <text:p text:style-name="P1559"><text:span text:style-name="T1560">kompot</text:span><text:span text:style-name="T1561"><text:s/>150 ml</text:span></text:p>
          </table:table-cell>
        </table:table-row>
        <table:table-row table:style-name="TableRow1562">
          <table:table-cell table:style-name="TableCell1563">
            <text:p text:style-name="P1564">KOLACJA</text:p>
          </table:table-cell>
          <table:table-cell table:style-name="TableCell1565">
            <text:p text:style-name="P1566"><text:span text:style-name="T1567">Pieczywo pszenne</text:span><text:span text:style-name="T1568"><text:s/>50g (GLU PSZ)</text:span></text:p>
            <text:p text:style-name="P1569"><text:span text:style-name="T1570">Pieczywo razowe</text:span><text:span text:style-name="T1571"><text:s/>50g (GLU ŻYT)</text:span></text:p>
            <text:p text:style-name="P1572"><text:span text:style-name="T1573">masło<text:s/></text:span><text:span text:style-name="T1574">13g <text:s/>(MLE)</text:span></text:p>
            <text:p text:style-name="P1575"><text:span text:style-name="T1576">galareta</text:span><text:span text:style-name="T1577"><text:s text:c="2"/></text:span><text:span text:style-name="T1578">(mięso drobiowe, groszek zielony, sól, marchew, pietruszka, żelatyna, ocet, aromat, przyprawy (w tym seler))<text:s/></text:span><text:span text:style-name="T1579"><text:s/>100g, <text:s/></text:span></text:p>
            <text:p text:style-name="P1580"><text:span text:style-name="T1581">herbata<text:s/></text:span><text:span text:style-name="T1582"><text:s/>200ml</text:span></text:p>
          </table:table-cell>
          <table:table-cell table:style-name="TableCell1583">
            <text:p text:style-name="P1584"><text:span text:style-name="T1585">Bułka<text:s/></text:span><text:span text:style-name="T1586"><text:s/>100g (GLU PSZ)</text:span></text:p>
            <text:p text:style-name="P1587"><text:span text:style-name="T1588">masło<text:s/></text:span><text:span text:style-name="T1589">13g <text:s/>(MLE)</text:span></text:p>
            <text:p text:style-name="P1590"><text:span text:style-name="T1591">galareta</text:span><text:span text:style-name="T1592"><text:s text:c="2"/>(mięso drobiowe, groszek zielony, sól, marchew, pietruszka, żelatyna, ocet, aromat, przyprawy (w tym seler)) <text:s/>100g, <text:s/></text:span></text:p>
            <text:p text:style-name="P1593"><text:span text:style-name="T1594">herbata<text:s/></text:span><text:span text:style-name="T1595"><text:s/>200ml</text:span></text:p>
          </table:table-cell>
          <table:table-cell table:style-name="TableCell1596">
            <text:p text:style-name="P1597"><text:span text:style-name="T1598">Pieczywo razowe</text:span><text:span text:style-name="T1599"><text:s/>100g (GLU ŻYT), <text:s/></text:span><text:span text:style-name="T1600">masło<text:s/></text:span><text:span text:style-name="T1601">13g <text:s/>(MLE)</text:span></text:p>
            <text:p text:style-name="P1602"><text:span text:style-name="T1603">galareta</text:span><text:span text:style-name="T1604"><text:s text:c="2"/>(mięso drobiowe, groszek zielony, sól, marchew, pietruszka, żelatyna, ocet, aromat, przyprawy (w tym seler)) <text:s/>100g, <text:s/></text:span></text:p>
            <text:p text:style-name="P1605"><text:span text:style-name="T1606">herbata<text:s/></text:span><text:span text:style-name="T1607"><text:s/>200ml</text:span></text:p>
          </table:table-cell>
        </table:table-row>
        <table:table-row table:style-name="TableRow1608">
          <table:table-cell table:style-name="TableCell1609">
            <text:p text:style-name="P1610">POSIŁEK NOCNY</text:p>
          </table:table-cell>
          <table:table-cell table:style-name="TableCell1611">
            <text:p text:style-name="P1612"><text:span text:style-name="T1613">Pieczywo pszenne<text:s/></text:span><text:span text:style-name="T1614">30g (GLU),<text:s/></text:span><text:span text:style-name="T1615">masło<text:s/></text:span><text:span text:style-name="T1616">5g (MLE),<text:s/></text:span><text:span text:style-name="T1617">kiełbasa szynkowa</text:span><text:span text:style-name="T1618"><text:s/>15g GLU, SEL, SOJ, GOR</text:span></text:p>
          </table:table-cell>
          <table:table-cell table:style-name="TableCell1619">
            <text:p text:style-name="P1620"><text:span text:style-name="T1621">Bułka<text:s/></text:span><text:span text:style-name="T1622">30g (GLU),<text:s/></text:span><text:span text:style-name="T1623">masło<text:s/></text:span><text:span text:style-name="T1624">5g (MLE),<text:s/></text:span><text:span text:style-name="T1625">kiełbasa szynkowa</text:span><text:span text:style-name="T1626"><text:s/>15g GLU, SEL, SOJ, GOR</text:span></text:p>
          </table:table-cell>
          <table:table-cell table:style-name="TableCell1627">
            <text:p text:style-name="P1628"><text:span text:style-name="T1629">Pieczywo razowe<text:s/></text:span><text:span text:style-name="T1630">30g (GLU),<text:s/></text:span><text:span text:style-name="T1631">masło<text:s/></text:span><text:span text:style-name="T1632">5g (MLE),<text:s/></text:span><text:span text:style-name="T1633">kiełbasa szynkowa</text:span><text:span text:style-name="T1634"><text:s/>15g GLU, SEL, SOJ, GOR</text:span></text:p>
          </table:table-cell>
        </table:table-row>
        <table:table-row table:style-name="TableRow1635">
          <table:table-cell table:style-name="TableCell1636">
            <text:p text:style-name="P1637">WARTOŚCI ODŻYWCZE</text:p>
          </table:table-cell>
          <table:table-cell table:style-name="TableCell1638">
            <text:p text:style-name="P1639">E: 2033kcal</text:p>
            <text:p text:style-name="P1640">B:75g</text:p>
            <text:p text:style-name="P1641">T:70g, w tym kw. tł. nas.: 26g</text:p>
            <text:p text:style-name="P1642">W:288g, w tym cukry: 42g</text:p>
            <text:p text:style-name="P1643">Błonnik:38g Sól:5g</text:p>
          </table:table-cell>
          <table:table-cell table:style-name="TableCell1644">
            <text:p text:style-name="P1645">E: 2131 kcal</text:p>
            <text:p text:style-name="P1646">B:75g</text:p>
            <text:p text:style-name="P1647">T:76g, w tym kw. tł. nas.: 27g</text:p>
            <text:p text:style-name="P1648">W:295g, w tym cukry: 45g</text:p>
            <text:p text:style-name="P1649">Błonnik:24g Sól: 4,8g</text:p>
          </table:table-cell>
          <table:table-cell table:style-name="TableCell1650">
            <text:p text:style-name="P1651">E: 1929kcal</text:p>
            <text:p text:style-name="P1652">B:70g</text:p>
            <text:p text:style-name="P1653">T:70g, w tym kw. tł. nas.: 26g</text:p>
            <text:p text:style-name="P1654">W:271g, w tym cukry: 30g</text:p>
            <text:p text:style-name="P1655">Błonnik: 43g Sól: 5g</text:p>
          </table:table-cell>
        </table:table-row>
      </table:table>
      <text:p text:style-name="P1656"/>
      <text:soft-page-break/>
      <text:p text:style-name="P1657"><text:span text:style-name="T1658">28.07.2026r Wtorek</text:span></text:p>
      <table:table table:style-name="Table1659">
        <table:table-columns>
          <table:table-column table:style-name="TableColumn1660"/>
          <table:table-column table:style-name="TableColumn1661"/>
          <table:table-column table:style-name="TableColumn1662"/>
          <table:table-column table:style-name="TableColumn1663"/>
        </table:table-columns>
        <table:table-row table:style-name="TableRow1664">
          <table:table-cell table:style-name="TableCell1665">
            <text:p text:style-name="P1666"/>
          </table:table-cell>
          <table:table-cell table:style-name="TableCell1667">
            <text:p text:style-name="P1668"><text:span text:style-name="T1669">DIETA <text:s/></text:span><text:span text:style-name="T1670">PODSTAWOWA</text:span></text:p>
          </table:table-cell>
          <table:table-cell table:style-name="TableCell1671">
            <text:p text:style-name="P1672"><text:span text:style-name="T1673">DIETA <text:s/></text:span><text:span text:style-name="T1674">ŁATWOSTRAWNA</text:span></text:p>
          </table:table-cell>
          <table:table-cell table:style-name="TableCell1675">
            <text:p text:style-name="P1676"><text:span text:style-name="T1677">DIETA <text:s/></text:span><text:span text:style-name="T1678">Z ograniczeniem łatwo przyswajalnych węglowodanów</text:span></text:p>
          </table:table-cell>
        </table:table-row>
        <table:table-row table:style-name="TableRow1679">
          <table:table-cell table:style-name="TableCell1680">
            <text:p text:style-name="P1681">ŚNIADANIE</text:p>
          </table:table-cell>
          <table:table-cell table:style-name="TableCell1682">
            <text:p text:style-name="P1683"><text:span text:style-name="T1684">pieczywo pszenne</text:span><text:span text:style-name="T1685"><text:s/>50g (GLU PSZ)</text:span></text:p>
            <text:p text:style-name="P1686"><text:span text:style-name="T1687">pieczywo razowe</text:span><text:span text:style-name="T1688"><text:s/>50g (GLU ŻYT)</text:span></text:p>
            <text:p text:style-name="P1689"><text:span text:style-name="T1690">pasztet wieprzowy</text:span><text:span text:style-name="T1691"><text:s/>50g (bułka pszenna, cebula, jajko, olej rzepakowy, wieprzowina, łopatka, wątróbka kurczaka; JAJ, GLU),</text:span></text:p>
            <text:p text:style-name="P1692"><text:span text:style-name="T1693">sałata</text:span><text:span text:style-name="T1694"><text:s/>10g</text:span></text:p>
            <text:p text:style-name="P1695"><text:span text:style-name="T1696">masło</text:span><text:span text:style-name="T1697"><text:s/>13g <text:s/>(MLE)</text:span></text:p>
            <text:p text:style-name="P1698"><text:span text:style-name="T1699">ryż na mleku</text:span><text:span text:style-name="T1700"><text:s/>250 ml (MLE),</text:span></text:p>
            <text:p text:style-name="P1701"><text:span text:style-name="T1702">kawa zbożowa</text:span><text:span text:style-name="T1703"><text:s/>200ml (GLU)</text:span></text:p>
            <text:p text:style-name="P1704"><text:span text:style-name="T1705">jabłko pieczone 180g</text:span></text:p>
          </table:table-cell>
          <table:table-cell table:style-name="TableCell1706">
            <text:p text:style-name="P1707"><text:span text:style-name="T1708">bułka</text:span><text:span text:style-name="T1709"><text:s/>100g (GLU PSZ)</text:span></text:p>
            <text:p text:style-name="P1710"><text:span text:style-name="T1711">kiełbasa kanapkowa</text:span><text:span text:style-name="T1712"><text:s/>40g (GLU, SEL, SOJ, GOR),<text:s/></text:span><text:span text:style-name="T1713"><text:s text:c="2"/></text:span></text:p>
            <text:p text:style-name="P1714"><text:span text:style-name="T1715">sałata</text:span><text:span text:style-name="T1716"><text:s/>10g</text:span></text:p>
            <text:p text:style-name="P1717"><text:span text:style-name="T1718">masło</text:span><text:span text:style-name="T1719"><text:s/>13g <text:s/>(MLE)</text:span></text:p>
            <text:p text:style-name="P1720"><text:span text:style-name="T1721">ryż na mleku</text:span><text:span text:style-name="T1722"><text:s/>250 ml (MLE),</text:span></text:p>
            <text:p text:style-name="P1723"><text:span text:style-name="T1724">kawa zbożowa</text:span><text:span text:style-name="T1725"><text:s/>200ml (GLU)</text:span></text:p>
            <text:p text:style-name="P1726">jabłko pieczone 180g</text:p>
          </table:table-cell>
          <table:table-cell table:style-name="TableCell1727">
            <text:p text:style-name="P1728"><text:span text:style-name="T1729">pieczywo razowe</text:span><text:span text:style-name="T1730"><text:s/>100g (GLU ŻYT)</text:span></text:p>
            <text:p text:style-name="P1731"><text:span text:style-name="T1732">pasztet wieprzowy</text:span><text:span text:style-name="T1733"><text:s/>50g (bułka pszenna, cebula, jajko, olej rzepakowy, wieprzowina, łopatka, wątróbka kurczaka; JAJ, GLU),</text:span></text:p>
            <text:p text:style-name="P1734"><text:span text:style-name="T1735">sałata</text:span><text:span text:style-name="T1736"><text:s/>10g</text:span></text:p>
            <text:p text:style-name="P1737"><text:span text:style-name="T1738">masło</text:span><text:span text:style-name="T1739"><text:s/>13g <text:s/>(MLE)</text:span></text:p>
            <text:p text:style-name="P1740"><text:span text:style-name="T1741">ryż na mleku</text:span><text:span text:style-name="T1742"><text:s/>250 ml (MLE),</text:span></text:p>
            <text:p text:style-name="P1743"><text:span text:style-name="T1744">kawa zbożowa</text:span><text:span text:style-name="T1745"><text:s/>200ml (GLU)</text:span></text:p>
            <text:p text:style-name="P1746"><text:span text:style-name="T1747">jabłko pieczone 180g</text:span></text:p>
          </table:table-cell>
        </table:table-row>
        <table:table-row table:style-name="TableRow1748">
          <table:table-cell table:style-name="TableCell1749">
            <text:p text:style-name="P1750">OBIAD</text:p>
          </table:table-cell>
          <table:table-cell table:style-name="TableCell1751">
            <text:p text:style-name="P1752"><text:span text:style-name="T1753">Zupa z fasolki szparagowej<text:s/></text:span><text:span text:style-name="T1754">300ml, (Kurczak, mąka pszenna, śmietana, włoszczyzna, masło, fasolka szparagowa, ziemniaki; MLE, SEL)</text:span></text:p>
            <text:p text:style-name="P1755"><text:span text:style-name="T1756">jajko sadzone</text:span><text:span text:style-name="T1757"><text:s/>(JAJ) <text:s/></text:span></text:p>
            <text:p text:style-name="P1758"><text:span text:style-name="T1759">marchewka z groszkiem<text:s/></text:span><text:span text:style-name="T1760"><text:s/>90g (marchewka, groszek, olej)</text:span></text:p>
            <text:p text:style-name="P1761"><text:span text:style-name="T1762">ziemniaki</text:span><text:span text:style-name="T1763"><text:s/>180g (ziemniaki, mleko, masło, MLE),</text:span></text:p>
            <text:p text:style-name="P1764"><text:span text:style-name="T1765">kompot</text:span><text:span text:style-name="T1766"><text:s/>150ml</text:span></text:p>
          </table:table-cell>
          <table:table-cell table:style-name="TableCell1767">
            <text:p text:style-name="P1768"><text:span text:style-name="T1769">Zupa grysikowa<text:s/></text:span><text:span text:style-name="T1770">300ml (Kurczak, mąka pszenna, włoszczyzna, masło, kasza manna, ziemniaki; kalafior; GLU PSZ, MLE, SEL)</text:span></text:p>
            <text:p text:style-name="P1771"><text:span text:style-name="T1772">jajko gotowane z sosem musztardowym</text:span><text:span text:style-name="T1773"><text:s/>(jajko,jogurt naturalny, śmietana, musztarda; MLE, JAJ, GOR), <text:s/></text:span></text:p>
            <text:p text:style-name="P1774"><text:span text:style-name="T1775">marchewka gotowana<text:s/></text:span><text:span text:style-name="T1776"><text:s/>90g (marchewka, olej)</text:span></text:p>
            <text:p text:style-name="P1777"><text:span text:style-name="T1778">ziemniaki</text:span><text:span text:style-name="T1779"><text:s/>180g (ziemniaki, mleko, masło, MLE),</text:span></text:p>
            <text:p text:style-name="P1780"><text:span text:style-name="T1781">kompot</text:span><text:span text:style-name="T1782"><text:s/>150ml</text:span></text:p>
          </table:table-cell>
          <table:table-cell table:style-name="TableCell1783">
            <text:p text:style-name="P1784"><text:span text:style-name="T1785">Zupa z fasolki szparagowej<text:s/></text:span><text:span text:style-name="T1786">300ml, (Kurczak, mąka pszenna, śmietana, włoszczyzna, masło, fasolka szparagowa, ziemniaki; MLE, SEL)</text:span></text:p>
            <text:p text:style-name="P1787"><text:span text:style-name="T1788">jajko sadzone</text:span><text:span text:style-name="T1789"><text:s/>(JAJ) <text:s/></text:span></text:p>
            <text:p text:style-name="P1790"><text:span text:style-name="T1791">marchewka z groszkiem<text:s/></text:span><text:span text:style-name="T1792"><text:s/>90g (marchewka, groszek, olej)</text:span></text:p>
            <text:p text:style-name="P1793"><text:span text:style-name="T1794">ziemniaki</text:span><text:span text:style-name="T1795"><text:s/>180g (ziemniaki, mleko, masło, MLE),</text:span></text:p>
            <text:p text:style-name="P1796"><text:span text:style-name="T1797">kompot</text:span><text:span text:style-name="T1798"><text:s/>150ml</text:span></text:p>
          </table:table-cell>
        </table:table-row>
        <table:table-row table:style-name="TableRow1799">
          <table:table-cell table:style-name="TableCell1800">
            <text:p text:style-name="P1801">KOLACJA</text:p>
          </table:table-cell>
          <table:table-cell table:style-name="TableCell1802">
            <text:p text:style-name="P1803"><text:span text:style-name="T1804">Pieczywo pszenne</text:span><text:span text:style-name="T1805"><text:s/>50g (GLU PSZ)</text:span></text:p>
            <text:p text:style-name="P1806"><text:span text:style-name="T1807">Pieczywo razowe</text:span><text:span text:style-name="T1808"><text:s/>50g (GLU ŻYT)</text:span></text:p>
            <text:p text:style-name="P1809"><text:span text:style-name="T1810">masło<text:s/></text:span><text:span text:style-name="T1811">13g <text:s/>(MLE)</text:span></text:p>
            <text:p text:style-name="P1812"><text:span text:style-name="T1813">pasta brokułowa<text:s/></text:span><text:span text:style-name="T1814">50g (twaróg, śmietana, brokuły; MLE),</text:span></text:p>
            <text:p text:style-name="P1815"><text:span text:style-name="T1816">herbata<text:s/></text:span><text:span text:style-name="T1817"><text:s/>200ml</text:span></text:p>
          </table:table-cell>
          <table:table-cell table:style-name="TableCell1818">
            <text:p text:style-name="P1819"><text:span text:style-name="T1820">Bułka<text:s/></text:span><text:span text:style-name="T1821"><text:s/>100g (GLU PSZ) ,</text:span></text:p>
            <text:p text:style-name="P1822"><text:span text:style-name="T1823">masło<text:s/></text:span><text:span text:style-name="T1824">13g <text:s/>(MLE)</text:span></text:p>
            <text:p text:style-name="P1825"><text:span text:style-name="T1826">pasta brokułowa<text:s/></text:span><text:span text:style-name="T1827">50g (twaróg, śmietana, brokuły; MLE),</text:span></text:p>
            <text:p text:style-name="P1828"><text:span text:style-name="T1829">herbata<text:s/></text:span><text:span text:style-name="T1830"><text:s/>200ml</text:span></text:p>
          </table:table-cell>
          <table:table-cell table:style-name="TableCell1831">
            <text:p text:style-name="P1832"><text:span text:style-name="T1833">Pieczywo razowe</text:span><text:span text:style-name="T1834"><text:s/>100g (GLU ŻYT),</text:span></text:p>
            <text:p text:style-name="P1835"><text:span text:style-name="T1836">masło<text:s/></text:span><text:span text:style-name="T1837">13g <text:s/>(MLE)</text:span></text:p>
            <text:p text:style-name="P1838"><text:span text:style-name="T1839">pasta brokułowa<text:s/></text:span><text:span text:style-name="T1840">50g (twaróg, śmietana, brokuły; MLE),</text:span><text:span text:style-name="T1841"><text:s text:c="2"/></text:span></text:p>
            <text:p text:style-name="P1842"><text:span text:style-name="T1843">herbata<text:s/></text:span><text:span text:style-name="T1844">200ml</text:span></text:p>
          </table:table-cell>
        </table:table-row>
        <table:table-row table:style-name="TableRow1845">
          <table:table-cell table:style-name="TableCell1846">
            <text:p text:style-name="P1847">POSIŁEK NOCNY</text:p>
          </table:table-cell>
          <table:table-cell table:style-name="TableCell1848">
            <text:p text:style-name="P1849"><text:span text:style-name="T1850">pieczywo</text:span><text:span text:style-name="T1851"><text:s/>30g (GLU),<text:s/></text:span><text:span text:style-name="T1852">masło</text:span><text:span text:style-name="T1853"><text:s/>(MLE) 5g,<text:s/></text:span><text:span text:style-name="T1854">sałatka z pomidora i rukoli<text:s/></text:span><text:span text:style-name="T1855"><text:s/>30g (pomidor, rukola, olej rzepakowy),</text:span></text:p>
          </table:table-cell>
          <table:table-cell table:style-name="TableCell1856">
            <text:p text:style-name="P1857"><text:span text:style-name="T1858">pieczywo</text:span><text:span text:style-name="T1859"><text:s/>30g (GLU),<text:s/></text:span><text:span text:style-name="T1860">masło</text:span><text:span text:style-name="T1861"><text:s/>(MLE) 5g,<text:s/></text:span><text:span text:style-name="T1862">sałatka z pomidora i rukoli<text:s/></text:span><text:span text:style-name="T1863"><text:s/>30g (pomidor, rukola, olej rzepakowy),</text:span></text:p>
          </table:table-cell>
          <table:table-cell table:style-name="TableCell1864">
            <text:p text:style-name="P1865"><text:span text:style-name="T1866">pieczywo</text:span><text:span text:style-name="T1867"><text:s/>30g (GLU),<text:s/></text:span><text:span text:style-name="T1868">masło</text:span><text:span text:style-name="T1869"><text:s/>(MLE) 5g,<text:s/></text:span><text:span text:style-name="T1870">sałatka z pomidora i rukoli<text:s/></text:span><text:span text:style-name="T1871"><text:s/>30g (pomidor, rukola, olej rzepakowy),</text:span></text:p>
          </table:table-cell>
        </table:table-row>
        <table:table-row table:style-name="TableRow1872">
          <table:table-cell table:style-name="TableCell1873">
            <text:p text:style-name="P1874">WARTOŚCI ODŻYWCZE</text:p>
            <text:p text:style-name="P1875"/>
          </table:table-cell>
          <table:table-cell table:style-name="TableCell1876">
            <text:p text:style-name="P1877">E: 2146 kcal</text:p>
            <text:p text:style-name="P1878">B:86g</text:p>
            <text:p text:style-name="P1879">T:62g, w tym kw. tł. nas.: 33g</text:p>
            <text:p text:style-name="P1880">W:320g, w tym cukry: 24g</text:p>
            <text:p text:style-name="P1881">Błonnik:45g Sól:4,7g</text:p>
          </table:table-cell>
          <table:table-cell table:style-name="TableCell1882">
            <text:p text:style-name="P1883">E: 2079kcal</text:p>
            <text:p text:style-name="P1884">B:79g</text:p>
            <text:p text:style-name="P1885">T:71g, w tym kw. tł. nas.: 35g</text:p>
            <text:p text:style-name="P1886">W:291g, w tym cukry: 25g</text:p>
            <text:p text:style-name="P1887">Błonnik:36g Sól:4,4g</text:p>
          </table:table-cell>
          <table:table-cell table:style-name="TableCell1888">
            <text:p text:style-name="P1889">E: 2027kcal</text:p>
            <text:p text:style-name="P1890">B:80g</text:p>
            <text:p text:style-name="P1891">T:63g, w tym kw. tł. nas.: 33g</text:p>
            <text:p text:style-name="P1892">W:300g, w tym cukry: 13g</text:p>
            <text:p text:style-name="P1893">Błonnik: 51g Sól: 4,7g</text:p>
          </table:table-cell>
        </table:table-row>
      </table:table>
      <text:p text:style-name="P1894"/>
      <text:soft-page-break/>
      <text:p text:style-name="P1895"><text:span text:style-name="T1896">29.07.2026r środa</text:span></text:p>
      <table:table table:style-name="Table1897">
        <table:table-columns>
          <table:table-column table:style-name="TableColumn1898"/>
          <table:table-column table:style-name="TableColumn1899"/>
          <table:table-column table:style-name="TableColumn1900"/>
          <table:table-column table:style-name="TableColumn1901"/>
        </table:table-columns>
        <table:table-row table:style-name="TableRow1902">
          <table:table-cell table:style-name="TableCell1903">
            <text:p text:style-name="P1904"/>
          </table:table-cell>
          <table:table-cell table:style-name="TableCell1905">
            <text:p text:style-name="P1906"><text:span text:style-name="T1907">DIETA <text:s/></text:span><text:span text:style-name="T1908">PODSTAWOWA</text:span></text:p>
          </table:table-cell>
          <table:table-cell table:style-name="TableCell1909">
            <text:p text:style-name="P1910"><text:span text:style-name="T1911">DIETA <text:s/></text:span><text:span text:style-name="T1912">ŁATWOSTRAWNA</text:span></text:p>
          </table:table-cell>
          <table:table-cell table:style-name="TableCell1913">
            <text:p text:style-name="P1914"><text:span text:style-name="T1915">DIETA <text:s/></text:span><text:span text:style-name="T1916">Z ograniczeniem łatwo przyswajalnych węglowodanów</text:span></text:p>
          </table:table-cell>
        </table:table-row>
        <table:table-row table:style-name="TableRow1917">
          <table:table-cell table:style-name="TableCell1918">
            <text:p text:style-name="P1919">ŚNIADANIE</text:p>
          </table:table-cell>
          <table:table-cell table:style-name="TableCell1920">
            <text:p text:style-name="P1921"><text:span text:style-name="T1922">Pieczywo pszenne</text:span><text:span text:style-name="T1923"><text:s/>50g (GLU PSZ)</text:span></text:p>
            <text:p text:style-name="P1924"><text:span text:style-name="T1925">Pieczywo razowe</text:span><text:span text:style-name="T1926"><text:s/>50g (GLU ŻYT)</text:span></text:p>
            <text:p text:style-name="P1927"><text:span text:style-name="T1928">masło<text:s/></text:span><text:span text:style-name="T1929">13g <text:s/>(MLE)</text:span></text:p>
            <text:p text:style-name="P1930"><text:span text:style-name="T1931">dżem</text:span><text:span text:style-name="T1932"><text:s/>50g,</text:span></text:p>
            <text:p text:style-name="P1933"><text:span text:style-name="T1934">ser biały</text:span><text:span text:style-name="T1935"><text:s/>30g (MLE), <text:s/></text:span></text:p>
            <text:p text:style-name="P1936"><text:span text:style-name="T1937">kawa zbożowa<text:s/></text:span><text:span text:style-name="T1938">200 ml (MLE, GLU),</text:span></text:p>
            <text:p text:style-name="P1939"><text:span text:style-name="T1940">płatki owsiane <text:s/>na mleku<text:s/></text:span><text:span text:style-name="T1941">250ml<text:s/></text:span><text:span text:style-name="T1942">(MLE, GLU)<text:s/></text:span><text:span text:style-name="T1943">arbuz</text:span><text:span text:style-name="T1944"><text:s/>150g</text:span></text:p>
          </table:table-cell>
          <table:table-cell table:style-name="TableCell1945">
            <text:p text:style-name="P1946"><text:span text:style-name="T1947">Bułka<text:s/></text:span><text:span text:style-name="T1948"><text:s/>100g (GLU PSZ) ,</text:span></text:p>
            <text:p text:style-name="P1949"><text:span text:style-name="T1950">masło<text:s/></text:span><text:span text:style-name="T1951">13g <text:s/>(MLE) <text:s/></text:span></text:p>
            <text:p text:style-name="P1952"><text:span text:style-name="T1953">dżem</text:span><text:span text:style-name="T1954"><text:s/>50g,</text:span></text:p>
            <text:p text:style-name="P1955"><text:span text:style-name="T1956">ser biały</text:span><text:span text:style-name="T1957"><text:s/>30g (MLE),</text:span></text:p>
            <text:p text:style-name="P1958"><text:span text:style-name="T1959">kawa zbożowa 200ml (GLU)</text:span><text:span text:style-name="T1960">,</text:span></text:p>
            <text:p text:style-name="P1961"><text:span text:style-name="T1962">płatki owsiane <text:s/>na mleku<text:s/></text:span><text:span text:style-name="T1963">250ml<text:s/></text:span><text:span text:style-name="T1964">(MLE, GLU)</text:span></text:p>
            <text:p text:style-name="P1965"><text:span text:style-name="T1966">arbuz</text:span><text:span text:style-name="T1967"><text:s/>150g</text:span></text:p>
          </table:table-cell>
          <table:table-cell table:style-name="TableCell1968">
            <text:p text:style-name="P1969"><text:span text:style-name="T1970">Pieczywo razowe</text:span><text:span text:style-name="T1971"><text:s/>100g (GLU ŻYT),</text:span></text:p>
            <text:p text:style-name="P1972"><text:span text:style-name="T1973">ser biały</text:span><text:span text:style-name="T1974"><text:s/>30g (MLE),</text:span></text:p>
            <text:p text:style-name="P1975"><text:span text:style-name="T1976">pomidor</text:span><text:span text:style-name="T1977"><text:s text:c="2"/>50g</text:span></text:p>
            <text:p text:style-name="P1978"><text:span text:style-name="T1979">masło<text:s/></text:span><text:span text:style-name="T1980">13g <text:s/>(MLE)</text:span></text:p>
            <text:p text:style-name="P1981"><text:span text:style-name="T1982">kawa zbożowa 200ml (GLU)</text:span><text:span text:style-name="T1983">,</text:span></text:p>
            <text:p text:style-name="P1984"><text:span text:style-name="T1985">płatki owsiane <text:s/>na mleku<text:s/></text:span><text:span text:style-name="T1986">250ml<text:s/></text:span><text:span text:style-name="T1987">(MLE, GLU)</text:span></text:p>
            <text:p text:style-name="P1988"><text:span text:style-name="T1989">arbuz</text:span><text:span text:style-name="T1990"><text:s/>150g</text:span></text:p>
          </table:table-cell>
        </table:table-row>
        <table:table-row table:style-name="TableRow1991">
          <table:table-cell table:style-name="TableCell1992">
            <text:p text:style-name="P1993">OBIAD</text:p>
          </table:table-cell>
          <table:table-cell table:style-name="TableCell1994">
            <text:p text:style-name="P1995"><text:span text:style-name="T1996">Zupa jarzynowa<text:s/></text:span><text:span text:style-name="T1997">300ml (Kurczak, mąka pszenna, śmietana, włoszczyzna, masło, kalafior, ziemniaki; MLE, SEL)</text:span></text:p>
            <text:p text:style-name="P1998"><text:span text:style-name="T1999">pieczeń rzymska z sosem</text:span><text:span text:style-name="T2000"><text:s/>90/80g (wieprzowina wstępnie obsmażana, pieczona w piecu konwekcyjnym, mąka, cebula, olej rzepakowy, jajko, GLU PSZ, JAJ)</text:span></text:p>
            <text:p text:style-name="P2001"><text:span text:style-name="T2002">surówka z białej kapusty</text:span><text:span text:style-name="T2003"><text:s/>90g, g (kapusta biała, olej rzepakowy),</text:span></text:p>
            <text:p text:style-name="P2004"><text:span text:style-name="T2005">ziemniaki</text:span><text:span text:style-name="T2006"><text:s/>180g (ziemniaki, mleko, masło, MLE) (MLE), <text:s/></text:span></text:p>
            <text:p text:style-name="P2007"><text:span text:style-name="T2008">kompot</text:span><text:span text:style-name="T2009"><text:s/>150 ml</text:span></text:p>
          </table:table-cell>
          <table:table-cell table:style-name="TableCell2010">
            <text:p text:style-name="P2011"><text:span text:style-name="T2012">Zupa jarzynowa<text:s/></text:span><text:span text:style-name="T2013">300ml (Kurczak, mąka pszenna, śmietana, włoszczyzna, masło, kalafior, ziemniaki; MLE, SEL)</text:span></text:p>
            <text:p text:style-name="P2014"><text:span text:style-name="T2015">pieczeń rzymska z sosem</text:span><text:span text:style-name="T2016"><text:s/>90/80g (wieprzowina wstępnie obsmażana, pieczona w piecu konwekcyjnym, mąka, cebula, olej rzepakowy, jajko, GLU PSZ, JAJ)</text:span></text:p>
            <text:p text:style-name="P2017"><text:span text:style-name="T2018">brokuły</text:span><text:span text:style-name="T2019"><text:s/>na parze 80g</text:span></text:p>
            <text:p text:style-name="P2020"><text:span text:style-name="T2021">ziemniaki</text:span><text:span text:style-name="T2022"><text:s/>180g (ziemniaki, mleko, masło, MLE) (MLE), <text:s/></text:span></text:p>
            <text:p text:style-name="P2023"><text:span text:style-name="T2024">kompot</text:span><text:span text:style-name="T2025"><text:s/>150 ml</text:span></text:p>
          </table:table-cell>
          <table:table-cell table:style-name="TableCell2026">
            <text:p text:style-name="P2027"><text:span text:style-name="T2028">Zupa jarzynowa<text:s/></text:span><text:span text:style-name="T2029">300ml (Kurczak, mąka pszenna, śmietana, włoszczyzna, masło, kalafior, ziemniaki; MLE, SEL)</text:span></text:p>
            <text:p text:style-name="P2030"><text:span text:style-name="T2031">pieczeń rzymska z sosem</text:span><text:span text:style-name="T2032"><text:s/>90/80g (wieprzowina wstępnie obsmażana, pieczona w piecu konwekcyjnym, mąka, cebula, olej rzepakowy, jajko, GLU PSZ, JAJ)</text:span></text:p>
            <text:p text:style-name="P2033"><text:span text:style-name="T2034">surówka z białej kapusty</text:span><text:span text:style-name="T2035"><text:s/>90g, g (kapusta biała, olej rzepakowy),</text:span></text:p>
            <text:p text:style-name="P2036"><text:span text:style-name="T2037">ziemniaki</text:span><text:span text:style-name="T2038"><text:s/>180g (ziemniaki, mleko, masło, MLE) (MLE), <text:s/></text:span></text:p>
            <text:p text:style-name="P2039"><text:span text:style-name="T2040">kompot</text:span><text:span text:style-name="T2041"><text:s/>150 ml</text:span></text:p>
          </table:table-cell>
        </table:table-row>
        <table:table-row table:style-name="TableRow2042">
          <table:table-cell table:style-name="TableCell2043">
            <text:p text:style-name="P2044">KOLACJA</text:p>
          </table:table-cell>
          <table:table-cell table:style-name="TableCell2045">
            <text:p text:style-name="P2046"><text:span text:style-name="T2047">pieczywo pszenne</text:span><text:span text:style-name="T2048"><text:s/>50g (GLU PSZ)</text:span></text:p>
            <text:p text:style-name="P2049"><text:span text:style-name="T2050">pieczywo razowe</text:span><text:span text:style-name="T2051"><text:s/>50g (GLU ŻYT)</text:span></text:p>
            <text:p text:style-name="P2052"><text:span text:style-name="T2053">masło</text:span><text:span text:style-name="T2054"><text:s/>13g <text:s/>(MLE)</text:span></text:p>
            <text:p text:style-name="P2055"><text:span text:style-name="T2056">sałatka warzywna</text:span><text:span text:style-name="T2057"><text:s/>50g (cebula, jabłko, groszek zielony, jajko, koperek, olej, musztarda, marchew, ogórek kiszony, pietruszka, seler, ziemniaki, JAJ, SEL, GOR) <text:s/></text:span></text:p>
            <text:p text:style-name="P2058">herbata <text:s/>200ml</text:p>
          </table:table-cell>
          <table:table-cell table:style-name="TableCell2059">
            <text:p text:style-name="P2060"><text:span text:style-name="T2061">Bułka</text:span><text:span text:style-name="T2062"><text:s/>100g (GLU PSZ) ,</text:span></text:p>
            <text:p text:style-name="P2063"><text:span text:style-name="T2064">masło</text:span><text:span text:style-name="T2065"><text:s/>13g <text:s/>(MLE)<text:s/></text:span><text:span text:style-name="T2066">masło</text:span><text:span text:style-name="T2067"><text:s/>13g <text:s/>(MLE)</text:span></text:p>
            <text:p text:style-name="P2068"><text:span text:style-name="T2069">sałatka warzywna</text:span><text:span text:style-name="T2070"><text:s/>50g (cebula, jabłko, groszek zielony, jajko, koperek, olej, musztarda, marchew, ogórek kiszony, pietruszka, seler, ziemniaki, JAJ, SEL, GOR) <text:s/></text:span></text:p>
            <text:p text:style-name="P2071">herbata <text:s/>200ml</text:p>
          </table:table-cell>
          <table:table-cell table:style-name="TableCell2072">
            <text:p text:style-name="P2073"><text:span text:style-name="T2074">pieczywo razowe</text:span><text:span text:style-name="T2075"><text:s/>100g (GLU ŻYT),</text:span></text:p>
            <text:p text:style-name="P2076"><text:span text:style-name="T2077">masło</text:span><text:span text:style-name="T2078"><text:s/>13g <text:s/>(MLE)</text:span></text:p>
            <text:p text:style-name="P2079"><text:span text:style-name="T2080">sałatka warzywna</text:span><text:span text:style-name="T2081"><text:s/>50g (cebula, jabłko, groszek zielony, jajko, koperek, olej, musztarda, marchew, ogórek kiszony, pietruszka, seler, ziemniaki, JAJ, SEL, GOR) <text:s/></text:span></text:p>
            <text:p text:style-name="P2082">herbata <text:s/>200ml</text:p>
          </table:table-cell>
        </table:table-row>
        <table:table-row table:style-name="TableRow2083">
          <table:table-cell table:style-name="TableCell2084">
            <text:p text:style-name="P2085">POSIŁEK NOCNY</text:p>
          </table:table-cell>
          <table:table-cell table:style-name="TableCell2086">
            <text:p text:style-name="P2087"><text:span text:style-name="T2088">pieczywo</text:span><text:span text:style-name="T2089"><text:s/>30g (GLU),<text:s/></text:span><text:span text:style-name="T2090">masło</text:span><text:span text:style-name="T2091"><text:s/>5g (MLE),<text:s/></text:span><text:span text:style-name="T2092">polędwica drobiowa</text:span><text:span text:style-name="T2093"><text:s/></text:span><text:span text:style-name="T2094">(GLU, SEL, SOJ, GOR),</text:span></text:p>
            <text:p text:style-name="P2095"><text:span text:style-name="T2096">ogórek kisozny</text:span><text:span text:style-name="T2097"><text:s/>30g</text:span></text:p>
          </table:table-cell>
          <table:table-cell table:style-name="TableCell2098">
            <text:p text:style-name="P2099"><text:span text:style-name="T2100">pieczywo</text:span><text:span text:style-name="T2101"><text:s/>30g (GLU),<text:s/></text:span><text:span text:style-name="T2102">masło</text:span><text:span text:style-name="T2103"><text:s/>5g (MLE),<text:s/></text:span><text:span text:style-name="T2104">polędwica drobiowa</text:span><text:span text:style-name="T2105"><text:s/></text:span><text:span text:style-name="T2106">(GLU, SEL, SOJ, GOR),<text:s/></text:span><text:span text:style-name="T2107">ogórek</text:span><text:span text:style-name="T2108"><text:s/>30g</text:span></text:p>
          </table:table-cell>
          <table:table-cell table:style-name="TableCell2109">
            <text:p text:style-name="P2110"><text:span text:style-name="T2111">pieczywo</text:span><text:span text:style-name="T2112"><text:s/>30g (GLU),<text:s/></text:span><text:span text:style-name="T2113">masło</text:span><text:span text:style-name="T2114"><text:s/>5g (MLE),<text:s/></text:span><text:span text:style-name="T2115">polędwica drobiowa</text:span><text:span text:style-name="T2116"><text:s/></text:span><text:span text:style-name="T2117">(GLU, SEL, SOJ, GOR),</text:span></text:p>
            <text:p text:style-name="P2118"><text:span text:style-name="T2119">ogórek</text:span><text:span text:style-name="T2120"><text:s/></text:span><text:span text:style-name="T2121">kiszony</text:span><text:span text:style-name="T2122"><text:s/>30g</text:span></text:p>
          </table:table-cell>
        </table:table-row>
        <table:table-row table:style-name="TableRow2123">
          <table:table-cell table:style-name="TableCell2124">
            <text:p text:style-name="P2125">WARTOŚCI ODŻYWCZE</text:p>
          </table:table-cell>
          <table:table-cell table:style-name="TableCell2126">
            <text:p text:style-name="P2127">E: 2096 kcal</text:p>
            <text:p text:style-name="P2128">B:93g</text:p>
            <text:p text:style-name="P2129">T:57g, w tym kw. tł. nas.: 31g</text:p>
            <text:p text:style-name="P2130">W:278g, w tym cukry: 23g</text:p>
            <text:p text:style-name="P2131">Błonnik:33g</text:p>
            <text:p text:style-name="P2132">Sól:4,2g</text:p>
          </table:table-cell>
          <table:table-cell table:style-name="TableCell2133">
            <text:p text:style-name="P2134">E: 2043kcal</text:p>
            <text:p text:style-name="P2135">B:86g</text:p>
            <text:p text:style-name="P2136">T:57g, w tym kw. tł. nas.: 33g</text:p>
            <text:p text:style-name="P2137">W:243g, w tym cukry: 25g</text:p>
            <text:p text:style-name="P2138">Błonnik:32g</text:p>
            <text:p text:style-name="P2139">Sól:4,2g</text:p>
          </table:table-cell>
          <table:table-cell table:style-name="TableCell2140">
            <text:p text:style-name="P2141">E: 1995kcal</text:p>
            <text:p text:style-name="P2142">B:87g</text:p>
            <text:p text:style-name="P2143">T:57g, w tym kw. tł. nas.: 31g</text:p>
            <text:p text:style-name="P2144">W:249g, w tym cukry: 21g</text:p>
            <text:p text:style-name="P2145">Błonnik: 37g</text:p>
            <text:p text:style-name="P2146">Sól: 4,2g</text:p>
          </table:table-cell>
        </table:table-row>
      </table:table>
      <text:p text:style-name="P2147"/>
      <text:p text:style-name="P2148"/>
      <text:p text:style-name="P2149"/>
      <text:soft-page-break/>
      <text:p text:style-name="P2150">30.07.2026r Czwartek</text:p>
      <table:table table:style-name="Table2151">
        <table:table-columns>
          <table:table-column table:style-name="TableColumn2152"/>
          <table:table-column table:style-name="TableColumn2153"/>
          <table:table-column table:style-name="TableColumn2154"/>
          <table:table-column table:style-name="TableColumn2155"/>
        </table:table-columns>
        <table:table-row table:style-name="TableRow2156">
          <table:table-cell table:style-name="TableCell2157">
            <text:p text:style-name="P2158"/>
          </table:table-cell>
          <table:table-cell table:style-name="TableCell2159">
            <text:p text:style-name="P2160"><text:span text:style-name="T2161">DIETA <text:s/></text:span><text:span text:style-name="T2162">PODSTAWOWA</text:span></text:p>
          </table:table-cell>
          <table:table-cell table:style-name="TableCell2163">
            <text:p text:style-name="P2164"><text:span text:style-name="T2165">DIETA <text:s/></text:span><text:span text:style-name="T2166">ŁATWOSTRAWNA</text:span></text:p>
          </table:table-cell>
          <table:table-cell table:style-name="TableCell2167">
            <text:p text:style-name="P2168"><text:span text:style-name="T2169">DIETA <text:s/></text:span><text:span text:style-name="T2170">Z ograniczeniem łatwo przyswajalnych węglowodanów</text:span></text:p>
          </table:table-cell>
        </table:table-row>
        <table:table-row table:style-name="TableRow2171">
          <table:table-cell table:style-name="TableCell2172">
            <text:p text:style-name="P2173">ŚNIADANIE</text:p>
          </table:table-cell>
          <table:table-cell table:style-name="TableCell2174">
            <text:p text:style-name="P2175"><text:span text:style-name="T2176">pieczywo pszenne</text:span><text:span text:style-name="T2177"><text:s/>50g (GLU PSZ)</text:span></text:p>
            <text:p text:style-name="P2178"><text:span text:style-name="T2179">pieczywo razowe</text:span><text:span text:style-name="T2180"><text:s/>50g (GLU ŻYT)</text:span></text:p>
            <text:p text:style-name="P2181"><text:span text:style-name="T2182">szynka konserwowa</text:span><text:span text:style-name="T2183"><text:s/>50g<text:s/></text:span><text:span text:style-name="T2184">(GLU, SEL, SOJ, GOR),<text:s/></text:span><text:span text:style-name="T2185"><text:s/></text:span></text:p>
            <text:p text:style-name="P2186"><text:span text:style-name="T2187">masło</text:span><text:span text:style-name="T2188"><text:s/>13g <text:s/>(MLE)</text:span></text:p>
            <text:p text:style-name="P2189"><text:span text:style-name="T2190">pomidor</text:span><text:span text:style-name="T2191"><text:s/>30g</text:span></text:p>
            <text:p text:style-name="P2192"><text:span text:style-name="T2193">kasza manna gotowana na mleku</text:span><text:span text:style-name="T2194"><text:s/>250ml (MLE, GLU),</text:span></text:p>
            <text:p text:style-name="P2195"><text:span text:style-name="T2196">kawa zbożowa</text:span><text:span text:style-name="T2197"><text:s/>200ml (MLE, GLU)</text:span></text:p>
            <text:p text:style-name="P2198"><text:span text:style-name="T2199">pomidor</text:span><text:span text:style-name="T2200"><text:s/>30g</text:span></text:p>
          </table:table-cell>
          <table:table-cell table:style-name="TableCell2201">
            <text:p text:style-name="P2202"><text:span text:style-name="T2203">Bułka</text:span><text:span text:style-name="T2204"><text:s/>100g (GLU PSZ)</text:span></text:p>
            <text:p text:style-name="P2205"><text:span text:style-name="T2206">szynka konserwowa</text:span><text:span text:style-name="T2207"><text:s/>50g<text:s/></text:span><text:span text:style-name="T2208">(GLU, SEL, SOJ, GOR),</text:span></text:p>
            <text:p text:style-name="P2209"><text:span text:style-name="T2210">sałata</text:span><text:span text:style-name="T2211"><text:s/>10g,</text:span></text:p>
            <text:p text:style-name="P2212"><text:span text:style-name="T2213">masło</text:span><text:span text:style-name="T2214"><text:s/>13g <text:s/>(MLE)</text:span></text:p>
            <text:p text:style-name="P2215"><text:span text:style-name="T2216">pomidor</text:span><text:span text:style-name="T2217"><text:s/>30g</text:span></text:p>
            <text:p text:style-name="P2218"><text:span text:style-name="T2219">kasza manna gotowana na mleku</text:span><text:span text:style-name="T2220"><text:s/>250ml (MLE, GLU),</text:span></text:p>
            <text:p text:style-name="P2221"><text:span text:style-name="T2222">kawa zbożowa</text:span><text:span text:style-name="T2223"><text:s/>200ml (MLE, GLU)</text:span></text:p>
            <text:p text:style-name="P2224"><text:span text:style-name="T2225">pomidor</text:span><text:span text:style-name="T2226"><text:s/>30g</text:span></text:p>
          </table:table-cell>
          <table:table-cell table:style-name="TableCell2227">
            <text:p text:style-name="P2228"><text:span text:style-name="T2229">pieczywo razowe</text:span><text:span text:style-name="T2230"><text:s/>100g (GLU ŻYT)</text:span></text:p>
            <text:p text:style-name="P2231"><text:span text:style-name="T2232">szynka konserwowa</text:span><text:span text:style-name="T2233"><text:s/>50g<text:s/></text:span><text:span text:style-name="T2234">(GLU, SEL, SOJ, GOR),</text:span></text:p>
            <text:p text:style-name="P2235"><text:span text:style-name="T2236">sałata</text:span><text:span text:style-name="T2237"><text:s/>10g,</text:span></text:p>
            <text:p text:style-name="P2238"><text:span text:style-name="T2239">masło</text:span><text:span text:style-name="T2240"><text:s/>13g <text:s/>(MLE)</text:span></text:p>
            <text:p text:style-name="P2241"><text:span text:style-name="T2242">pomidor</text:span><text:span text:style-name="T2243"><text:s/>30g</text:span></text:p>
            <text:p text:style-name="P2244"><text:span text:style-name="T2245">kasza manna gotowana na mleku</text:span><text:span text:style-name="T2246"><text:s/>250ml (MLE, GLU),</text:span></text:p>
            <text:p text:style-name="P2247"><text:span text:style-name="T2248">kawa zbożowa</text:span><text:span text:style-name="T2249"><text:s/>200ml (MLE, GLU)</text:span></text:p>
            <text:p text:style-name="P2250"><text:span text:style-name="T2251">pomidor</text:span><text:span text:style-name="T2252"><text:s/>30g</text:span></text:p>
          </table:table-cell>
        </table:table-row>
        <table:table-row table:style-name="TableRow2253">
          <table:table-cell table:style-name="TableCell2254">
            <text:p text:style-name="P2255">OBIAD</text:p>
          </table:table-cell>
          <table:table-cell table:style-name="TableCell2256">
            <text:p text:style-name="P2257"><text:span text:style-name="T2258">Kapuśniak</text:span><text:span text:style-name="T2259"><text:s/>300ml (kapusta kiszona, mąka pszenna, włoszczyzna, ziemniaki; GLU, SEL, SOJ, GOR)</text:span></text:p>
            <text:p text:style-name="P2260"><text:span text:style-name="T2261">makaron ze szpinakiem</text:span><text:span text:style-name="T2262"><text:s/>(makaron, szpinak, ser topiony, śmietana 12%, masło; MLE, GLU) 350g,</text:span></text:p>
            <text:p text:style-name="P2263"><text:span text:style-name="T2264">kompot</text:span><text:span text:style-name="T2265"><text:s/>150ml</text:span></text:p>
          </table:table-cell>
          <table:table-cell table:style-name="TableCell2266">
            <text:p text:style-name="P2267"><text:span text:style-name="T2268">Zupa <text:s/>kalafiorowa</text:span><text:span text:style-name="T2269"><text:s/>300ml (kurczak, mąka, kalafior, śmietana, włoszczyzna, masło, ziemniaki; GLU PSZ, MLE, SEL), <text:s/></text:span></text:p>
            <text:p text:style-name="P2270"><text:span text:style-name="T2271">makaron ze szpinakiem</text:span><text:span text:style-name="T2272"><text:s/>(makaron, szpinak, ser topiony, śmietana 12%, masło; MLE, GLU) 350g,</text:span></text:p>
            <text:p text:style-name="P2273"><text:span text:style-name="T2274">kompot</text:span><text:span text:style-name="T2275"><text:s/>150ml</text:span></text:p>
          </table:table-cell>
          <table:table-cell table:style-name="TableCell2276">
            <text:p text:style-name="P2277"><text:span text:style-name="T2278">Kapuśniak</text:span><text:span text:style-name="T2279"><text:s/>300ml (kapusta kiszona, mąka pszenna, włoszczyzna, ziemniaki; GLU, SEL, SOJ, GOR) <text:s/></text:span></text:p>
            <text:p text:style-name="P2280"><text:span text:style-name="T2281">makaron ze szpinakiem</text:span><text:span text:style-name="T2282"><text:s/>(makaron, szpinak, ser topiony, śmietana 12%, masło; MLE, GLU) 350g,</text:span></text:p>
            <text:p text:style-name="P2283"><text:span text:style-name="T2284">kompot</text:span><text:span text:style-name="T2285"><text:s/>150ml</text:span></text:p>
          </table:table-cell>
        </table:table-row>
        <table:table-row table:style-name="TableRow2286">
          <table:table-cell table:style-name="TableCell2287">
            <text:p text:style-name="P2288">KOLACJA</text:p>
          </table:table-cell>
          <table:table-cell table:style-name="TableCell2289">
            <text:p text:style-name="P2290"><text:span text:style-name="T2291">Pieczywo pszenne</text:span><text:span text:style-name="T2292"><text:s/>50g (GLU PSZ)</text:span></text:p>
            <text:p text:style-name="P2293"><text:span text:style-name="T2294">Pieczywo razowe</text:span><text:span text:style-name="T2295"><text:s/>50g (GLU ŻYT)</text:span></text:p>
            <text:p text:style-name="P2296"><text:span text:style-name="T2297">masło<text:s/></text:span><text:span text:style-name="T2298">13g <text:s/>(MLE)</text:span></text:p>
            <text:p text:style-name="P2299"><text:span text:style-name="T2300">pieczony pasztet drobiowy</text:span><text:span text:style-name="T2301"><text:s/>50g (jajka, wątróbka kurczaka, cebula, olej rzepakowy, kurczak gotowany; bułka; JAJ, GLU),</text:span></text:p>
            <text:p text:style-name="P2302"><text:span text:style-name="T2303">sałatka z buraka<text:s/></text:span><text:span text:style-name="T2304">30g<text:s/></text:span><text:span text:style-name="T2305">herbata<text:s/></text:span><text:span text:style-name="T2306"><text:s/>200ml</text:span></text:p>
          </table:table-cell>
          <table:table-cell table:style-name="TableCell2307">
            <text:p text:style-name="P2308"><text:span text:style-name="T2309">Bułka<text:s/></text:span><text:span text:style-name="T2310"><text:s/>100g (GLU PSZ) ,</text:span></text:p>
            <text:p text:style-name="P2311"><text:span text:style-name="T2312">masło<text:s/></text:span><text:span text:style-name="T2313">13g <text:s/>(MLE)</text:span></text:p>
            <text:p text:style-name="P2314"><text:span text:style-name="T2315">kiełbasa kanapkowa</text:span><text:span text:style-name="T2316"><text:s/>40g (GLU, SEL, SOJ, GOR)</text:span></text:p>
            <text:p text:style-name="P2317"><text:span text:style-name="T2318">sałatka z buraka<text:s/></text:span><text:span text:style-name="T2319">30g</text:span></text:p>
            <text:p text:style-name="P2320"><text:span text:style-name="T2321">herbata<text:s/></text:span><text:span text:style-name="T2322"><text:s/>200ml</text:span></text:p>
          </table:table-cell>
          <table:table-cell table:style-name="TableCell2323">
            <text:p text:style-name="P2324"><text:span text:style-name="T2325">Pieczywo razowe</text:span><text:span text:style-name="T2326"><text:s/>100g (GLU ŻYT)</text:span></text:p>
            <text:p text:style-name="P2327"><text:span text:style-name="T2328">masło<text:s/></text:span><text:span text:style-name="T2329">13g <text:s/>(MLE)</text:span></text:p>
            <text:p text:style-name="P2330"><text:span text:style-name="T2331">pieczony pasztet drobiowy</text:span><text:span text:style-name="T2332"><text:s/>50g (jajka, wątróbka kurczaka, cebula, olej rzepakowy, kurczak gotowany; bułka; JAJ, GLU),</text:span></text:p>
            <text:p text:style-name="P2333"><text:span text:style-name="T2334">sałatka z buraka<text:s/></text:span><text:span text:style-name="T2335">30g</text:span></text:p>
            <text:p text:style-name="P2336"><text:span text:style-name="T2337">herbata<text:s/></text:span><text:span text:style-name="T2338"><text:s/>200ml</text:span></text:p>
          </table:table-cell>
        </table:table-row>
        <table:table-row table:style-name="TableRow2339">
          <table:table-cell table:style-name="TableCell2340">
            <text:p text:style-name="P2341">POSIŁEK NOCNY</text:p>
          </table:table-cell>
          <table:table-cell table:style-name="TableCell2342">
            <text:p text:style-name="P2343"><text:span text:style-name="T2344">pieczywo</text:span><text:span text:style-name="T2345"><text:s/>30g (GLU),<text:s/></text:span><text:span text:style-name="T2346">masło</text:span><text:span text:style-name="T2347"><text:s/>5g (MLE),<text:s/></text:span><text:span text:style-name="T2348">polędwica drobiowa</text:span><text:span text:style-name="T2349"><text:s/>20g (GLU, SEL, SOJ, GOR),</text:span></text:p>
          </table:table-cell>
          <table:table-cell table:style-name="TableCell2350">
            <text:p text:style-name="P2351"><text:span text:style-name="T2352">pieczywo</text:span><text:span text:style-name="T2353"><text:s/>30g (GLU),<text:s/></text:span><text:span text:style-name="T2354">masło</text:span><text:span text:style-name="T2355"><text:s/>5g (MLE),<text:s/></text:span><text:span text:style-name="T2356">polędwica drobiowa</text:span><text:span text:style-name="T2357"><text:s/>20g (GLU, SEL, SOJ, GOR),</text:span></text:p>
          </table:table-cell>
          <table:table-cell table:style-name="TableCell2358">
            <text:p text:style-name="P2359"><text:span text:style-name="T2360">pieczywo</text:span><text:span text:style-name="T2361"><text:s/>30g (GLU),<text:s/></text:span><text:span text:style-name="T2362">masło</text:span><text:span text:style-name="T2363"><text:s/>5g (MLE),<text:s/></text:span><text:span text:style-name="T2364">polędwica drobiowa</text:span><text:span text:style-name="T2365"><text:s/>20g (GLU, SEL, SOJ, GOR),</text:span></text:p>
          </table:table-cell>
        </table:table-row>
        <table:table-row table:style-name="TableRow2366">
          <table:table-cell table:style-name="TableCell2367">
            <text:p text:style-name="P2368">WARTOŚCI ODŻYWCZE</text:p>
          </table:table-cell>
          <table:table-cell table:style-name="TableCell2369">
            <text:p text:style-name="P2370">E: 2086kcal</text:p>
            <text:p text:style-name="P2371">B:110g</text:p>
            <text:p text:style-name="P2372">T:77g, w tym kw. tł. nas.: 31g</text:p>
            <text:p text:style-name="P2373">W:246g, w tym cukry: 36g</text:p>
            <text:p text:style-name="P2374">Błonnik: 31g</text:p>
            <text:p text:style-name="P2375">Sól:3,9g</text:p>
          </table:table-cell>
          <table:table-cell table:style-name="TableCell2376">
            <text:p text:style-name="P2377">E: 2192kcal</text:p>
            <text:p text:style-name="P2378">B:112g</text:p>
            <text:p text:style-name="P2379">T:84g, w tym kw. tł. nas.: 33g</text:p>
            <text:p text:style-name="P2380">W:257g, w tym cukry: 38g</text:p>
            <text:p text:style-name="P2381">Błonnik:27g</text:p>
            <text:p text:style-name="P2382">Sól:3,9g</text:p>
          </table:table-cell>
          <table:table-cell table:style-name="TableCell2383">
            <text:p text:style-name="P2384">E: 2000kcal</text:p>
            <text:p text:style-name="P2385">B:107g</text:p>
            <text:p text:style-name="P2386">T:78g, w tym kw. tł. nas.: 30g</text:p>
            <text:p text:style-name="P2387">W:229g, w tym cukry:26g</text:p>
            <text:p text:style-name="P2388">Błonnik: 33g</text:p>
            <text:p text:style-name="P2389">Sól:3,9g</text:p>
          </table:table-cell>
        </table:table-row>
      </table:table>
      <text:soft-page-break/>
      <text:p text:style-name="P2390">31.07.2026 Piątek</text:p>
      <table:table table:style-name="Table2391">
        <table:table-columns>
          <table:table-column table:style-name="TableColumn2392"/>
          <table:table-column table:style-name="TableColumn2393"/>
          <table:table-column table:style-name="TableColumn2394"/>
          <table:table-column table:style-name="TableColumn2395"/>
        </table:table-columns>
        <table:table-row table:style-name="TableRow2396">
          <table:table-cell table:style-name="TableCell2397">
            <text:p text:style-name="P2398"/>
          </table:table-cell>
          <table:table-cell table:style-name="TableCell2399">
            <text:p text:style-name="P2400"><text:span text:style-name="T2401">DIETA <text:s/></text:span><text:span text:style-name="T2402">PODSTAWOWA</text:span></text:p>
          </table:table-cell>
          <table:table-cell table:style-name="TableCell2403">
            <text:p text:style-name="P2404"><text:span text:style-name="T2405">DIETA <text:s/></text:span><text:span text:style-name="T2406">ŁATWOSTRAWNA</text:span></text:p>
          </table:table-cell>
          <table:table-cell table:style-name="TableCell2407">
            <text:p text:style-name="P2408"><text:span text:style-name="T2409">DIETA <text:s/></text:span><text:span text:style-name="T2410">Z ograniczeniem łatwo przyswajalnych węglowodanów</text:span></text:p>
          </table:table-cell>
        </table:table-row>
        <table:table-row table:style-name="TableRow2411">
          <table:table-cell table:style-name="TableCell2412">
            <text:p text:style-name="P2413">ŚNIADANIE</text:p>
          </table:table-cell>
          <table:table-cell table:style-name="TableCell2414">
            <text:p text:style-name="P2415"><text:span text:style-name="T2416">Pieczywo pszenne</text:span><text:span text:style-name="T2417"><text:s/>50g (GLU PSZ)</text:span></text:p>
            <text:p text:style-name="P2418"><text:span text:style-name="T2419">Pieczywo razowe</text:span><text:span text:style-name="T2420"><text:s/>50g (GLU ŻYT) <text:s/></text:span></text:p>
            <text:p text:style-name="P2421"><text:span text:style-name="T2422">masło<text:s/></text:span><text:span text:style-name="T2423">13g <text:s/>(MLE)</text:span></text:p>
            <text:p text:style-name="P2424"><text:span text:style-name="T2425">jajko gotowane z sosem koperkowym</text:span><text:span text:style-name="T2426"><text:s/>30g (jajko,jogurt naturalny, śmietana; MLE, JAJ),</text:span></text:p>
            <text:p text:style-name="P2427"><text:span text:style-name="T2428">ryż gotowa ny mleku</text:span><text:span text:style-name="T2429"><text:s/>250ml (MLE), <text:s text:c="4"/></text:span></text:p>
            <text:p text:style-name="P2430"><text:span text:style-name="T2431">kawa zbożowa<text:s/></text:span><text:span text:style-name="T2432">200ml (MLE, GLU)</text:span></text:p>
            <text:p text:style-name="P2433"><text:span text:style-name="T2434">jabłko</text:span><text:span text:style-name="T2435"><text:s/>130g</text:span></text:p>
          </table:table-cell>
          <table:table-cell table:style-name="TableCell2436">
            <text:p text:style-name="P2437"><text:span text:style-name="T2438">Bułka<text:s/></text:span><text:span text:style-name="T2439"><text:s/>100g (GLU PSZ) ,</text:span></text:p>
            <text:p text:style-name="P2440"><text:span text:style-name="T2441">masło<text:s/></text:span><text:span text:style-name="T2442">13g <text:s/>(MLE) <text:s/></text:span></text:p>
            <text:p text:style-name="P2443"><text:span text:style-name="T2444">jajko gotowane z sosem koperkowym</text:span><text:span text:style-name="T2445"><text:s/>30g (jajko,jogurt naturalny, śmietana; MLE, JAJ),</text:span></text:p>
            <text:p text:style-name="P2446"><text:span text:style-name="T2447">ryż gotowa ny mleku</text:span><text:span text:style-name="T2448"><text:s/>250ml (MLE),</text:span></text:p>
            <text:p text:style-name="P2449"><text:span text:style-name="T2450">kawa zbożowa<text:s/></text:span><text:span text:style-name="T2451">200ml (MLE, GLU)</text:span></text:p>
            <text:p text:style-name="P2452"><text:span text:style-name="T2453">jabłko</text:span><text:span text:style-name="T2454"><text:s/>130g</text:span></text:p>
          </table:table-cell>
          <table:table-cell table:style-name="TableCell2455">
            <text:p text:style-name="P2456"><text:span text:style-name="T2457">Pieczywo razowe</text:span><text:span text:style-name="T2458"><text:s/>100g (GLU ŻYT),</text:span></text:p>
            <text:p text:style-name="P2459"><text:span text:style-name="T2460">masło<text:s/></text:span><text:span text:style-name="T2461">13g <text:s/>(MLE)</text:span></text:p>
            <text:p text:style-name="P2462"><text:span text:style-name="T2463">jajko gotowane z sosem koperkowym</text:span><text:span text:style-name="T2464"><text:s/>30g (jajko,jogurt naturalny, śmietana; MLE, JAJ),</text:span></text:p>
            <text:p text:style-name="P2465"><text:span text:style-name="T2466">ryż gotowa ny mleku</text:span><text:span text:style-name="T2467"><text:s/>250ml (MLE),</text:span></text:p>
            <text:p text:style-name="P2468"><text:span text:style-name="T2469">kawa zbożowa<text:s/></text:span><text:span text:style-name="T2470">200ml (MLE, GLU)</text:span></text:p>
            <text:p text:style-name="P2471"><text:span text:style-name="T2472">jabłko</text:span><text:span text:style-name="T2473"><text:s/>130g</text:span></text:p>
          </table:table-cell>
        </table:table-row>
        <table:table-row table:style-name="TableRow2474">
          <table:table-cell table:style-name="TableCell2475">
            <text:p text:style-name="P2476">OBIAD</text:p>
          </table:table-cell>
          <table:table-cell table:style-name="TableCell2477">
            <text:p text:style-name="P2478"><text:span text:style-name="T2479">Zupa pieczarkowa<text:s/></text:span><text:span text:style-name="T2480">300ml (Kurczak, mąka pszenna, śmietana, włoszczyzna, masło, pieczarki, makaron; MLE, SEL)</text:span></text:p>
            <text:p text:style-name="P2481"><text:span text:style-name="T2482">pulpet rybny z sosem pomidorowym</text:span><text:span text:style-name="T2483"><text:s/>90g/80g (b</text:span><text:span text:style-name="T2484">ułka tarta, jajko, mąka pszenna, miruna, olej rzepakowy, koncentrat pomidorowy, JAJ, GLU PSZ</text:span><text:span text:style-name="T2485">)</text:span></text:p>
            <text:p text:style-name="P2486"><text:span text:style-name="T2487">sur z kapusty kiszonej<text:s/></text:span><text:span text:style-name="T2488">90g (kapusta kiszona, marchewka, olej rzepakowy),</text:span></text:p>
            <text:p text:style-name="P2489"><text:span text:style-name="T2490">ryż<text:s/></text:span><text:span text:style-name="T2491">180g,</text:span></text:p>
            <text:p text:style-name="P2492"><text:span text:style-name="T2493">kompot</text:span><text:span text:style-name="T2494"><text:s text:c="2"/>150ml</text:span></text:p>
          </table:table-cell>
          <table:table-cell table:style-name="TableCell2495">
            <text:p text:style-name="P2496"><text:span text:style-name="T2497">Krupnik</text:span><text:span text:style-name="T2498"><text:s/>300ml (kasza jęczmienna, kurczak, włoszczyzna, masło, ziemniaki, GLU, MLE, SEL)</text:span></text:p>
            <text:p text:style-name="P2499"><text:span text:style-name="T2500">pulpet rybny z sosem pietruszkowym</text:span><text:span text:style-name="T2501"><text:s/>90g/80g (bułka tarta, jajko, mąka pszenna, miruna, olej rzepakowy, pietruszka, JAJ, GLU PSZ)</text:span></text:p>
            <text:p text:style-name="P2502"><text:span text:style-name="T2503">warzywa na parze</text:span><text:span text:style-name="T2504"><text:s/>90g (marchew, brokuły, kalafior) ,</text:span></text:p>
            <text:p text:style-name="P2505"><text:span text:style-name="T2506">ryż</text:span><text:span text:style-name="T2507"><text:s/>180g</text:span></text:p>
            <text:p text:style-name="P2508"><text:span text:style-name="T2509">kompot</text:span><text:span text:style-name="T2510"><text:s text:c="2"/>150ml</text:span></text:p>
          </table:table-cell>
          <table:table-cell table:style-name="TableCell2511">
            <text:p text:style-name="P2512"><text:span text:style-name="T2513">Zupa pieczarkowa<text:s/></text:span><text:span text:style-name="T2514">300ml (Kurczak, mąka pszenna, śmietana, włoszczyzna, masło, pieczarki, makaron; MLE, SEL)</text:span></text:p>
            <text:p text:style-name="P2515"><text:span text:style-name="T2516">pulpet rybny z sosem pomidorowym</text:span><text:span text:style-name="T2517"><text:s/>90g/80g (b</text:span><text:span text:style-name="T2518">ułka tarta, jajko, mąka pszenna, miruna, olej rzepakowy, koncentrat pomidorowy, JAJ, GLU PSZ</text:span><text:span text:style-name="T2519">)</text:span></text:p>
            <text:p text:style-name="P2520"><text:span text:style-name="T2521">sur z kapusty kiszonej<text:s/></text:span><text:span text:style-name="T2522">90g (kapusta kiszona, marchewka, olej rzepakowy),</text:span></text:p>
            <text:p text:style-name="P2523"><text:span text:style-name="T2524">ryż<text:s/></text:span><text:span text:style-name="T2525">180g,</text:span></text:p>
            <text:p text:style-name="P2526"><text:span text:style-name="T2527">kompot</text:span><text:span text:style-name="T2528"><text:s text:c="2"/>150ml</text:span></text:p>
          </table:table-cell>
        </table:table-row>
        <table:table-row table:style-name="TableRow2529">
          <table:table-cell table:style-name="TableCell2530">
            <text:p text:style-name="P2531">KOLACJA</text:p>
          </table:table-cell>
          <table:table-cell table:style-name="TableCell2532">
            <text:p text:style-name="P2533"><text:span text:style-name="T2534">Pieczywo pszenne</text:span><text:span text:style-name="T2535"><text:s/>50g (GLU PSZ)</text:span></text:p>
            <text:p text:style-name="P2536"><text:span text:style-name="T2537">Pieczywo razowe</text:span><text:span text:style-name="T2538"><text:s/>50g (GLU ŻYT)</text:span></text:p>
            <text:p text:style-name="P2539"><text:span text:style-name="T2540">masło<text:s/></text:span><text:span text:style-name="T2541">13g <text:s/>(MLE)</text:span></text:p>
            <text:p text:style-name="P2542"><text:span text:style-name="T2543">pasta z zielonego groszku</text:span><text:span text:style-name="T2544"><text:s/>50g (groszek zielny, olej, ser twarogowy; MLE),</text:span></text:p>
            <text:p text:style-name="P2545"><text:span text:style-name="T2546">herbata<text:s/></text:span><text:span text:style-name="T2547"><text:s/>200ml</text:span></text:p>
            <text:p text:style-name="P2548">ogórek 50g</text:p>
          </table:table-cell>
          <table:table-cell table:style-name="TableCell2549">
            <text:p text:style-name="P2550"><text:span text:style-name="T2551">Bułka<text:s/></text:span><text:span text:style-name="T2552"><text:s/>100g (GLU PSZ) ,</text:span></text:p>
            <text:p text:style-name="P2553"><text:span text:style-name="T2554">masło<text:s/></text:span><text:span text:style-name="T2555">13g <text:s/>(MLE)</text:span></text:p>
            <text:p text:style-name="P2556"><text:span text:style-name="T2557">pasta z twarogu</text:span><text:span text:style-name="T2558"><text:s/>50g (twaróg, śmietana, koperek; MLE),</text:span></text:p>
            <text:p text:style-name="P2559">pomidor () 50g,</text:p>
            <text:p text:style-name="P2560"><text:span text:style-name="T2561">herbata<text:s/></text:span><text:span text:style-name="T2562"><text:s/>200ml</text:span></text:p>
          </table:table-cell>
          <table:table-cell table:style-name="TableCell2563">
            <text:p text:style-name="P2564"><text:span text:style-name="T2565">Pieczywo razowe</text:span><text:span text:style-name="T2566">100g (GLU ŻYT),</text:span></text:p>
            <text:p text:style-name="P2567"><text:span text:style-name="T2568">masło<text:s/></text:span><text:span text:style-name="T2569">13g <text:s/>(MLE)</text:span></text:p>
            <text:p text:style-name="P2570"><text:span text:style-name="T2571">pasta z zielonego groszku</text:span><text:span text:style-name="T2572"><text:s/>50g (groszek zielny, olej, ser twarogowy; MLE),</text:span></text:p>
            <text:p text:style-name="P2573"><text:span text:style-name="T2574">herbata<text:s/></text:span><text:span text:style-name="T2575"><text:s/>200ml</text:span></text:p>
            <text:p text:style-name="P2576">ogórek 50g</text:p>
          </table:table-cell>
        </table:table-row>
        <table:table-row table:style-name="TableRow2577">
          <table:table-cell table:style-name="TableCell2578">
            <text:p text:style-name="P2579">POSIŁEK NOCNY</text:p>
          </table:table-cell>
          <table:table-cell table:style-name="TableCell2580">
            <text:p text:style-name="P2581"><text:span text:style-name="T2582">Pieczywo pszenne<text:s/></text:span><text:span text:style-name="T2583">30g (GLU),<text:s/></text:span><text:span text:style-name="T2584">masło<text:s/></text:span><text:span text:style-name="T2585">(MLE) 5g,<text:s/></text:span><text:span text:style-name="T2586">serek topiony</text:span><text:span text:style-name="T2587"><text:s/>20g (MLE) , pomidor 30g</text:span></text:p>
          </table:table-cell>
          <table:table-cell table:style-name="TableCell2588">
            <text:p text:style-name="P2589"><text:span text:style-name="T2590">Bułka</text:span><text:span text:style-name="T2591">30g (GLU),<text:s/></text:span><text:span text:style-name="T2592">masło<text:s/></text:span><text:span text:style-name="T2593">(MLE) 5g,<text:s/></text:span><text:span text:style-name="T2594">serek topiony</text:span><text:span text:style-name="T2595"><text:s/>20g (MLE) , pomidor 30g</text:span></text:p>
          </table:table-cell>
          <table:table-cell table:style-name="TableCell2596">
            <text:p text:style-name="P2597"><text:span text:style-name="T2598">Pieczywo razowe<text:s/></text:span><text:span text:style-name="T2599">30g (GLU),<text:s/></text:span><text:span text:style-name="T2600">masło<text:s/></text:span><text:span text:style-name="T2601">(MLE) 5g,<text:s/></text:span><text:span text:style-name="T2602">serek topiony</text:span><text:span text:style-name="T2603"><text:s/>20g (MLE) , pomidor 30g</text:span></text:p>
          </table:table-cell>
        </table:table-row>
        <table:table-row table:style-name="TableRow2604">
          <table:table-cell table:style-name="TableCell2605">
            <text:p text:style-name="P2606">WARTOŚCI ODŻYWCZE</text:p>
          </table:table-cell>
          <table:table-cell table:style-name="TableCell2607">
            <text:p text:style-name="P2608">E:2070 kcal</text:p>
            <text:p text:style-name="P2609">B:77g</text:p>
            <text:p text:style-name="P2610">T:67g kw. tł. nas: 27g</text:p>
            <text:p text:style-name="P2611">W:308g, w tym cukry:43g</text:p>
            <text:p text:style-name="P2612">Błonnik:37g <text:s/></text:p>
            <text:p text:style-name="P2613">Sól 4,9g</text:p>
          </table:table-cell>
          <table:table-cell table:style-name="TableCell2614">
            <text:p text:style-name="P2615">E:2136 kcal</text:p>
            <text:p text:style-name="P2616">B:79g</text:p>
            <text:p text:style-name="P2617">T:64g kw. tł. nas: 25g</text:p>
            <text:p text:style-name="P2618">W:332g, w tym cukry:44g</text:p>
            <text:p text:style-name="P2619">Błonnik:32g <text:s/></text:p>
            <text:p text:style-name="P2620">Sól 4,9g</text:p>
          </table:table-cell>
          <table:table-cell table:style-name="TableCell2621">
            <text:p text:style-name="P2622">E:1980kcal</text:p>
            <text:p text:style-name="P2623">B:75g</text:p>
            <text:p text:style-name="P2624">T:66g kw. tł. nas: 26g</text:p>
            <text:p text:style-name="P2625">W:263g, w tym cukry:38g</text:p>
            <text:p text:style-name="P2626">Błonnik:39g <text:s/></text:p>
            <text:p text:style-name="P2627">Sól 4,9g</text:p>
          </table:table-cell>
        </table:table-row>
      </table:table>
      <text:p text:style-name="P26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F" svg:font-family="F" style:font-family-generic="system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andardWW" style:display-name="Standard (WW)" style:family="paragraph">
      <style:paragraph-properties fo:widows="2" fo:orphans="2"/>
      <style:text-properties style:font-name-asian="Calibri" style:font-name-complex="F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4909in" fo:margin-left="0.984in" fo:margin-bottom="0.4409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4909in" fo:margin-left="0.984in" fo:margin-bottom="0.4409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otwarta szkola</meta:initial-creator>
    <dc:creator>otwarta szkola</dc:creator>
    <meta:creation-date>2023-12-18T09:05:00Z</meta:creation-date>
    <dc:date>2026-07-16T10:59:00Z</dc:date>
    <meta:print-date>2026-07-16T10:35:00Z</meta:print-date>
    <meta:template xlink:href="Normal" xlink:type="simple"/>
    <meta:editing-cycles>1</meta:editing-cycles>
    <meta:editing-duration>PT25320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2" meta:paragraph-count="58" meta:word-count="4164" meta:character-count="29095" meta:row-count="208" meta:non-whitespace-character-count="24989"/>
  </office:meta>
</office:document-meta>
</file>