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F" svg:font-family="F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3" style:family="table-column">
      <style:table-column-properties style:column-width="1.6201in" style:use-optimal-column-width="false"/>
    </style:style>
    <style:style style:name="TableColumn4" style:family="table-column">
      <style:table-column-properties style:column-width="2.7013in" style:use-optimal-column-width="false"/>
    </style:style>
    <style:style style:name="TableColumn5" style:family="table-column">
      <style:table-column-properties style:column-width="2.7013in" style:use-optimal-column-width="false"/>
    </style:style>
    <style:style style:name="TableColumn6" style:family="table-column">
      <style:table-column-properties style:column-width="2.702in" style:use-optimal-column-width="false"/>
    </style:style>
    <style:style style:name="Table2" style:family="table">
      <style:table-properties style:width="9.725in" fo:margin-left="0.0312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9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1" style:parent-style-name="Standard" style:family="paragraph">
      <style:paragraph-properties fo:margin-bottom="0in"/>
    </style:style>
    <style:style style:name="T1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5" style:parent-style-name="Standard" style:family="paragraph">
      <style:paragraph-properties fo:margin-bottom="0in"/>
    </style:style>
    <style:style style:name="T1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8" style:family="table-cell">
      <style:table-cell-properties fo:border="0.0034in solid #000000" fo:padding-top="0.0381in" fo:padding-left="0.0381in" fo:padding-bottom="0.0381in" fo:padding-right="0.0381in"/>
    </style:style>
    <style:style style:name="P19" style:parent-style-name="Standard" style:family="paragraph">
      <style:paragraph-properties fo:margin-bottom="0in"/>
    </style:style>
    <style:style style:name="T2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6" style:parent-style-name="Standard" style:family="paragraph">
      <style:paragraph-properties fo:margin-bottom="0in" fo:line-height="100%"/>
    </style:style>
    <style:style style:name="T2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9" style:parent-style-name="Standard" style:family="paragraph">
      <style:paragraph-properties fo:margin-bottom="0in" fo:line-height="100%"/>
    </style:style>
    <style:style style:name="T3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2" style:parent-style-name="Standard" style:family="paragraph">
      <style:paragraph-properties fo:margin-bottom="0in" fo:line-height="100%"/>
    </style:style>
    <style:style style:name="T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5" style:parent-style-name="Standard" style:family="paragraph">
      <style:paragraph-properties fo:margin-bottom="0in" fo:line-height="100%"/>
    </style:style>
    <style:style style:name="T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8" style:parent-style-name="Standard" style:family="paragraph">
      <style:paragraph-properties fo:margin-bottom="0in" fo:line-height="100%"/>
    </style:style>
    <style:style style:name="T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2" style:parent-style-name="Standard" style:family="paragraph">
      <style:paragraph-properties fo:margin-bottom="0in" fo:line-height="100%"/>
    </style:style>
    <style:style style:name="T4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5" style:parent-style-name="Standard" style:family="paragraph">
      <style:paragraph-properties fo:margin-bottom="0in" fo:line-height="100%"/>
    </style:style>
    <style:style style:name="T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9" style:parent-style-name="Standard" style:family="paragraph">
      <style:paragraph-properties fo:margin-bottom="0in" fo:line-height="100%"/>
    </style:style>
    <style:style style:name="T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2" style:parent-style-name="Standard" style:family="paragraph">
      <style:paragraph-properties fo:margin-bottom="0in" fo:line-height="100%"/>
    </style:style>
    <style:style style:name="T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6" style:parent-style-name="Standard" style:family="paragraph">
      <style:paragraph-properties fo:margin-bottom="0in" fo:line-height="100%"/>
    </style:style>
    <style:style style:name="T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9" style:parent-style-name="Standard" style:family="paragraph">
      <style:paragraph-properties fo:margin-bottom="0in" fo:line-height="100%"/>
    </style:style>
    <style:style style:name="T6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2" style:parent-style-name="Standard" style:family="paragraph">
      <style:paragraph-properties fo:margin-bottom="0in" fo:line-height="100%"/>
    </style:style>
    <style:style style:name="T6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5" style:parent-style-name="Standard" style:family="paragraph">
      <style:paragraph-properties fo:margin-bottom="0in" fo:line-height="100%"/>
    </style:style>
    <style:style style:name="T6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6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9" style:parent-style-name="Standard" style:family="paragraph">
      <style:paragraph-properties fo:margin-bottom="0in" fo:line-height="100%"/>
    </style:style>
    <style:style style:name="T7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4" style:parent-style-name="Standard" style:family="paragraph">
      <style:paragraph-properties fo:margin-bottom="0in" fo:line-height="100%"/>
    </style:style>
    <style:style style:name="T7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7" style:parent-style-name="Standard" style:family="paragraph">
      <style:paragraph-properties fo:margin-bottom="0in" fo:line-height="100%"/>
    </style:style>
    <style:style style:name="T7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0" style:parent-style-name="Standard" style:family="paragraph">
      <style:paragraph-properties fo:margin-bottom="0in" fo:line-height="100%"/>
    </style:style>
    <style:style style:name="T8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4" style:parent-style-name="Standard" style:family="paragraph">
      <style:paragraph-properties fo:margin-bottom="0in" fo:line-height="100%"/>
    </style:style>
    <style:style style:name="T8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7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2" style:parent-style-name="Standard" style:family="paragraph">
      <style:paragraph-properties fo:widows="0" fo:orphans="0" fo:margin-bottom="0in" fo:line-height="0.177in"/>
    </style:style>
    <style:style style:name="T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5" style:parent-style-name="Standard" style:family="paragraph">
      <style:paragraph-properties fo:margin-bottom="0in"/>
    </style:style>
    <style:style style:name="T9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0" style:parent-style-name="Standard" style:family="paragraph">
      <style:paragraph-properties fo:margin-bottom="0in" fo:line-height="100%"/>
    </style:style>
    <style:style style:name="T10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0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0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4" style:parent-style-name="Standard" style:family="paragraph">
      <style:paragraph-properties fo:widows="0" fo:orphans="0" fo:margin-bottom="0in" fo:line-height="0.177in"/>
    </style:style>
    <style:style style:name="T1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7" style:parent-style-name="Standard" style:family="paragraph">
      <style:paragraph-properties fo:margin-bottom="0in" fo:line-height="100%"/>
    </style:style>
    <style:style style:name="T10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0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2" style:parent-style-name="Standard" style:family="paragraph">
      <style:paragraph-properties fo:margin-bottom="0in" fo:line-height="100%"/>
    </style:style>
    <style:style style:name="T11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114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Cell11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6" style:parent-style-name="Standard" style:family="paragraph">
      <style:paragraph-properties fo:widows="0" fo:orphans="0" fo:margin-bottom="0in" fo:line-height="0.177in"/>
    </style:style>
    <style:style style:name="T1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0" style:parent-style-name="Standard" style:family="paragraph">
      <style:paragraph-properties fo:margin-bottom="0in"/>
    </style:style>
    <style:style style:name="T12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2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5" style:parent-style-name="Standard" style:family="paragraph">
      <style:paragraph-properties fo:margin-bottom="0in" fo:line-height="100%"/>
    </style:style>
    <style:style style:name="T12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2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3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2" style:parent-style-name="Standard" style:family="paragraph">
      <style:paragraph-properties fo:margin-bottom="0in" fo:line-height="0.177in"/>
    </style:style>
    <style:style style:name="T1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5" style:parent-style-name="Standard" style:family="paragraph">
      <style:paragraph-properties fo:margin-bottom="0in" fo:line-height="0.177in"/>
    </style:style>
    <style:style style:name="T1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8" style:parent-style-name="Standard" style:family="paragraph">
      <style:paragraph-properties fo:margin-bottom="0in" fo:line-height="0.177in"/>
    </style:style>
    <style:style style:name="T1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1" style:parent-style-name="Standard" style:family="paragraph">
      <style:paragraph-properties fo:margin-bottom="0in" fo:line-height="0.177in"/>
    </style:style>
    <style:style style:name="T14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4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4" style:parent-style-name="Standard" style:family="paragraph">
      <style:paragraph-properties fo:margin-bottom="0in" fo:line-height="0.177in"/>
    </style:style>
    <style:style style:name="T14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4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8" style:parent-style-name="Standard" style:family="paragraph">
      <style:paragraph-properties fo:margin-bottom="0in" fo:line-height="100%"/>
    </style:style>
    <style:style style:name="T1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1" style:parent-style-name="Standard" style:family="paragraph">
      <style:paragraph-properties fo:margin-bottom="0in" fo:line-height="100%"/>
    </style:style>
    <style:style style:name="T15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4" style:parent-style-name="Standard" style:family="paragraph">
      <style:paragraph-properties fo:margin-bottom="0in" fo:line-height="0.177in"/>
    </style:style>
    <style:style style:name="T15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7" style:parent-style-name="Standard" style:family="paragraph">
      <style:paragraph-properties fo:margin-bottom="0in" fo:line-height="100%"/>
    </style:style>
    <style:style style:name="T15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5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6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1" style:parent-style-name="Standard" style:family="paragraph">
      <style:paragraph-properties fo:margin-bottom="0in" fo:line-height="0.177in"/>
    </style:style>
    <style:style style:name="T16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4" style:parent-style-name="Standard" style:family="paragraph">
      <style:paragraph-properties fo:margin-bottom="0in" fo:line-height="0.177in"/>
    </style:style>
    <style:style style:name="T16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7" style:parent-style-name="Standard" style:family="paragraph">
      <style:paragraph-properties fo:margin-bottom="0in" fo:line-height="0.177in"/>
    </style:style>
    <style:style style:name="T16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0" style:parent-style-name="Standard" style:family="paragraph">
      <style:paragraph-properties fo:margin-bottom="0in" fo:line-height="0.177in"/>
    </style:style>
    <style:style style:name="T17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7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5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7" style:parent-style-name="Standard" style:family="paragraph">
      <style:paragraph-properties fo:margin-bottom="0in"/>
    </style:style>
    <style:style style:name="T17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8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7" style:parent-style-name="Standard" style:family="paragraph">
      <style:paragraph-properties fo:margin-bottom="0in"/>
    </style:style>
    <style:style style:name="T18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9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9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9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7" style:parent-style-name="Standard" style:family="paragraph">
      <style:paragraph-properties fo:margin-bottom="0in"/>
    </style:style>
    <style:style style:name="T19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0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0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21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1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22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2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2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23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231" style:parent-style-name="Standard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233" style:family="table-column">
      <style:table-column-properties style:column-width="1.6187in" style:use-optimal-column-width="false"/>
    </style:style>
    <style:style style:name="TableColumn234" style:family="table-column">
      <style:table-column-properties style:column-width="2.7006in" style:use-optimal-column-width="false"/>
    </style:style>
    <style:style style:name="TableColumn235" style:family="table-column">
      <style:table-column-properties style:column-width="2.7006in" style:use-optimal-column-width="false"/>
    </style:style>
    <style:style style:name="TableColumn236" style:family="table-column">
      <style:table-column-properties style:column-width="2.7048in" style:use-optimal-column-width="false"/>
    </style:style>
    <style:style style:name="Table232" style:family="table">
      <style:table-properties style:width="9.725in" fo:margin-left="-0.0069in" table:align="lef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39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240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41" style:parent-style-name="Standard" style:family="paragraph">
      <style:paragraph-properties fo:margin-bottom="0in"/>
    </style:style>
    <style:style style:name="T24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44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45" style:parent-style-name="Standard" style:family="paragraph">
      <style:paragraph-properties fo:margin-bottom="0in"/>
    </style:style>
    <style:style style:name="T2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48" style:family="table-cell">
      <style:table-cell-properties fo:border="0.0034in solid #000001" fo:padding-top="0in" fo:padding-left="0.0069in" fo:padding-bottom="0in" fo:padding-right="0.0069in"/>
    </style:style>
    <style:style style:name="P249" style:parent-style-name="Standard" style:family="paragraph">
      <style:paragraph-properties fo:margin-bottom="0in"/>
    </style:style>
    <style:style style:name="T2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51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54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5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56" style:parent-style-name="Standard" style:family="paragraph">
      <style:paragraph-properties fo:margin-bottom="0in" fo:line-height="100%"/>
    </style:style>
    <style:style style:name="T2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59" style:parent-style-name="Standard" style:family="paragraph">
      <style:paragraph-properties fo:margin-bottom="0in" fo:line-height="100%"/>
    </style:style>
    <style:style style:name="T26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6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62" style:parent-style-name="Standard" style:family="paragraph">
      <style:paragraph-properties fo:margin-bottom="0in" fo:line-height="100%"/>
    </style:style>
    <style:style style:name="T26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6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65" style:parent-style-name="Standard" style:family="paragraph">
      <style:paragraph-properties fo:margin-bottom="0in" fo:line-height="100%"/>
    </style:style>
    <style:style style:name="T26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6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6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6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70" style:parent-style-name="Standard" style:family="paragraph">
      <style:paragraph-properties fo:margin-bottom="0in" fo:line-height="100%"/>
    </style:style>
    <style:style style:name="T27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7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73" style:parent-style-name="Standard" style:family="paragraph">
      <style:paragraph-properties fo:margin-bottom="0in" fo:line-height="0.177in"/>
    </style:style>
    <style:style style:name="T27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7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76" style:parent-style-name="Standard" style:family="paragraph">
      <style:paragraph-properties fo:margin-bottom="0in" fo:line-height="100%"/>
    </style:style>
    <style:style style:name="T277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10pt" style:font-size-asian="10pt" style:font-size-complex="10pt"/>
    </style:style>
    <style:style style:name="T278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279" style:parent-style-name="Standard" style:family="paragraph">
      <style:paragraph-properties fo:margin-bottom="0in" fo:line-height="100%"/>
    </style:style>
    <style:style style:name="T2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82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83" style:parent-style-name="Standard" style:family="paragraph">
      <style:paragraph-properties fo:margin-bottom="0in" fo:line-height="100%"/>
    </style:style>
    <style:style style:name="T2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86" style:parent-style-name="Standard" style:family="paragraph">
      <style:paragraph-properties fo:margin-bottom="0in" fo:line-height="100%"/>
    </style:style>
    <style:style style:name="T2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89" style:parent-style-name="Standard" style:family="paragraph">
      <style:paragraph-properties fo:margin-bottom="0in" fo:line-height="100%"/>
    </style:style>
    <style:style style:name="T29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9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9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9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9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95" style:parent-style-name="Standard" style:family="paragraph">
      <style:paragraph-properties fo:margin-bottom="0in" fo:line-height="100%"/>
    </style:style>
    <style:style style:name="T29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9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98" style:parent-style-name="Standard" style:family="paragraph">
      <style:paragraph-properties fo:margin-bottom="0in" fo:line-height="0.177in"/>
    </style:style>
    <style:style style:name="T29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01" style:parent-style-name="Standard" style:family="paragraph">
      <style:paragraph-properties fo:margin-bottom="0in" fo:line-height="100%"/>
    </style:style>
    <style:style style:name="T30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0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04" style:parent-style-name="Standard" style:family="paragraph">
      <style:paragraph-properties fo:margin-bottom="0in" fo:line-height="100%"/>
    </style:style>
    <style:style style:name="T3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07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Cell308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309" style:parent-style-name="Standard" style:family="paragraph">
      <style:paragraph-properties fo:margin-bottom="0in" fo:line-height="100%"/>
    </style:style>
    <style:style style:name="T31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31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1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14" style:parent-style-name="Standard" style:family="paragraph">
      <style:paragraph-properties fo:margin-bottom="0in" fo:line-height="100%"/>
    </style:style>
    <style:style style:name="T31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1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1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1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19" style:parent-style-name="Standard" style:family="paragraph">
      <style:paragraph-properties fo:margin-bottom="0in" fo:line-height="100%"/>
    </style:style>
    <style:style style:name="T32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22" style:parent-style-name="Standard" style:family="paragraph">
      <style:paragraph-properties fo:margin-bottom="0in" fo:line-height="0.177in"/>
    </style:style>
    <style:style style:name="T3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25" style:parent-style-name="Standard" style:family="paragraph">
      <style:paragraph-properties fo:margin-bottom="0in" fo:line-height="100%"/>
    </style:style>
    <style:style style:name="T32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2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28" style:parent-style-name="Standard" style:family="paragraph">
      <style:paragraph-properties fo:margin-bottom="0in" fo:line-height="100%"/>
    </style:style>
    <style:style style:name="T32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3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31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334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33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336" style:parent-style-name="Standard" style:family="paragraph">
      <style:paragraph-properties fo:margin-bottom="0in" fo:line-height="100%"/>
    </style:style>
    <style:style style:name="T33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33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339" style:parent-style-name="Domyślnaczcionkaakapitu" style:family="text">
      <style:text-properties style:font-name="Times New Roman" fo:font-size="10pt" style:font-size-asian="10pt" style:font-size-complex="10pt"/>
    </style:style>
    <style:style style:name="T340" style:parent-style-name="Domyślnaczcionkaakapitu" style:family="text">
      <style:text-properties style:font-name="Times New Roman" fo:font-size="10pt" style:font-size-asian="10pt" style:font-size-complex="10pt"/>
    </style:style>
    <style:style style:name="P341" style:parent-style-name="Standard" style:family="paragraph">
      <style:paragraph-properties fo:margin-bottom="0in" fo:line-height="100%"/>
    </style:style>
    <style:style style:name="T34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4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44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345" style:parent-style-name="Domyślnaczcionkaakapitu" style:family="text">
      <style:text-properties style:font-name="Times New Roman" fo:font-size="10pt" style:font-size-asian="10pt" style:font-size-complex="10pt"/>
    </style:style>
    <style:style style:name="T34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47" style:parent-style-name="Standard" style:family="paragraph">
      <style:paragraph-properties fo:margin-bottom="0in" fo:line-height="100%"/>
    </style:style>
    <style:style style:name="T34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4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50" style:parent-style-name="Domyślnaczcionkaakapitu" style:family="text">
      <style:text-properties style:font-name="Times New Roman" fo:font-size="10pt" style:font-size-asian="10pt" style:font-size-complex="10pt"/>
    </style:style>
    <style:style style:name="P351" style:parent-style-name="Standard" style:family="paragraph">
      <style:paragraph-properties fo:margin-bottom="0in" fo:line-height="100%"/>
    </style:style>
    <style:style style:name="T35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5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54" style:parent-style-name="Standard" style:family="paragraph">
      <style:paragraph-properties fo:margin-bottom="0in" fo:line-height="100%"/>
    </style:style>
    <style:style style:name="T355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10pt" style:font-size-asian="10pt" style:font-size-complex="10pt"/>
    </style:style>
    <style:style style:name="T356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TableCell357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358" style:parent-style-name="Standard" style:family="paragraph">
      <style:paragraph-properties fo:margin-bottom="0in" fo:line-height="100%"/>
    </style:style>
    <style:style style:name="T359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360" style:parent-style-name="Domyślnaczcionkaakapitu" style:family="text">
      <style:text-properties style:font-name="Times New Roman" fo:font-size="10pt" style:font-size-asian="10pt" style:font-size-complex="10pt"/>
    </style:style>
    <style:style style:name="P361" style:parent-style-name="Standard" style:family="paragraph">
      <style:paragraph-properties fo:margin-bottom="0in" fo:line-height="100%"/>
    </style:style>
    <style:style style:name="T36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6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64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36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66" style:parent-style-name="Standard" style:family="paragraph">
      <style:paragraph-properties fo:margin-bottom="0in" fo:line-height="100%"/>
    </style:style>
    <style:style style:name="T367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6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69" style:parent-style-name="Domyślnaczcionkaakapitu" style:family="text">
      <style:text-properties style:font-name="Times New Roman" fo:font-size="10pt" style:font-size-asian="10pt" style:font-size-complex="10pt"/>
    </style:style>
    <style:style style:name="T37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71" style:parent-style-name="Standard" style:family="paragraph">
      <style:paragraph-properties fo:margin-bottom="0in" fo:line-height="100%"/>
    </style:style>
    <style:style style:name="T37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7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74" style:parent-style-name="Standard" style:family="paragraph">
      <style:paragraph-properties fo:margin-bottom="0in" fo:line-height="100%"/>
    </style:style>
    <style:style style:name="T375" style:parent-style-name="Domyślnaczcionkaakapitu" style:family="text">
      <style:text-properties style:font-name="Times New Roman" style:font-name-asian="Calibri" fo:font-weight="bold" style:font-weight-asian="bold" style:font-weight-complex="bold" fo:font-size="10pt" style:font-size-asian="10pt" style:font-size-complex="10pt"/>
    </style:style>
    <style:style style:name="T376" style:parent-style-name="Domyślnaczcionkaakapitu" style:family="text">
      <style:text-properties style:font-name="Times New Roman" style:font-name-asian="Calibri" fo:font-size="10pt" style:font-size-asian="10pt" style:font-size-complex="10pt"/>
    </style:style>
    <style:style style:name="TableCell377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378" style:parent-style-name="Standard" style:family="paragraph">
      <style:paragraph-properties fo:margin-bottom="0in" fo:line-height="100%"/>
    </style:style>
    <style:style style:name="T379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380" style:parent-style-name="Domyślnaczcionkaakapitu" style:family="text">
      <style:text-properties style:font-name="Times New Roman" fo:font-size="10pt" style:font-size-asian="10pt" style:font-size-complex="10pt"/>
    </style:style>
    <style:style style:name="T381" style:parent-style-name="Domyślnaczcionkaakapitu" style:family="text">
      <style:text-properties style:font-name="Times New Roman" fo:font-size="10pt" style:font-size-asian="10pt" style:font-size-complex="10pt"/>
    </style:style>
    <style:style style:name="P382" style:parent-style-name="Standard" style:family="paragraph">
      <style:paragraph-properties fo:margin-bottom="0in" fo:line-height="100%"/>
    </style:style>
    <style:style style:name="T38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8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85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38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87" style:parent-style-name="Standard" style:family="paragraph">
      <style:paragraph-properties fo:margin-bottom="0in" fo:line-height="100%"/>
    </style:style>
    <style:style style:name="T38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8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39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91" style:parent-style-name="Standard" style:family="paragraph">
      <style:paragraph-properties fo:margin-bottom="0in" fo:line-height="100%"/>
    </style:style>
    <style:style style:name="T39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9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394" style:parent-style-name="Standard" style:family="paragraph">
      <style:paragraph-properties fo:margin-bottom="0in" fo:line-height="100%"/>
    </style:style>
    <style:style style:name="T39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39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399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400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01" style:parent-style-name="Standard" style:family="paragraph">
      <style:paragraph-properties fo:margin-bottom="0in" fo:line-height="100%"/>
    </style:style>
    <style:style style:name="T4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04" style:parent-style-name="Standard" style:family="paragraph">
      <style:paragraph-properties fo:margin-bottom="0in" fo:line-height="100%"/>
    </style:style>
    <style:style style:name="T4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07" style:parent-style-name="Standard" style:family="paragraph">
      <style:paragraph-properties fo:margin-bottom="0in" fo:line-height="100%"/>
    </style:style>
    <style:style style:name="T40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0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10" style:parent-style-name="Standard" style:family="paragraph">
      <style:paragraph-properties fo:margin-bottom="0in" fo:line-height="100%"/>
    </style:style>
    <style:style style:name="T4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1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1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14" style:parent-style-name="Standard" style:family="paragraph">
      <style:paragraph-properties fo:margin-bottom="0in" fo:line-height="100%"/>
    </style:style>
    <style:style style:name="T41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1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17" style:parent-style-name="Standard" style:family="paragraph">
      <style:paragraph-properties fo:margin-bottom="0in" fo:line-height="100%"/>
    </style:style>
    <style:style style:name="T41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20" style:parent-style-name="Standard" style:family="paragraph">
      <style:paragraph-properties fo:margin-bottom="0in" fo:line-height="100%"/>
    </style:style>
    <style:style style:name="T42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42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423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24" style:parent-style-name="Standard" style:family="paragraph">
      <style:paragraph-properties fo:margin-bottom="0in" fo:line-height="100%"/>
    </style:style>
    <style:style style:name="T4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27" style:parent-style-name="Standard" style:family="paragraph">
      <style:paragraph-properties fo:margin-bottom="0in" fo:line-height="100%"/>
    </style:style>
    <style:style style:name="T4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30" style:parent-style-name="Standard" style:family="paragraph">
      <style:paragraph-properties fo:margin-bottom="0in" fo:line-height="100%"/>
    </style:style>
    <style:style style:name="T43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3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34" style:parent-style-name="Standard" style:family="paragraph">
      <style:paragraph-properties fo:margin-bottom="0in" fo:line-height="100%"/>
    </style:style>
    <style:style style:name="T43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3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37" style:parent-style-name="Standard" style:family="paragraph">
      <style:paragraph-properties fo:margin-bottom="0in" fo:line-height="100%"/>
    </style:style>
    <style:style style:name="T43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en" fo:country="US"/>
    </style:style>
    <style:style style:name="T43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P440" style:parent-style-name="Standard" style:family="paragraph">
      <style:paragraph-properties fo:margin-bottom="0in" fo:line-height="100%"/>
    </style:style>
    <style:style style:name="T44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44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443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444" style:parent-style-name="Standard" style:family="paragraph">
      <style:paragraph-properties fo:margin-bottom="0in" fo:line-height="100%"/>
    </style:style>
    <style:style style:name="T44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4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47" style:parent-style-name="Standard" style:family="paragraph">
      <style:paragraph-properties fo:margin-bottom="0in" fo:line-height="100%"/>
    </style:style>
    <style:style style:name="T4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50" style:parent-style-name="Standard" style:family="paragraph">
      <style:paragraph-properties fo:margin-bottom="0in" fo:line-height="100%"/>
    </style:style>
    <style:style style:name="T4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5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54" style:parent-style-name="Standard" style:family="paragraph">
      <style:paragraph-properties fo:margin-bottom="0in" fo:line-height="100%"/>
    </style:style>
    <style:style style:name="T45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5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457" style:parent-style-name="Standard" style:family="paragraph">
      <style:paragraph-properties fo:margin-bottom="0in" fo:line-height="100%"/>
    </style:style>
    <style:style style:name="T45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45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460" style:parent-style-name="Standard" style:family="paragraph">
      <style:paragraph-properties fo:margin-bottom="0in" fo:line-height="100%"/>
    </style:style>
    <style:style style:name="T46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46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65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466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67" style:parent-style-name="Standard" style:family="paragraph">
      <style:paragraph-properties fo:margin-bottom="0in"/>
    </style:style>
    <style:style style:name="T4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7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7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474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75" style:parent-style-name="Standard" style:family="paragraph">
      <style:paragraph-properties fo:margin-bottom="0in"/>
    </style:style>
    <style:style style:name="T4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7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7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482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483" style:parent-style-name="Standard" style:family="paragraph">
      <style:paragraph-properties fo:margin-bottom="0in"/>
    </style:style>
    <style:style style:name="T4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8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8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8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92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493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94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495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496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497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TableCell49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499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0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1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2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TableCell503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504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5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6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7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508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509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511" style:family="table-column">
      <style:table-column-properties style:column-width="1.6201in" style:use-optimal-column-width="false"/>
    </style:style>
    <style:style style:name="TableColumn512" style:family="table-column">
      <style:table-column-properties style:column-width="2.7013in" style:use-optimal-column-width="false"/>
    </style:style>
    <style:style style:name="TableColumn513" style:family="table-column">
      <style:table-column-properties style:column-width="2.7013in" style:use-optimal-column-width="false"/>
    </style:style>
    <style:style style:name="TableColumn514" style:family="table-column">
      <style:table-column-properties style:column-width="2.702in" style:use-optimal-column-width="false"/>
    </style:style>
    <style:style style:name="Table510" style:family="table">
      <style:table-properties style:width="9.725in" fo:margin-left="0.0312in" table:align="left"/>
    </style:style>
    <style:style style:name="TableRow515" style:family="table-row">
      <style:table-row-properties style:use-optimal-row-height="false"/>
    </style:style>
    <style:style style:name="TableCell51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517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518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519" style:parent-style-name="Standard" style:family="paragraph">
      <style:paragraph-properties fo:margin-bottom="0in"/>
    </style:style>
    <style:style style:name="T52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2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2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52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524" style:parent-style-name="Standard" style:family="paragraph">
      <style:paragraph-properties fo:margin-bottom="0in"/>
    </style:style>
    <style:style style:name="T5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2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527" style:family="table-cell">
      <style:table-cell-properties fo:border="0.0034in solid #000000" fo:padding-top="0.0381in" fo:padding-left="0.0381in" fo:padding-bottom="0.0381in" fo:padding-right="0.0381in"/>
    </style:style>
    <style:style style:name="P528" style:parent-style-name="Standard" style:family="paragraph">
      <style:paragraph-properties fo:margin-bottom="0in"/>
    </style:style>
    <style:style style:name="T52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30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531" style:family="table-row">
      <style:table-row-properties style:use-optimal-row-height="false"/>
    </style:style>
    <style:style style:name="TableCell53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33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5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35" style:parent-style-name="Standard" style:family="paragraph">
      <style:paragraph-properties fo:margin-bottom="0in" fo:line-height="100%"/>
    </style:style>
    <style:style style:name="T5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38" style:parent-style-name="Standard" style:family="paragraph">
      <style:paragraph-properties fo:margin-bottom="0in" fo:line-height="100%"/>
    </style:style>
    <style:style style:name="T5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41" style:parent-style-name="Standard" style:family="paragraph">
      <style:paragraph-properties fo:margin-bottom="0in" fo:line-height="100%"/>
    </style:style>
    <style:style style:name="T54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4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44" style:parent-style-name="Standard" style:family="paragraph">
      <style:paragraph-properties fo:margin-bottom="0in" fo:line-height="100%"/>
    </style:style>
    <style:style style:name="T54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4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47" style:parent-style-name="Standard" style:family="paragraph">
      <style:paragraph-properties fo:margin-bottom="0in" fo:line-height="100%"/>
    </style:style>
    <style:style style:name="T5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5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5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53" style:parent-style-name="Standard" style:family="paragraph">
      <style:paragraph-properties fo:margin-bottom="0in" fo:line-height="100%"/>
    </style:style>
    <style:style style:name="T55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5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56" style:parent-style-name="Standard" style:family="paragraph">
      <style:paragraph-properties fo:margin-bottom="0in" fo:line-height="100%"/>
    </style:style>
    <style:style style:name="T5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5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60" style:parent-style-name="Standard" style:family="paragraph">
      <style:paragraph-properties fo:margin-bottom="0in" fo:line-height="100%"/>
    </style:style>
    <style:style style:name="T5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63" style:parent-style-name="Standard" style:family="paragraph">
      <style:paragraph-properties fo:margin-bottom="0in" fo:line-height="100%"/>
    </style:style>
    <style:style style:name="T56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6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66" style:parent-style-name="Standard" style:family="paragraph">
      <style:paragraph-properties fo:margin-bottom="0in" fo:line-height="100%"/>
    </style:style>
    <style:style style:name="T56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70" style:parent-style-name="Standard" style:family="paragraph">
      <style:paragraph-properties fo:margin-bottom="0in" fo:line-height="100%"/>
    </style:style>
    <style:style style:name="T57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7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57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75" style:parent-style-name="Standard" style:family="paragraph">
      <style:paragraph-properties fo:margin-bottom="0in" fo:line-height="100%"/>
    </style:style>
    <style:style style:name="T5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78" style:parent-style-name="Standard" style:family="paragraph">
      <style:paragraph-properties fo:margin-bottom="0in" fo:line-height="100%"/>
    </style:style>
    <style:style style:name="T57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8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81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Cell58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583" style:parent-style-name="Standard" style:family="paragraph">
      <style:paragraph-properties fo:margin-bottom="0in" fo:line-height="100%"/>
    </style:style>
    <style:style style:name="T5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86" style:parent-style-name="Standard" style:family="paragraph">
      <style:paragraph-properties fo:margin-bottom="0in" fo:line-height="100%"/>
    </style:style>
    <style:style style:name="T5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89" style:parent-style-name="Standard" style:family="paragraph">
      <style:paragraph-properties fo:margin-bottom="0in" fo:line-height="100%"/>
    </style:style>
    <style:style style:name="T59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9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92" style:parent-style-name="Standard" style:family="paragraph">
      <style:paragraph-properties fo:margin-bottom="0in" fo:line-height="100%"/>
    </style:style>
    <style:style style:name="T5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9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5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598" style:parent-style-name="Standard" style:family="paragraph">
      <style:paragraph-properties fo:margin-bottom="0in" fo:line-height="100%"/>
    </style:style>
    <style:style style:name="T59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01" style:parent-style-name="Standard" style:family="paragraph">
      <style:paragraph-properties fo:margin-bottom="0in" fo:line-height="100%"/>
    </style:style>
    <style:style style:name="T6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04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605" style:family="table-row">
      <style:table-row-properties style:use-optimal-row-height="false"/>
    </style:style>
    <style:style style:name="TableCell60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07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60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09" style:parent-style-name="Standard" style:family="paragraph">
      <style:paragraph-properties fo:margin-bottom="0in" fo:line-height="0.177in"/>
    </style:style>
    <style:style style:name="T61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61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13" style:parent-style-name="Standard" style:family="paragraph">
      <style:paragraph-properties fo:margin-bottom="0in"/>
    </style:style>
    <style:style style:name="T61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16" style:parent-style-name="Standard" style:family="paragraph">
      <style:paragraph-properties fo:margin-bottom="0in"/>
    </style:style>
    <style:style style:name="T6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19" style:parent-style-name="Standard" style:family="paragraph">
      <style:paragraph-properties fo:margin-bottom="0in"/>
    </style:style>
    <style:style style:name="T62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6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622" style:parent-style-name="Standard" style:family="paragraph">
      <style:paragraph-properties fo:margin-bottom="0in"/>
    </style:style>
    <style:style style:name="T62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62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62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26" style:parent-style-name="Standard" style:family="paragraph">
      <style:paragraph-properties fo:margin-bottom="0in" fo:line-height="0.177in"/>
    </style:style>
    <style:style style:name="T62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2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29" style:parent-style-name="Standard" style:family="paragraph">
      <style:paragraph-properties fo:margin-bottom="0in"/>
    </style:style>
    <style:style style:name="T63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3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32" style:parent-style-name="Standard" style:family="paragraph">
      <style:paragraph-properties fo:margin-bottom="0in"/>
    </style:style>
    <style:style style:name="T6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35" style:parent-style-name="Standard" style:family="paragraph">
      <style:paragraph-properties fo:margin-bottom="0in"/>
    </style:style>
    <style:style style:name="T63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63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638" style:parent-style-name="Standard" style:family="paragraph">
      <style:paragraph-properties fo:margin-bottom="0in"/>
    </style:style>
    <style:style style:name="T6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640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Cell64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42" style:parent-style-name="Standard" style:family="paragraph">
      <style:paragraph-properties fo:margin-bottom="0in" fo:line-height="0.177in"/>
    </style:style>
    <style:style style:name="T64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4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4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46" style:parent-style-name="Standard" style:family="paragraph">
      <style:paragraph-properties fo:margin-bottom="0in"/>
    </style:style>
    <style:style style:name="T64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4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49" style:parent-style-name="Standard" style:family="paragraph">
      <style:paragraph-properties fo:margin-bottom="0in"/>
    </style:style>
    <style:style style:name="T6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5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5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53" style:parent-style-name="Standard" style:family="paragraph">
      <style:paragraph-properties fo:margin-bottom="0in"/>
    </style:style>
    <style:style style:name="T654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65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656" style:parent-style-name="Standard" style:family="paragraph">
      <style:paragraph-properties fo:margin-bottom="0in"/>
    </style:style>
    <style:style style:name="T65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65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659" style:family="table-row">
      <style:table-row-properties style:use-optimal-row-height="false"/>
    </style:style>
    <style:style style:name="TableCell66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61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66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63" style:parent-style-name="Standard" style:family="paragraph">
      <style:paragraph-properties fo:margin-bottom="0in" fo:line-height="100%"/>
    </style:style>
    <style:style style:name="T66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6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66" style:parent-style-name="Standard" style:family="paragraph">
      <style:paragraph-properties fo:margin-bottom="0in" fo:line-height="100%"/>
    </style:style>
    <style:style style:name="T66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6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69" style:parent-style-name="Standard" style:family="paragraph">
      <style:paragraph-properties fo:margin-bottom="0in" fo:line-height="100%"/>
    </style:style>
    <style:style style:name="T67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72" style:parent-style-name="Standard" style:family="paragraph">
      <style:paragraph-properties fo:margin-bottom="0in" fo:line-height="100%"/>
    </style:style>
    <style:style style:name="T67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7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75" style:parent-style-name="Standard" style:family="paragraph">
      <style:paragraph-properties fo:margin-bottom="0in" fo:line-height="100%"/>
    </style:style>
    <style:style style:name="T67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78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679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Cell6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81" style:parent-style-name="Standard" style:family="paragraph">
      <style:paragraph-properties fo:margin-bottom="0in" fo:line-height="100%"/>
    </style:style>
    <style:style style:name="T68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84" style:parent-style-name="Standard" style:family="paragraph">
      <style:paragraph-properties fo:margin-bottom="0in" fo:line-height="100%"/>
    </style:style>
    <style:style style:name="T68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8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87" style:parent-style-name="Standard" style:family="paragraph">
      <style:paragraph-properties fo:margin-bottom="0in" fo:line-height="100%"/>
    </style:style>
    <style:style style:name="T68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8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90" style:parent-style-name="Standard" style:family="paragraph">
      <style:paragraph-properties fo:margin-bottom="0in" fo:line-height="100%"/>
    </style:style>
    <style:style style:name="T69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93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694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Cell69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96" style:parent-style-name="Standard" style:family="paragraph">
      <style:paragraph-properties fo:margin-bottom="0in" fo:line-height="100%"/>
    </style:style>
    <style:style style:name="T69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699" style:parent-style-name="Standard" style:family="paragraph">
      <style:paragraph-properties fo:margin-bottom="0in" fo:line-height="100%"/>
    </style:style>
    <style:style style:name="T7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02" style:parent-style-name="Standard" style:family="paragraph">
      <style:paragraph-properties fo:margin-bottom="0in" fo:line-height="100%"/>
    </style:style>
    <style:style style:name="T70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70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05" style:parent-style-name="Standard" style:family="paragraph">
      <style:paragraph-properties fo:margin-bottom="0in" fo:line-height="100%"/>
    </style:style>
    <style:style style:name="T70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7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08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709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710" style:family="table-row">
      <style:table-row-properties style:use-optimal-row-height="false"/>
    </style:style>
    <style:style style:name="TableCell71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12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71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14" style:parent-style-name="Standard" style:family="paragraph">
      <style:paragraph-properties fo:margin-bottom="0in" fo:line-height="0.177in"/>
    </style:style>
    <style:style style:name="T71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71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1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2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7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22" style:parent-style-name="Standard" style:family="paragraph">
      <style:paragraph-properties fo:margin-bottom="0in" fo:line-height="0.177in"/>
    </style:style>
    <style:style style:name="T7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2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2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73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731" style:parent-style-name="Standard" style:family="paragraph">
      <style:paragraph-properties fo:margin-bottom="0in" fo:line-height="0.177in"/>
    </style:style>
    <style:style style:name="T73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7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3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3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738" style:family="table-row">
      <style:table-row-properties style:use-optimal-row-height="false"/>
    </style:style>
    <style:style style:name="TableCell7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4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74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4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4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4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4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4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4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7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4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75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75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5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6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6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762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764" style:family="table-column">
      <style:table-column-properties style:column-width="1.6201in" style:use-optimal-column-width="false"/>
    </style:style>
    <style:style style:name="TableColumn765" style:family="table-column">
      <style:table-column-properties style:column-width="2.7013in" style:use-optimal-column-width="false"/>
    </style:style>
    <style:style style:name="TableColumn766" style:family="table-column">
      <style:table-column-properties style:column-width="2.7013in" style:use-optimal-column-width="false"/>
    </style:style>
    <style:style style:name="TableColumn767" style:family="table-column">
      <style:table-column-properties style:column-width="2.702in" style:use-optimal-column-width="false"/>
    </style:style>
    <style:style style:name="Table763" style:family="table">
      <style:table-properties style:width="9.725in" fo:margin-left="0.0312in" table:align="left"/>
    </style:style>
    <style:style style:name="TableRow768" style:family="table-row">
      <style:table-row-properties style:use-optimal-row-height="false"/>
    </style:style>
    <style:style style:name="TableCell76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770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77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772" style:parent-style-name="Standard" style:family="paragraph">
      <style:paragraph-properties fo:margin-bottom="0in"/>
    </style:style>
    <style:style style:name="T77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7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77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776" style:parent-style-name="Standard" style:family="paragraph">
      <style:paragraph-properties fo:margin-bottom="0in"/>
    </style:style>
    <style:style style:name="T77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7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779" style:family="table-cell">
      <style:table-cell-properties fo:border="0.0034in solid #000000" fo:padding-top="0.0381in" fo:padding-left="0.0381in" fo:padding-bottom="0.0381in" fo:padding-right="0.0381in"/>
    </style:style>
    <style:style style:name="P780" style:parent-style-name="Standard" style:family="paragraph">
      <style:paragraph-properties fo:margin-bottom="0in"/>
    </style:style>
    <style:style style:name="T78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82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783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86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7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88" style:parent-style-name="Standard" style:family="paragraph">
      <style:paragraph-properties fo:margin-bottom="0in"/>
    </style:style>
    <style:style style:name="T78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9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91" style:parent-style-name="Standard" style:family="paragraph">
      <style:paragraph-properties fo:margin-bottom="0in"/>
    </style:style>
    <style:style style:name="T79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79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94" style:parent-style-name="Standard" style:family="paragraph">
      <style:paragraph-properties fo:margin-bottom="0in"/>
    </style:style>
    <style:style style:name="T79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7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799" style:parent-style-name="Standard" style:family="paragraph">
      <style:paragraph-properties fo:margin-bottom="0in"/>
    </style:style>
    <style:style style:name="T8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02" style:parent-style-name="Standard" style:family="paragraph">
      <style:paragraph-properties fo:margin-bottom="0in"/>
    </style:style>
    <style:style style:name="T80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0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05" style:parent-style-name="Standard" style:family="paragraph">
      <style:paragraph-properties fo:margin-bottom="0in" fo:line-height="100%"/>
    </style:style>
    <style:style style:name="T80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08" style:parent-style-name="Standard" style:family="paragraph">
      <style:paragraph-properties fo:margin-bottom="0in" fo:line-height="100%"/>
    </style:style>
    <style:style style:name="T80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1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81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12" style:parent-style-name="Standard" style:family="paragraph">
      <style:paragraph-properties fo:margin-bottom="0in"/>
    </style:style>
    <style:style style:name="T81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1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15" style:parent-style-name="Standard" style:family="paragraph">
      <style:paragraph-properties fo:margin-bottom="0in"/>
    </style:style>
    <style:style style:name="T81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1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2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21" style:parent-style-name="Standard" style:family="paragraph">
      <style:paragraph-properties fo:margin-bottom="0in"/>
    </style:style>
    <style:style style:name="T82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2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24" style:parent-style-name="Standard" style:family="paragraph">
      <style:paragraph-properties fo:margin-bottom="0in"/>
    </style:style>
    <style:style style:name="T8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27" style:parent-style-name="Standard" style:family="paragraph">
      <style:paragraph-properties fo:margin-bottom="0in" fo:line-height="100%"/>
    </style:style>
    <style:style style:name="T8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30" style:parent-style-name="Standard" style:family="paragraph">
      <style:paragraph-properties fo:margin-bottom="0in" fo:line-height="100%"/>
    </style:style>
    <style:style style:name="T83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3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83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834" style:parent-style-name="Standard" style:family="paragraph">
      <style:paragraph-properties fo:margin-bottom="0in"/>
    </style:style>
    <style:style style:name="T83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3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37" style:parent-style-name="Standard" style:family="paragraph">
      <style:paragraph-properties fo:margin-bottom="0in"/>
    </style:style>
    <style:style style:name="T83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3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42" style:parent-style-name="Standard" style:family="paragraph">
      <style:paragraph-properties fo:margin-bottom="0in"/>
    </style:style>
    <style:style style:name="T84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4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45" style:parent-style-name="Standard" style:family="paragraph">
      <style:paragraph-properties fo:margin-bottom="0in"/>
    </style:style>
    <style:style style:name="T8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4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48" style:parent-style-name="Standard" style:family="paragraph">
      <style:paragraph-properties fo:margin-bottom="0in" fo:line-height="100%"/>
    </style:style>
    <style:style style:name="T8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51" style:parent-style-name="Standard" style:family="paragraph">
      <style:paragraph-properties fo:margin-bottom="0in" fo:line-height="100%"/>
    </style:style>
    <style:style style:name="T85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854" style:family="table-row">
      <style:table-row-properties style:use-optimal-row-height="false"/>
    </style:style>
    <style:style style:name="TableCell85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5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85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58" style:parent-style-name="Standard" style:family="paragraph">
      <style:paragraph-properties fo:margin-bottom="0in" fo:line-height="0.177in"/>
    </style:style>
    <style:style style:name="T8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6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62" style:parent-style-name="Standard" style:family="paragraph">
      <style:paragraph-properties fo:margin-bottom="0in" fo:line-height="100%"/>
    </style:style>
    <style:style style:name="T86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86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865" style:parent-style-name="Standard" style:family="paragraph">
      <style:paragraph-properties fo:margin-bottom="0in" fo:line-height="100%"/>
    </style:style>
    <style:style style:name="T86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86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868" style:parent-style-name="Standard" style:family="paragraph">
      <style:paragraph-properties fo:margin-bottom="0in" fo:line-height="100%"/>
    </style:style>
    <style:style style:name="T869" style:parent-style-name="Domyślnaczcionkaakapitu" style:family="text">
      <style:text-properties style:font-name="Times New Roman" style:font-name-asian="Calibri" fo:font-weight="bold" style:font-weight-asian="bold" style:letter-kerning="false" fo:font-size="10pt" style:font-size-asian="10pt" style:font-size-complex="10pt"/>
    </style:style>
    <style:style style:name="T870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T871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872" style:parent-style-name="Standard" style:family="paragraph">
      <style:paragraph-properties fo:margin-bottom="0in" fo:line-height="0.177in"/>
    </style:style>
    <style:style style:name="T87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en" fo:country="US"/>
    </style:style>
    <style:style style:name="T87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ableCell87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76" style:parent-style-name="Standard" style:family="paragraph">
      <style:paragraph-properties fo:margin-bottom="0in"/>
    </style:style>
    <style:style style:name="T877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878" style:parent-style-name="Domyślnaczcionkaakapitu" style:family="text">
      <style:text-properties style:font-name="Times New Roman" fo:font-size="10pt" style:font-size-asian="10pt" style:font-size-complex="10pt"/>
    </style:style>
    <style:style style:name="T879" style:parent-style-name="Domyślnaczcionkaakapitu" style:family="text">
      <style:text-properties style:font-name="Times New Roman" fo:font-size="10pt" style:font-size-asian="10pt" style:font-size-complex="10pt"/>
    </style:style>
    <style:style style:name="T880" style:parent-style-name="Domyślnaczcionkaakapitu" style:family="text">
      <style:text-properties style:font-name="Times New Roman" fo:font-size="10pt" style:font-size-asian="10pt" style:font-size-complex="10pt"/>
    </style:style>
    <style:style style:name="P881" style:parent-style-name="Standard" style:family="paragraph">
      <style:paragraph-properties fo:margin-bottom="0in" fo:line-height="100%"/>
    </style:style>
    <style:style style:name="T88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88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884" style:parent-style-name="Standard" style:family="paragraph">
      <style:paragraph-properties fo:margin-bottom="0in" fo:line-height="100%"/>
    </style:style>
    <style:style style:name="T88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88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887" style:parent-style-name="Standard" style:family="paragraph">
      <style:paragraph-properties fo:margin-bottom="0in" fo:line-height="100%"/>
    </style:style>
    <style:style style:name="T888" style:parent-style-name="Domyślnaczcionkaakapitu" style:family="text">
      <style:text-properties style:font-name="Times New Roman" style:font-name-asian="Calibri" fo:font-weight="bold" style:font-weight-asian="bold" style:letter-kerning="false" fo:font-size="10pt" style:font-size-asian="10pt" style:font-size-complex="10pt"/>
    </style:style>
    <style:style style:name="T889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T890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891" style:parent-style-name="Standard" style:family="paragraph">
      <style:paragraph-properties fo:margin-bottom="0in" fo:line-height="0.177in"/>
    </style:style>
    <style:style style:name="T89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89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89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895" style:parent-style-name="Standard" style:family="paragraph">
      <style:paragraph-properties fo:margin-bottom="0in" fo:line-height="0.177in"/>
    </style:style>
    <style:style style:name="T8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8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899" style:parent-style-name="Standard" style:family="paragraph">
      <style:paragraph-properties fo:margin-bottom="0in" fo:line-height="100%"/>
    </style:style>
    <style:style style:name="T90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90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02" style:parent-style-name="Standard" style:family="paragraph">
      <style:paragraph-properties fo:margin-bottom="0in" fo:line-height="100%"/>
    </style:style>
    <style:style style:name="T90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90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05" style:parent-style-name="Standard" style:family="paragraph">
      <style:paragraph-properties fo:margin-bottom="0in" fo:line-height="100%"/>
    </style:style>
    <style:style style:name="T906" style:parent-style-name="Domyślnaczcionkaakapitu" style:family="text">
      <style:text-properties style:font-name="Times New Roman" style:font-name-asian="Calibri" fo:font-weight="bold" style:font-weight-asian="bold" style:letter-kerning="false" fo:font-size="10pt" style:font-size-asian="10pt" style:font-size-complex="10pt"/>
    </style:style>
    <style:style style:name="T907" style:parent-style-name="Domyślnaczcionkaakapitu" style:family="text">
      <style:text-properties style:font-name="Times New Roman" style:font-name-asian="Calibri" fo:font-weight="bold" style:font-weight-asian="bold" style:letter-kerning="false" fo:font-size="10pt" style:font-size-asian="10pt" style:font-size-complex="10pt"/>
    </style:style>
    <style:style style:name="T908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T909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910" style:parent-style-name="Standard" style:family="paragraph">
      <style:paragraph-properties fo:margin-bottom="0in" fo:line-height="0.177in"/>
    </style:style>
    <style:style style:name="T91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en" fo:country="US"/>
    </style:style>
    <style:style style:name="T91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ableRow913" style:family="table-row">
      <style:table-row-properties style:use-optimal-row-height="false"/>
    </style:style>
    <style:style style:name="TableCell9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15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91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17" style:parent-style-name="Standard" style:family="paragraph">
      <style:paragraph-properties fo:margin-bottom="0in" fo:line-height="100%"/>
    </style:style>
    <style:style style:name="T91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20" style:parent-style-name="Standard" style:family="paragraph">
      <style:paragraph-properties fo:margin-bottom="0in"/>
    </style:style>
    <style:style style:name="T92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2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23" style:parent-style-name="Standard" style:family="paragraph">
      <style:paragraph-properties fo:margin-bottom="0in"/>
    </style:style>
    <style:style style:name="T92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2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26" style:parent-style-name="Standard" style:family="paragraph">
      <style:paragraph-properties fo:margin-bottom="0in" fo:line-height="100%"/>
    </style:style>
    <style:style style:name="T92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92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29" style:parent-style-name="Standard" style:family="paragraph">
      <style:paragraph-properties fo:margin-bottom="0in" fo:line-height="100%"/>
    </style:style>
    <style:style style:name="T93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93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93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9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35" style:parent-style-name="Standard" style:family="paragraph">
      <style:paragraph-properties fo:margin-bottom="0in" fo:line-height="100%"/>
    </style:style>
    <style:style style:name="T9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38" style:parent-style-name="Standard" style:family="paragraph">
      <style:paragraph-properties fo:margin-bottom="0in"/>
    </style:style>
    <style:style style:name="T9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41" style:parent-style-name="Standard" style:family="paragraph">
      <style:paragraph-properties fo:margin-bottom="0in" fo:line-height="100%"/>
    </style:style>
    <style:style style:name="T94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94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94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45" style:parent-style-name="Standard" style:family="paragraph">
      <style:paragraph-properties fo:margin-bottom="0in" fo:line-height="100%"/>
    </style:style>
    <style:style style:name="T94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94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48" style:parent-style-name="Standard" style:family="paragraph">
      <style:paragraph-properties fo:margin-bottom="0in" fo:line-height="100%"/>
    </style:style>
    <style:style style:name="T94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95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952" style:parent-style-name="Standard" style:family="paragraph">
      <style:paragraph-properties fo:margin-bottom="0in"/>
    </style:style>
    <style:style style:name="T9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55" style:parent-style-name="Standard" style:family="paragraph">
      <style:paragraph-properties fo:margin-bottom="0in"/>
    </style:style>
    <style:style style:name="T9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5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58" style:parent-style-name="Standard" style:family="paragraph">
      <style:paragraph-properties fo:margin-bottom="0in" fo:line-height="100%"/>
    </style:style>
    <style:style style:name="T95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96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961" style:parent-style-name="Standard" style:family="paragraph">
      <style:paragraph-properties fo:margin-bottom="0in" fo:line-height="100%"/>
    </style:style>
    <style:style style:name="T9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964" style:parent-style-name="Standard" style:family="paragraph">
      <style:paragraph-properties fo:margin-bottom="0in" fo:line-height="100%"/>
    </style:style>
    <style:style style:name="T96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96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967" style:family="table-row">
      <style:table-row-properties style:use-optimal-row-height="false"/>
    </style:style>
    <style:style style:name="TableCell96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69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97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71" style:parent-style-name="Standard" style:family="paragraph">
      <style:paragraph-properties fo:margin-bottom="0in"/>
    </style:style>
    <style:style style:name="T97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7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7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97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80" style:parent-style-name="Standard" style:family="paragraph">
      <style:paragraph-properties fo:margin-bottom="0in"/>
    </style:style>
    <style:style style:name="T98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8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8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98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990" style:parent-style-name="Standard" style:family="paragraph">
      <style:paragraph-properties fo:margin-bottom="0in"/>
    </style:style>
    <style:style style:name="T99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9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9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9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998" style:family="table-row">
      <style:table-row-properties style:use-optimal-row-height="false"/>
    </style:style>
    <style:style style:name="TableCell99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0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P1001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0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0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0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0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0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0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0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00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1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01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1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1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2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2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2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023" style:parent-style-name="Standard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1025" style:family="table-column">
      <style:table-column-properties style:column-width="1.6201in" style:use-optimal-column-width="false"/>
    </style:style>
    <style:style style:name="TableColumn1026" style:family="table-column">
      <style:table-column-properties style:column-width="2.7013in" style:use-optimal-column-width="false"/>
    </style:style>
    <style:style style:name="TableColumn1027" style:family="table-column">
      <style:table-column-properties style:column-width="2.7013in" style:use-optimal-column-width="false"/>
    </style:style>
    <style:style style:name="TableColumn1028" style:family="table-column">
      <style:table-column-properties style:column-width="2.702in" style:use-optimal-column-width="false"/>
    </style:style>
    <style:style style:name="Table1024" style:family="table">
      <style:table-properties style:width="9.725in" fo:margin-left="0.0312in" table:align="left"/>
    </style:style>
    <style:style style:name="TableRow1029" style:family="table-row">
      <style:table-row-properties style:use-optimal-row-height="false"/>
    </style:style>
    <style:style style:name="TableCell103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031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032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033" style:parent-style-name="Standard" style:family="paragraph">
      <style:paragraph-properties fo:margin-bottom="0in"/>
    </style:style>
    <style:style style:name="T103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3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03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037" style:parent-style-name="Standard" style:family="paragraph">
      <style:paragraph-properties fo:margin-bottom="0in"/>
    </style:style>
    <style:style style:name="T103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040" style:family="table-cell">
      <style:table-cell-properties fo:border="0.0034in solid #000000" fo:padding-top="0.0381in" fo:padding-left="0.0381in" fo:padding-bottom="0.0381in" fo:padding-right="0.0381in"/>
    </style:style>
    <style:style style:name="P1041" style:parent-style-name="Standard" style:family="paragraph">
      <style:paragraph-properties fo:margin-bottom="0in"/>
    </style:style>
    <style:style style:name="T104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43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1044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1045" style:family="table-row">
      <style:table-row-properties style:use-optimal-row-height="false"/>
    </style:style>
    <style:style style:name="TableCell10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47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0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49" style:parent-style-name="Standard" style:family="paragraph">
      <style:paragraph-properties fo:margin-bottom="0in" fo:line-height="100%"/>
    </style:style>
    <style:style style:name="T10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52" style:parent-style-name="Standard" style:family="paragraph">
      <style:paragraph-properties fo:margin-bottom="0in" fo:line-height="100%"/>
    </style:style>
    <style:style style:name="T10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55" style:parent-style-name="Standard" style:family="paragraph">
      <style:paragraph-properties fo:margin-bottom="0in" fo:line-height="100%"/>
    </style:style>
    <style:style style:name="T10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5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58" style:parent-style-name="Standard" style:family="paragraph">
      <style:paragraph-properties fo:margin-bottom="0in" fo:line-height="100%"/>
    </style:style>
    <style:style style:name="T10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61" style:parent-style-name="Standard" style:family="paragraph">
      <style:paragraph-properties fo:margin-bottom="0in" fo:line-height="100%"/>
    </style:style>
    <style:style style:name="T10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0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64" style:parent-style-name="Standard" style:family="paragraph">
      <style:paragraph-properties fo:margin-bottom="0in" fo:line-height="100%"/>
    </style:style>
    <style:style style:name="T106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6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0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68" style:parent-style-name="Standard" style:family="paragraph">
      <style:paragraph-properties fo:margin-bottom="0in" fo:line-height="100%"/>
    </style:style>
    <style:style style:name="T106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71" style:parent-style-name="Standard" style:family="paragraph">
      <style:paragraph-properties fo:margin-bottom="0in" fo:line-height="100%"/>
    </style:style>
    <style:style style:name="T107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74" style:parent-style-name="Standard" style:family="paragraph">
      <style:paragraph-properties fo:margin-bottom="0in" fo:line-height="100%"/>
    </style:style>
    <style:style style:name="T107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7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77" style:parent-style-name="Standard" style:family="paragraph">
      <style:paragraph-properties fo:margin-bottom="0in" fo:line-height="100%"/>
    </style:style>
    <style:style style:name="T107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7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8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81" style:parent-style-name="Standard" style:family="paragraph">
      <style:paragraph-properties fo:margin-bottom="0in" fo:line-height="100%"/>
    </style:style>
    <style:style style:name="T108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84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 fo:language="en" fo:country="US"/>
    </style:style>
    <style:style style:name="TableCell108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86" style:parent-style-name="Standard" style:family="paragraph">
      <style:paragraph-properties fo:margin-bottom="0in" fo:line-height="100%"/>
    </style:style>
    <style:style style:name="T10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08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9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91" style:parent-style-name="Standard" style:family="paragraph">
      <style:paragraph-properties fo:margin-bottom="0in" fo:line-height="100%"/>
    </style:style>
    <style:style style:name="T109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9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94" style:parent-style-name="Standard" style:family="paragraph">
      <style:paragraph-properties fo:margin-bottom="0in" fo:line-height="100%"/>
    </style:style>
    <style:style style:name="T109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097" style:parent-style-name="Standard" style:family="paragraph">
      <style:paragraph-properties fo:margin-bottom="0in" fo:line-height="100%"/>
    </style:style>
    <style:style style:name="T109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0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00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1101" style:family="table-row">
      <style:table-row-properties style:use-optimal-row-height="false"/>
    </style:style>
    <style:style style:name="TableCell11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03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10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05" style:parent-style-name="Standard" style:family="paragraph">
      <style:paragraph-properties fo:margin-bottom="0in" fo:line-height="0.177in"/>
    </style:style>
    <style:style style:name="T110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1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08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10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110" style:parent-style-name="Standard" style:family="paragraph">
      <style:paragraph-properties fo:margin-bottom="0in" fo:line-height="100%"/>
    </style:style>
    <style:style style:name="T111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1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13" style:parent-style-name="Standard" style:family="paragraph">
      <style:paragraph-properties fo:margin-bottom="0in" fo:line-height="100%"/>
    </style:style>
    <style:style style:name="T111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11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11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17" style:parent-style-name="Standard" style:family="paragraph">
      <style:paragraph-properties fo:margin-bottom="0in" fo:line-height="100%"/>
    </style:style>
    <style:style style:name="T111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1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20" style:parent-style-name="Standard" style:family="paragraph">
      <style:paragraph-properties fo:margin-bottom="0in" fo:line-height="100%"/>
    </style:style>
    <style:style style:name="T112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2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23" style:parent-style-name="Standard" style:family="paragraph">
      <style:paragraph-properties fo:margin-bottom="0in" fo:line-height="100%"/>
    </style:style>
    <style:style style:name="T112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1125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Cell112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27" style:parent-style-name="Standard" style:family="paragraph">
      <style:paragraph-properties fo:margin-bottom="0in" fo:line-height="0.177in"/>
    </style:style>
    <style:style style:name="T112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1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30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13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132" style:parent-style-name="Standard" style:family="paragraph">
      <style:paragraph-properties fo:margin-bottom="0in" fo:line-height="100%"/>
    </style:style>
    <style:style style:name="T11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35" style:parent-style-name="Standard" style:family="paragraph">
      <style:paragraph-properties fo:margin-bottom="0in" fo:line-height="100%"/>
    </style:style>
    <style:style style:name="T113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13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138" style:family="table-row">
      <style:table-row-properties style:use-optimal-row-height="false"/>
    </style:style>
    <style:style style:name="TableCell11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4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14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42" style:parent-style-name="Standard" style:family="paragraph">
      <style:paragraph-properties fo:margin-bottom="0in" fo:line-height="100%"/>
    </style:style>
    <style:style style:name="T114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4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45" style:parent-style-name="Standard" style:family="paragraph">
      <style:paragraph-properties fo:margin-bottom="0in" fo:line-height="100%"/>
    </style:style>
    <style:style style:name="T11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4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48" style:parent-style-name="Standard" style:family="paragraph">
      <style:paragraph-properties fo:margin-bottom="0in" fo:line-height="100%"/>
    </style:style>
    <style:style style:name="T11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51" style:parent-style-name="Standard" style:family="paragraph">
      <style:paragraph-properties fo:margin-bottom="0in" fo:line-height="100%"/>
    </style:style>
    <style:style style:name="T115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54" style:parent-style-name="Standard" style:family="paragraph">
      <style:paragraph-properties fo:margin-bottom="0in" fo:line-height="100%"/>
    </style:style>
    <style:style style:name="T115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5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15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58" style:parent-style-name="Standard" style:family="paragraph">
      <style:paragraph-properties fo:margin-bottom="0in" fo:line-height="100%"/>
    </style:style>
    <style:style style:name="T11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61" style:parent-style-name="Standard" style:family="paragraph">
      <style:paragraph-properties fo:margin-bottom="0in" fo:line-height="100%"/>
    </style:style>
    <style:style style:name="T116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64" style:parent-style-name="Standard" style:family="paragraph">
      <style:paragraph-properties fo:widows="0" fo:orphans="0" fo:margin-bottom="0in"/>
    </style:style>
    <style:style style:name="T1165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166" style:parent-style-name="Domyślnaczcionkaakapitu" style:family="text">
      <style:text-properties style:font-name="Times New Roman" fo:font-size="10pt" style:font-size-asian="10pt" style:font-size-complex="10pt"/>
    </style:style>
    <style:style style:name="P1167" style:parent-style-name="Standard" style:family="paragraph">
      <style:paragraph-properties fo:margin-bottom="0in" fo:line-height="100%"/>
    </style:style>
    <style:style style:name="T116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 fo:language="en" fo:country="US"/>
    </style:style>
    <style:style style:name="T116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117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ableCell117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72" style:parent-style-name="Standard" style:family="paragraph">
      <style:paragraph-properties fo:margin-bottom="0in" fo:line-height="100%"/>
    </style:style>
    <style:style style:name="T117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7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75" style:parent-style-name="Standard" style:family="paragraph">
      <style:paragraph-properties fo:margin-bottom="0in" fo:line-height="100%"/>
    </style:style>
    <style:style style:name="T11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78" style:parent-style-name="Standard" style:family="paragraph">
      <style:paragraph-properties fo:margin-bottom="0in" fo:line-height="100%"/>
    </style:style>
    <style:style style:name="T117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8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181" style:parent-style-name="Standard" style:family="paragraph">
      <style:paragraph-properties fo:margin-bottom="0in" fo:line-height="100%"/>
    </style:style>
    <style:style style:name="T118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18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184" style:family="table-row">
      <style:table-row-properties style:use-optimal-row-height="false"/>
    </style:style>
    <style:style style:name="TableCell11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86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1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88" style:parent-style-name="Standard" style:family="paragraph">
      <style:paragraph-properties fo:margin-bottom="0in"/>
    </style:style>
    <style:style style:name="T118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9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9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19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96" style:parent-style-name="Standard" style:family="paragraph">
      <style:paragraph-properties fo:margin-bottom="0in"/>
    </style:style>
    <style:style style:name="T119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1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19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0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0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20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204" style:parent-style-name="Standard" style:family="paragraph">
      <style:paragraph-properties fo:margin-bottom="0in"/>
    </style:style>
    <style:style style:name="T12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0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0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0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1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211" style:family="table-row">
      <style:table-row-properties style:use-optimal-row-height="false"/>
    </style:style>
    <style:style style:name="TableCell121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13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2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1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1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1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1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1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2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2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2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22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22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35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236" style:parent-style-name="Standard" style:family="paragraph">
      <style:paragraph-properties fo:break-before="page" fo:text-align="center"/>
    </style:style>
    <style:style style:name="T123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1239" style:family="table-column">
      <style:table-column-properties style:column-width="1.6201in" style:use-optimal-column-width="false"/>
    </style:style>
    <style:style style:name="TableColumn1240" style:family="table-column">
      <style:table-column-properties style:column-width="2.7013in" style:use-optimal-column-width="false"/>
    </style:style>
    <style:style style:name="TableColumn1241" style:family="table-column">
      <style:table-column-properties style:column-width="2.7013in" style:use-optimal-column-width="false"/>
    </style:style>
    <style:style style:name="TableColumn1242" style:family="table-column">
      <style:table-column-properties style:column-width="2.702in" style:use-optimal-column-width="false"/>
    </style:style>
    <style:style style:name="Table1238" style:family="table">
      <style:table-properties style:width="9.725in" fo:margin-left="0.0312in" table:align="left"/>
    </style:style>
    <style:style style:name="TableRow1243" style:family="table-row">
      <style:table-row-properties style:use-optimal-row-height="false"/>
    </style:style>
    <style:style style:name="TableCell124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245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24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247" style:parent-style-name="Standard" style:family="paragraph">
      <style:paragraph-properties fo:margin-bottom="0in"/>
    </style:style>
    <style:style style:name="T12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4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25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251" style:parent-style-name="Standard" style:family="paragraph">
      <style:paragraph-properties fo:margin-bottom="0in"/>
    </style:style>
    <style:style style:name="T125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5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254" style:family="table-cell">
      <style:table-cell-properties fo:border="0.0034in solid #000000" fo:padding-top="0.0381in" fo:padding-left="0.0381in" fo:padding-bottom="0.0381in" fo:padding-right="0.0381in"/>
    </style:style>
    <style:style style:name="P1255" style:parent-style-name="Standard" style:family="paragraph">
      <style:paragraph-properties fo:margin-bottom="0in"/>
    </style:style>
    <style:style style:name="T12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57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1258" style:family="table-row">
      <style:table-row-properties style:use-optimal-row-height="false"/>
    </style:style>
    <style:style style:name="TableCell12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6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26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62" style:parent-style-name="Standard" style:family="paragraph">
      <style:paragraph-properties fo:margin-bottom="0in"/>
    </style:style>
    <style:style style:name="T126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6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65" style:parent-style-name="Standard" style:family="paragraph">
      <style:paragraph-properties fo:margin-bottom="0in"/>
    </style:style>
    <style:style style:name="T126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6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68" style:parent-style-name="Standard" style:family="paragraph">
      <style:paragraph-properties fo:margin-bottom="0in"/>
    </style:style>
    <style:style style:name="T126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72" style:parent-style-name="Domyślnaczcionkaakapitu" style:family="text">
      <style:text-properties style:font-name="Times New Roman" fo:font-size="10pt" style:font-size-asian="10pt" style:font-size-complex="10pt"/>
    </style:style>
    <style:style style:name="P1273" style:parent-style-name="Standard" style:family="paragraph">
      <style:paragraph-properties fo:margin-bottom="0in"/>
    </style:style>
    <style:style style:name="T127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7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76" style:parent-style-name="Standard" style:family="paragraph">
      <style:paragraph-properties fo:margin-bottom="0in"/>
    </style:style>
    <style:style style:name="T127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79" style:parent-style-name="Standard" style:family="paragraph">
      <style:paragraph-properties fo:margin-bottom="0in" fo:line-height="100%"/>
    </style:style>
    <style:style style:name="T12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82" style:parent-style-name="Standard" style:family="paragraph">
      <style:paragraph-properties fo:margin-bottom="0in" fo:line-height="100%"/>
    </style:style>
    <style:style style:name="T128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28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2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86" style:parent-style-name="Standard" style:family="paragraph">
      <style:paragraph-properties fo:margin-bottom="0in"/>
    </style:style>
    <style:style style:name="T12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89" style:parent-style-name="Standard" style:family="paragraph">
      <style:paragraph-properties fo:margin-bottom="0in"/>
    </style:style>
    <style:style style:name="T129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9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2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93" style:parent-style-name="Standard" style:family="paragraph">
      <style:paragraph-properties fo:margin-bottom="0in"/>
    </style:style>
    <style:style style:name="T129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9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96" style:parent-style-name="Standard" style:family="paragraph">
      <style:paragraph-properties fo:margin-bottom="0in"/>
    </style:style>
    <style:style style:name="T129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9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299" style:parent-style-name="Standard" style:family="paragraph">
      <style:paragraph-properties fo:margin-bottom="0in"/>
    </style:style>
    <style:style style:name="T13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02" style:parent-style-name="Standard" style:family="paragraph">
      <style:paragraph-properties fo:margin-bottom="0in" fo:line-height="100%"/>
    </style:style>
    <style:style style:name="T130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0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05" style:parent-style-name="Standard" style:family="paragraph">
      <style:paragraph-properties fo:margin-bottom="0in" fo:line-height="100%"/>
    </style:style>
    <style:style style:name="T130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3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30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309" style:parent-style-name="Standard" style:family="paragraph">
      <style:paragraph-properties fo:margin-bottom="0in"/>
    </style:style>
    <style:style style:name="T131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12" style:parent-style-name="Standard" style:family="paragraph">
      <style:paragraph-properties fo:margin-bottom="0in"/>
    </style:style>
    <style:style style:name="T131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1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16" style:parent-style-name="Standard" style:family="paragraph">
      <style:paragraph-properties fo:margin-bottom="0in"/>
    </style:style>
    <style:style style:name="T13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19" style:parent-style-name="Standard" style:family="paragraph">
      <style:paragraph-properties fo:margin-bottom="0in"/>
    </style:style>
    <style:style style:name="T132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2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22" style:parent-style-name="Standard" style:family="paragraph">
      <style:paragraph-properties fo:margin-bottom="0in"/>
    </style:style>
    <style:style style:name="T13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25" style:parent-style-name="Standard" style:family="paragraph">
      <style:paragraph-properties fo:margin-bottom="0in" fo:line-height="100%"/>
    </style:style>
    <style:style style:name="T132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2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28" style:parent-style-name="Standard" style:family="paragraph">
      <style:paragraph-properties fo:margin-bottom="0in" fo:line-height="100%"/>
    </style:style>
    <style:style style:name="T132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33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331" style:family="table-row">
      <style:table-row-properties style:use-optimal-row-height="false"/>
    </style:style>
    <style:style style:name="TableCell133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33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3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35" style:parent-style-name="Standard" style:family="paragraph">
      <style:paragraph-properties fo:margin-bottom="0in"/>
    </style:style>
    <style:style style:name="T13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38" style:parent-style-name="Standard" style:family="paragraph">
      <style:paragraph-properties fo:margin-bottom="0in" fo:line-height="100%"/>
    </style:style>
    <style:style style:name="T133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34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341" style:parent-style-name="Domyślnaczcionkaakapitu" style:family="text">
      <style:text-properties style:font-name="Times New Roman" style:font-name-asian="Calibri" style:font-name-complex="Times New Roman" fo:color="#000000" style:letter-kerning="false" fo:font-size="10pt" style:font-size-asian="10pt" style:font-size-complex="10pt"/>
    </style:style>
    <style:style style:name="T134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343" style:parent-style-name="Standard" style:family="paragraph">
      <style:paragraph-properties fo:margin-bottom="0in"/>
    </style:style>
    <style:style style:name="T134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34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4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47" style:parent-style-name="Standard" style:family="paragraph">
      <style:paragraph-properties fo:margin-bottom="0in"/>
    </style:style>
    <style:style style:name="T13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51" style:parent-style-name="Standard" style:family="paragraph">
      <style:paragraph-properties fo:margin-bottom="0in"/>
    </style:style>
    <style:style style:name="T135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35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35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55" style:parent-style-name="Standard" style:family="paragraph">
      <style:paragraph-properties fo:margin-bottom="0in"/>
    </style:style>
    <style:style style:name="T13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5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59" style:parent-style-name="Standard" style:family="paragraph">
      <style:paragraph-properties fo:margin-bottom="0in" fo:line-height="100%"/>
    </style:style>
    <style:style style:name="T136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36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362" style:parent-style-name="Domyślnaczcionkaakapitu" style:family="text">
      <style:text-properties style:font-name="Times New Roman" style:font-name-asian="Calibri" style:font-name-complex="Times New Roman" fo:color="#000000" style:letter-kerning="false" fo:font-size="10pt" style:font-size-asian="10pt" style:font-size-complex="10pt"/>
    </style:style>
    <style:style style:name="T136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364" style:parent-style-name="Standard" style:family="paragraph">
      <style:paragraph-properties fo:margin-bottom="0in" fo:line-height="100%"/>
    </style:style>
    <style:style style:name="T1365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1366" style:parent-style-name="Domyślnaczcionkaakapitu" style:family="text">
      <style:text-properties style:font-name="Times New Roman" fo:font-size="10pt" style:font-size-asian="10pt" style:font-size-complex="10pt"/>
    </style:style>
    <style:style style:name="P1367" style:parent-style-name="Standard" style:family="paragraph">
      <style:paragraph-properties fo:margin-bottom="0in"/>
    </style:style>
    <style:style style:name="T13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71" style:parent-style-name="Standard" style:family="paragraph">
      <style:paragraph-properties fo:margin-bottom="0in"/>
    </style:style>
    <style:style style:name="T137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37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37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375" style:parent-style-name="Standard" style:family="paragraph">
      <style:paragraph-properties fo:margin-bottom="0in"/>
    </style:style>
    <style:style style:name="T13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79" style:parent-style-name="Standard" style:family="paragraph">
      <style:paragraph-properties fo:margin-bottom="0in" fo:line-height="100%"/>
    </style:style>
    <style:style style:name="T138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38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382" style:parent-style-name="Domyślnaczcionkaakapitu" style:family="text">
      <style:text-properties style:font-name="Times New Roman" style:font-name-asian="Calibri" style:font-name-complex="Times New Roman" fo:color="#000000" style:letter-kerning="false" fo:font-size="10pt" style:font-size-asian="10pt" style:font-size-complex="10pt"/>
    </style:style>
    <style:style style:name="T138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384" style:parent-style-name="Standard" style:family="paragraph">
      <style:paragraph-properties fo:margin-bottom="0in"/>
    </style:style>
    <style:style style:name="T138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38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88" style:parent-style-name="Standard" style:family="paragraph">
      <style:paragraph-properties fo:margin-bottom="0in"/>
    </style:style>
    <style:style style:name="T138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9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39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3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393" style:parent-style-name="Standard" style:family="paragraph">
      <style:paragraph-properties fo:margin-bottom="0in"/>
    </style:style>
    <style:style style:name="T139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39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396" style:family="table-row">
      <style:table-row-properties style:use-optimal-row-height="false"/>
    </style:style>
    <style:style style:name="TableCell139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98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39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00" style:parent-style-name="Standard" style:family="paragraph">
      <style:paragraph-properties fo:margin-bottom="0in" fo:line-height="100%"/>
    </style:style>
    <style:style style:name="T140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0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03" style:parent-style-name="Standard" style:family="paragraph">
      <style:paragraph-properties fo:margin-bottom="0in" fo:line-height="100%"/>
    </style:style>
    <style:style style:name="T140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0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06" style:parent-style-name="Standard" style:family="paragraph">
      <style:paragraph-properties fo:margin-bottom="0in" fo:line-height="100%"/>
    </style:style>
    <style:style style:name="T140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0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09" style:parent-style-name="Standard" style:family="paragraph">
      <style:paragraph-properties fo:margin-bottom="0in" fo:line-height="100%"/>
    </style:style>
    <style:style style:name="T141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41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412" style:parent-style-name="Standard" style:family="paragraph">
      <style:paragraph-properties fo:margin-bottom="0in" fo:line-height="100%"/>
    </style:style>
    <style:style style:name="T141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1414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Cell141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16" style:parent-style-name="Standard" style:family="paragraph">
      <style:paragraph-properties fo:margin-bottom="0in" fo:line-height="100%"/>
    </style:style>
    <style:style style:name="T14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19" style:parent-style-name="Standard" style:family="paragraph">
      <style:paragraph-properties fo:margin-bottom="0in" fo:line-height="100%"/>
    </style:style>
    <style:style style:name="T142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2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22" style:parent-style-name="Standard" style:family="paragraph">
      <style:paragraph-properties fo:margin-bottom="0in" fo:line-height="100%"/>
    </style:style>
    <style:style style:name="T14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25" style:parent-style-name="Standard" style:family="paragraph">
      <style:paragraph-properties fo:margin-bottom="0in" fo:line-height="100%"/>
    </style:style>
    <style:style style:name="T142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1427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Cell142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29" style:parent-style-name="Standard" style:family="paragraph">
      <style:paragraph-properties fo:margin-bottom="0in" fo:line-height="100%"/>
    </style:style>
    <style:style style:name="T143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3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32" style:parent-style-name="Standard" style:family="paragraph">
      <style:paragraph-properties fo:margin-bottom="0in" fo:line-height="100%"/>
    </style:style>
    <style:style style:name="T14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435" style:parent-style-name="Standard" style:family="paragraph">
      <style:paragraph-properties fo:margin-bottom="0in" fo:line-height="100%"/>
    </style:style>
    <style:style style:name="T143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43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43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439" style:parent-style-name="Standard" style:family="paragraph">
      <style:paragraph-properties fo:margin-bottom="0in" fo:line-height="100%"/>
    </style:style>
    <style:style style:name="T144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 fo:language="en" fo:country="US"/>
    </style:style>
    <style:style style:name="T1441" style:parent-style-name="Domyślnaczcionkaakapitu" style:family="text">
      <style:text-properties style:font-name="Times New Roman" style:font-name-complex="Times New Roman" fo:font-size="10pt" style:font-size-asian="10pt" style:font-size-complex="10pt" fo:language="en" fo:country="US"/>
    </style:style>
    <style:style style:name="TableRow1442" style:family="table-row">
      <style:table-row-properties style:use-optimal-row-height="false"/>
    </style:style>
    <style:style style:name="TableCell144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4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44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46" style:parent-style-name="Standard" style:family="paragraph">
      <style:paragraph-properties fo:margin-bottom="0in" fo:line-height="0.177in"/>
    </style:style>
    <style:style style:name="T144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4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5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5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5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4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45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56" style:parent-style-name="Standard" style:family="paragraph">
      <style:paragraph-properties fo:margin-bottom="0in" fo:line-height="0.177in"/>
    </style:style>
    <style:style style:name="T14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6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46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46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66" style:parent-style-name="Standard" style:family="paragraph">
      <style:paragraph-properties fo:margin-bottom="0in" fo:line-height="0.177in"/>
    </style:style>
    <style:style style:name="T146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6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6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7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4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7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47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47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476" style:family="table-row">
      <style:table-row-properties style:use-optimal-row-height="false"/>
    </style:style>
    <style:style style:name="TableCell147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78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47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8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4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8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8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49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9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3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5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6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497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1499" style:family="table-column">
      <style:table-column-properties style:column-width="1.6201in" style:use-optimal-column-width="false"/>
    </style:style>
    <style:style style:name="TableColumn1500" style:family="table-column">
      <style:table-column-properties style:column-width="2.7013in" style:use-optimal-column-width="false"/>
    </style:style>
    <style:style style:name="TableColumn1501" style:family="table-column">
      <style:table-column-properties style:column-width="2.7013in" style:use-optimal-column-width="false"/>
    </style:style>
    <style:style style:name="TableColumn1502" style:family="table-column">
      <style:table-column-properties style:column-width="2.702in" style:use-optimal-column-width="false"/>
    </style:style>
    <style:style style:name="Table1498" style:family="table">
      <style:table-properties style:width="9.725in" fo:margin-left="0.0312in" table:align="left"/>
    </style:style>
    <style:style style:name="TableRow1503" style:family="table-row">
      <style:table-row-properties style:use-optimal-row-height="false"/>
    </style:style>
    <style:style style:name="TableCell150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505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50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507" style:parent-style-name="Standard" style:family="paragraph">
      <style:paragraph-properties fo:margin-bottom="0in" fo:line-height="0.177in"/>
    </style:style>
    <style:style style:name="T150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0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51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511" style:parent-style-name="Standard" style:family="paragraph">
      <style:paragraph-properties fo:margin-bottom="0in" fo:line-height="0.177in"/>
    </style:style>
    <style:style style:name="T151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514" style:family="table-cell">
      <style:table-cell-properties fo:border="0.0034in solid #000000" fo:padding-top="0.0381in" fo:padding-left="0.0381in" fo:padding-bottom="0.0381in" fo:padding-right="0.0381in"/>
    </style:style>
    <style:style style:name="P1515" style:parent-style-name="Standard" style:family="paragraph">
      <style:paragraph-properties fo:margin-bottom="0in" fo:line-height="0.177in"/>
    </style:style>
    <style:style style:name="T151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17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1518" style:family="table-row">
      <style:table-row-properties style:use-optimal-row-height="false"/>
    </style:style>
    <style:style style:name="TableCell151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2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5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22" style:parent-style-name="Standard" style:family="paragraph">
      <style:paragraph-properties fo:margin-bottom="0in" fo:line-height="0.177in"/>
    </style:style>
    <style:style style:name="T15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25" style:parent-style-name="Standard" style:family="paragraph">
      <style:paragraph-properties fo:margin-bottom="0in" fo:line-height="0.177in"/>
    </style:style>
    <style:style style:name="T152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2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28" style:parent-style-name="Standard" style:family="paragraph">
      <style:paragraph-properties fo:margin-bottom="0in" fo:line-height="0.177in"/>
    </style:style>
    <style:style style:name="T152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3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31" style:parent-style-name="Standard" style:family="paragraph">
      <style:paragraph-properties fo:margin-bottom="0in" fo:line-height="0.177in"/>
    </style:style>
    <style:style style:name="T153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34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535" style:parent-style-name="Standard" style:family="paragraph">
      <style:paragraph-properties fo:margin-bottom="0in" fo:line-height="0.177in"/>
    </style:style>
    <style:style style:name="T15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38" style:parent-style-name="Standard" style:family="paragraph">
      <style:paragraph-properties fo:margin-bottom="0in" fo:line-height="0.177in"/>
    </style:style>
    <style:style style:name="T153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4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41" style:parent-style-name="Standard" style:family="paragraph">
      <style:paragraph-properties fo:margin-bottom="0in" fo:line-height="100%"/>
    </style:style>
    <style:style style:name="T154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4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54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45" style:parent-style-name="Standard" style:family="paragraph">
      <style:paragraph-properties fo:margin-bottom="0in" fo:line-height="0.177in"/>
    </style:style>
    <style:style style:name="T15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4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48" style:parent-style-name="Standard" style:family="paragraph">
      <style:paragraph-properties fo:margin-bottom="0in" fo:line-height="0.177in"/>
    </style:style>
    <style:style style:name="T15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51" style:parent-style-name="Standard" style:family="paragraph">
      <style:paragraph-properties fo:margin-bottom="0in" fo:line-height="0.177in"/>
    </style:style>
    <style:style style:name="T155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54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555" style:parent-style-name="Standard" style:family="paragraph">
      <style:paragraph-properties fo:margin-bottom="0in" fo:line-height="0.177in"/>
    </style:style>
    <style:style style:name="T15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5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58" style:parent-style-name="Standard" style:family="paragraph">
      <style:paragraph-properties fo:margin-bottom="0in" fo:line-height="0.177in"/>
    </style:style>
    <style:style style:name="T15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61" style:parent-style-name="Standard" style:family="paragraph">
      <style:paragraph-properties fo:margin-bottom="0in" fo:line-height="100%"/>
    </style:style>
    <style:style style:name="T15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56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565" style:parent-style-name="Standard" style:family="paragraph">
      <style:paragraph-properties fo:margin-bottom="0in" fo:line-height="0.177in"/>
    </style:style>
    <style:style style:name="T156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6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68" style:parent-style-name="Standard" style:family="paragraph">
      <style:paragraph-properties fo:margin-bottom="0in" fo:line-height="0.177in"/>
    </style:style>
    <style:style style:name="T156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71" style:parent-style-name="Standard" style:family="paragraph">
      <style:paragraph-properties fo:margin-bottom="0in" fo:line-height="0.177in"/>
    </style:style>
    <style:style style:name="T157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74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575" style:parent-style-name="Standard" style:family="paragraph">
      <style:paragraph-properties fo:margin-bottom="0in" fo:line-height="0.177in"/>
    </style:style>
    <style:style style:name="T157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7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78" style:parent-style-name="Standard" style:family="paragraph">
      <style:paragraph-properties fo:margin-bottom="0in" fo:line-height="0.177in"/>
    </style:style>
    <style:style style:name="T157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8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81" style:parent-style-name="Standard" style:family="paragraph">
      <style:paragraph-properties fo:margin-bottom="0in" fo:line-height="100%"/>
    </style:style>
    <style:style style:name="T158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584" style:family="table-row">
      <style:table-row-properties style:use-optimal-row-height="false"/>
    </style:style>
    <style:style style:name="TableCell15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8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5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88" style:parent-style-name="Standard" style:family="paragraph">
      <style:paragraph-properties fo:margin-bottom="0in"/>
    </style:style>
    <style:style style:name="T1589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590" style:parent-style-name="Domyślnaczcionkaakapitu" style:family="text">
      <style:text-properties style:font-name="Times New Roman" fo:font-size="10pt" style:font-size-asian="10pt" style:font-size-complex="10pt"/>
    </style:style>
    <style:style style:name="P1591" style:parent-style-name="Standard" style:family="paragraph">
      <style:paragraph-properties fo:margin-bottom="0in" fo:line-height="0.177in"/>
    </style:style>
    <style:style style:name="T159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9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94" style:parent-style-name="Standard" style:family="paragraph">
      <style:paragraph-properties fo:margin-bottom="0in" fo:line-height="0.177in"/>
    </style:style>
    <style:style style:name="T159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597" style:parent-style-name="Standard" style:family="paragraph">
      <style:paragraph-properties fo:margin-bottom="0in" fo:line-height="0.177in"/>
    </style:style>
    <style:style style:name="T159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5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6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01" style:parent-style-name="Standard" style:family="paragraph">
      <style:paragraph-properties fo:margin-bottom="0in" fo:line-height="0.177in"/>
    </style:style>
    <style:style style:name="T160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60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60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05" style:parent-style-name="Standard" style:family="paragraph">
      <style:paragraph-properties fo:margin-bottom="0in"/>
    </style:style>
    <style:style style:name="T1606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1607" style:parent-style-name="Domyślnaczcionkaakapitu" style:family="text">
      <style:text-properties style:font-name="Times New Roman" fo:font-size="10pt" style:font-size-asian="10pt" style:font-size-complex="10pt"/>
    </style:style>
    <style:style style:name="T1608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609" style:parent-style-name="Domyślnaczcionkaakapitu" style:family="text">
      <style:text-properties style:font-name="Times New Roman" fo:font-size="10pt" style:font-size-asian="10pt" style:font-size-complex="10pt"/>
    </style:style>
    <style:style style:name="P1610" style:parent-style-name="Standard" style:family="paragraph">
      <style:paragraph-properties fo:margin-bottom="0in" fo:line-height="0.177in"/>
    </style:style>
    <style:style style:name="T161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1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13" style:parent-style-name="Standard" style:family="paragraph">
      <style:paragraph-properties fo:margin-bottom="0in" fo:line-height="0.177in"/>
    </style:style>
    <style:style style:name="T161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16" style:parent-style-name="Standard" style:family="paragraph">
      <style:paragraph-properties fo:margin-bottom="0in" fo:line-height="0.177in"/>
    </style:style>
    <style:style style:name="T16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19" style:parent-style-name="Standard" style:family="paragraph">
      <style:paragraph-properties fo:margin-bottom="0in" fo:line-height="0.177in"/>
    </style:style>
    <style:style style:name="T162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6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62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23" style:parent-style-name="Standard" style:family="paragraph">
      <style:paragraph-properties fo:margin-bottom="0in"/>
    </style:style>
    <style:style style:name="T1624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625" style:parent-style-name="Domyślnaczcionkaakapitu" style:family="text">
      <style:text-properties style:font-name="Times New Roman" fo:font-size="10pt" style:font-size-asian="10pt" style:font-size-complex="10pt"/>
    </style:style>
    <style:style style:name="P1626" style:parent-style-name="Standard" style:family="paragraph">
      <style:paragraph-properties fo:margin-bottom="0in" fo:line-height="0.177in"/>
    </style:style>
    <style:style style:name="T162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2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29" style:parent-style-name="Standard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630" style:parent-style-name="Standard" style:family="paragraph">
      <style:paragraph-properties fo:margin-bottom="0in" fo:line-height="0.177in"/>
    </style:style>
    <style:style style:name="T163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3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34" style:parent-style-name="Standard" style:family="paragraph">
      <style:paragraph-properties fo:margin-bottom="0in" fo:line-height="0.177in"/>
    </style:style>
    <style:style style:name="T163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63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637" style:family="table-row">
      <style:table-row-properties style:use-optimal-row-height="false"/>
    </style:style>
    <style:style style:name="TableCell163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39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64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41" style:parent-style-name="Standard" style:family="paragraph">
      <style:paragraph-properties fo:margin-bottom="0in" fo:line-height="0.177in"/>
    </style:style>
    <style:style style:name="T164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4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44" style:parent-style-name="Standard" style:family="paragraph">
      <style:paragraph-properties fo:margin-bottom="0in" fo:line-height="0.177in"/>
    </style:style>
    <style:style style:name="T164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4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47" style:parent-style-name="Standard" style:family="paragraph">
      <style:paragraph-properties fo:margin-bottom="0in" fo:line-height="0.177in"/>
    </style:style>
    <style:style style:name="T16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50" style:parent-style-name="Standard" style:family="paragraph">
      <style:paragraph-properties fo:margin-bottom="0in" fo:line-height="0.177in"/>
    </style:style>
    <style:style style:name="T165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5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53" style:parent-style-name="Standard" style:family="paragraph">
      <style:paragraph-properties fo:margin-bottom="0in" fo:line-height="0.177in"/>
    </style:style>
    <style:style style:name="T165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5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56" style:parent-style-name="Standard" style:family="paragraph">
      <style:paragraph-properties fo:margin-bottom="0in" fo:line-height="0.177in"/>
    </style:style>
    <style:style style:name="T16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6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60" style:parent-style-name="Standard" style:family="paragraph">
      <style:paragraph-properties fo:margin-bottom="0in" fo:line-height="0.177in"/>
    </style:style>
    <style:style style:name="T16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63" style:parent-style-name="Standard" style:family="paragraph">
      <style:paragraph-properties fo:margin-bottom="0in" fo:line-height="0.177in"/>
    </style:style>
    <style:style style:name="T166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6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66" style:parent-style-name="Standard" style:family="paragraph">
      <style:paragraph-properties fo:margin-bottom="0in" fo:line-height="0.177in"/>
    </style:style>
    <style:style style:name="T166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6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69" style:parent-style-name="Standard" style:family="paragraph">
      <style:paragraph-properties fo:margin-bottom="0in" fo:line-height="0.177in"/>
    </style:style>
    <style:style style:name="T167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72" style:parent-style-name="Standard" style:family="paragraph">
      <style:paragraph-properties fo:margin-bottom="0in" fo:line-height="0.177in"/>
    </style:style>
    <style:style style:name="T167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 fo:language="en" fo:country="US"/>
    </style:style>
    <style:style style:name="T167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ableCell167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76" style:parent-style-name="Standard" style:family="paragraph">
      <style:paragraph-properties fo:margin-bottom="0in" fo:line-height="0.177in"/>
    </style:style>
    <style:style style:name="T167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79" style:parent-style-name="Standard" style:family="paragraph">
      <style:paragraph-properties fo:margin-bottom="0in" fo:line-height="0.177in"/>
    </style:style>
    <style:style style:name="T16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82" style:parent-style-name="Standard" style:family="paragraph">
      <style:paragraph-properties fo:margin-bottom="0in" fo:line-height="0.177in"/>
    </style:style>
    <style:style style:name="T168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8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85" style:parent-style-name="Standard" style:family="paragraph">
      <style:paragraph-properties fo:margin-bottom="0in" fo:line-height="0.177in"/>
    </style:style>
    <style:style style:name="T168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688" style:parent-style-name="Standard" style:family="paragraph">
      <style:paragraph-properties fo:margin-bottom="0in" fo:line-height="0.177in"/>
    </style:style>
    <style:style style:name="T168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69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691" style:family="table-row">
      <style:table-row-properties style:use-optimal-row-height="false"/>
    </style:style>
    <style:style style:name="TableCell16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93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69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95" style:parent-style-name="Standard" style:family="paragraph">
      <style:paragraph-properties fo:margin-bottom="0in" fo:line-height="0.177in"/>
    </style:style>
    <style:style style:name="T16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69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6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7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7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03" style:parent-style-name="Standard" style:family="paragraph">
      <style:paragraph-properties fo:margin-bottom="0in" fo:line-height="0.177in"/>
    </style:style>
    <style:style style:name="T170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0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70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70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0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71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711" style:parent-style-name="Standard" style:family="paragraph">
      <style:paragraph-properties fo:margin-bottom="0in" fo:line-height="0.177in"/>
    </style:style>
    <style:style style:name="T171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1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71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71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1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718" style:family="table-row">
      <style:table-row-properties style:use-optimal-row-height="false"/>
    </style:style>
    <style:style style:name="TableCell171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2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7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2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23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2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2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2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72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2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29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1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73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73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7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739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740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741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742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1744" style:family="table-column">
      <style:table-column-properties style:column-width="1.618in" style:use-optimal-column-width="false"/>
    </style:style>
    <style:style style:name="TableColumn1745" style:family="table-column">
      <style:table-column-properties style:column-width="2.8729in" style:use-optimal-column-width="false"/>
    </style:style>
    <style:style style:name="TableColumn1746" style:family="table-column">
      <style:table-column-properties style:column-width="2.4347in" style:use-optimal-column-width="false"/>
    </style:style>
    <style:style style:name="TableColumn1747" style:family="table-column">
      <style:table-column-properties style:column-width="2.7993in" style:use-optimal-column-width="false"/>
    </style:style>
    <style:style style:name="Table1743" style:family="table">
      <style:table-properties style:width="9.725in" fo:margin-left="0.0312in" table:align="left"/>
    </style:style>
    <style:style style:name="TableRow1748" style:family="table-row">
      <style:table-row-properties style:use-optimal-row-height="false"/>
    </style:style>
    <style:style style:name="TableCell174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750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75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752" style:parent-style-name="Standard" style:family="paragraph">
      <style:paragraph-properties fo:margin-bottom="0in" fo:line-height="0.177in"/>
    </style:style>
    <style:style style:name="T17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5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75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756" style:parent-style-name="Standard" style:family="paragraph">
      <style:paragraph-properties fo:margin-bottom="0in" fo:line-height="0.177in"/>
    </style:style>
    <style:style style:name="T17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5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1759" style:family="table-cell">
      <style:table-cell-properties fo:border="0.0034in solid #000000" fo:padding-top="0.0381in" fo:padding-left="0.0381in" fo:padding-bottom="0.0381in" fo:padding-right="0.0381in"/>
    </style:style>
    <style:style style:name="P1760" style:parent-style-name="Standard" style:family="paragraph">
      <style:paragraph-properties fo:margin-bottom="0in" fo:line-height="0.177in"/>
    </style:style>
    <style:style style:name="T17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62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1763" style:family="table-row">
      <style:table-row-properties style:use-optimal-row-height="false"/>
    </style:style>
    <style:style style:name="TableCell176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65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176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67" style:parent-style-name="Standard" style:family="paragraph">
      <style:paragraph-properties fo:margin-bottom="0in"/>
    </style:style>
    <style:style style:name="T17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70" style:parent-style-name="Standard" style:family="paragraph">
      <style:paragraph-properties fo:margin-bottom="0in"/>
    </style:style>
    <style:style style:name="T177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73" style:parent-style-name="Standard" style:family="paragraph">
      <style:paragraph-properties fo:widows="0" fo:orphans="0" fo:margin-bottom="0in"/>
    </style:style>
    <style:style style:name="T177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7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76" style:parent-style-name="Standard" style:family="paragraph">
      <style:paragraph-properties fo:widows="0" fo:orphans="0" fo:margin-bottom="0in"/>
    </style:style>
    <style:style style:name="T1777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778" style:parent-style-name="Domyślnaczcionkaakapitu" style:family="text">
      <style:text-properties style:font-name="Times New Roman" fo:font-size="10pt" style:font-size-asian="10pt" style:font-size-complex="10pt"/>
    </style:style>
    <style:style style:name="P1779" style:parent-style-name="Standard" style:family="paragraph">
      <style:paragraph-properties fo:margin-bottom="0in"/>
    </style:style>
    <style:style style:name="T178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82" style:parent-style-name="Standard" style:family="paragraph">
      <style:paragraph-properties fo:margin-bottom="0in" fo:line-height="0.177in"/>
    </style:style>
    <style:style style:name="T178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8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85" style:parent-style-name="Standard" style:family="paragraph">
      <style:paragraph-properties fo:margin-bottom="0in" fo:line-height="100%"/>
    </style:style>
    <style:style style:name="T178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88" style:parent-style-name="Standard" style:family="paragraph">
      <style:paragraph-properties fo:margin-bottom="0in" fo:line-height="100%"/>
    </style:style>
    <style:style style:name="T178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9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7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92" style:parent-style-name="Standard" style:family="paragraph">
      <style:paragraph-properties fo:margin-bottom="0in"/>
    </style:style>
    <style:style style:name="T17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95" style:parent-style-name="Standard" style:family="paragraph">
      <style:paragraph-properties fo:widows="0" fo:orphans="0" fo:margin-bottom="0in"/>
    </style:style>
    <style:style style:name="T17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7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798" style:parent-style-name="Standard" style:family="paragraph">
      <style:paragraph-properties fo:widows="0" fo:orphans="0" fo:margin-bottom="0in"/>
    </style:style>
    <style:style style:name="T1799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800" style:parent-style-name="Domyślnaczcionkaakapitu" style:family="text">
      <style:text-properties style:font-name="Times New Roman" fo:font-size="10pt" style:font-size-asian="10pt" style:font-size-complex="10pt"/>
    </style:style>
    <style:style style:name="P1801" style:parent-style-name="Standard" style:family="paragraph">
      <style:paragraph-properties fo:margin-bottom="0in"/>
    </style:style>
    <style:style style:name="T18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04" style:parent-style-name="Standard" style:family="paragraph">
      <style:paragraph-properties fo:margin-bottom="0in" fo:line-height="0.177in"/>
    </style:style>
    <style:style style:name="T18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07" style:parent-style-name="Standard" style:family="paragraph">
      <style:paragraph-properties fo:margin-bottom="0in" fo:line-height="100%"/>
    </style:style>
    <style:style style:name="T180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0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10" style:parent-style-name="Standard" style:family="paragraph">
      <style:paragraph-properties fo:margin-bottom="0in" fo:line-height="100%"/>
    </style:style>
    <style:style style:name="T181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1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81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14" style:parent-style-name="Standard" style:family="paragraph">
      <style:paragraph-properties fo:margin-bottom="0in"/>
    </style:style>
    <style:style style:name="T181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1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17" style:parent-style-name="Standard" style:family="paragraph">
      <style:paragraph-properties fo:widows="0" fo:orphans="0" fo:margin-bottom="0in"/>
    </style:style>
    <style:style style:name="T181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1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2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21" style:parent-style-name="Standard" style:family="paragraph">
      <style:paragraph-properties fo:widows="0" fo:orphans="0" fo:margin-bottom="0in"/>
    </style:style>
    <style:style style:name="T1822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1823" style:parent-style-name="Domyślnaczcionkaakapitu" style:family="text">
      <style:text-properties style:font-name="Times New Roman" fo:font-size="10pt" style:font-size-asian="10pt" style:font-size-complex="10pt"/>
    </style:style>
    <style:style style:name="P1824" style:parent-style-name="Standard" style:family="paragraph">
      <style:paragraph-properties fo:margin-bottom="0in"/>
    </style:style>
    <style:style style:name="T18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27" style:parent-style-name="Standard" style:family="paragraph">
      <style:paragraph-properties fo:margin-bottom="0in" fo:line-height="0.177in"/>
    </style:style>
    <style:style style:name="T18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30" style:parent-style-name="Standard" style:family="paragraph">
      <style:paragraph-properties fo:margin-bottom="0in" fo:line-height="100%"/>
    </style:style>
    <style:style style:name="T183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3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33" style:parent-style-name="Standard" style:family="paragraph">
      <style:paragraph-properties fo:margin-bottom="0in" fo:line-height="100%"/>
    </style:style>
    <style:style style:name="T183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3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836" style:family="table-row">
      <style:table-row-properties style:use-optimal-row-height="false"/>
    </style:style>
    <style:style style:name="TableCell18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3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8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40" style:parent-style-name="Standard" style:family="paragraph">
      <style:paragraph-properties fo:margin-bottom="0in"/>
    </style:style>
    <style:style style:name="T184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4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43" style:parent-style-name="Standard" style:family="paragraph">
      <style:paragraph-properties fo:margin-bottom="0in"/>
    </style:style>
    <style:style style:name="T184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4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46" style:parent-style-name="Standard" style:family="paragraph">
      <style:paragraph-properties fo:margin-bottom="0in" fo:line-height="100%"/>
    </style:style>
    <style:style style:name="T1847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84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849" style:parent-style-name="Standard" style:family="paragraph">
      <style:paragraph-properties fo:margin-bottom="0in" fo:line-height="100%"/>
    </style:style>
    <style:style style:name="T18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5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5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5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54" style:parent-style-name="Standard" style:family="paragraph">
      <style:paragraph-properties fo:margin-bottom="0in" fo:line-height="100%"/>
    </style:style>
    <style:style style:name="T185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85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85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58" style:parent-style-name="Standard" style:family="paragraph">
      <style:paragraph-properties fo:margin-bottom="0in"/>
    </style:style>
    <style:style style:name="T1859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1860" style:parent-style-name="Domyślnaczcionkaakapitu" style:family="text">
      <style:text-properties style:font-name="Times New Roman" fo:font-size="10pt" style:font-size-asian="10pt" style:font-size-complex="10pt"/>
    </style:style>
    <style:style style:name="T1861" style:parent-style-name="Domyślnaczcionkaakapitu" style:family="text">
      <style:text-properties style:font-name="Times New Roman" fo:font-size="10pt" style:font-size-asian="10pt" style:font-size-complex="10pt"/>
    </style:style>
    <style:style style:name="P1862" style:parent-style-name="Standard" style:family="paragraph">
      <style:paragraph-properties fo:margin-bottom="0in"/>
    </style:style>
    <style:style style:name="T186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6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65" style:parent-style-name="Standard" style:family="paragraph">
      <style:paragraph-properties fo:margin-bottom="0in" fo:line-height="100%"/>
    </style:style>
    <style:style style:name="T186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86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868" style:parent-style-name="Standard" style:family="paragraph">
      <style:paragraph-properties fo:margin-bottom="0in" fo:line-height="100%"/>
    </style:style>
    <style:style style:name="T186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7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7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87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87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76" style:parent-style-name="Standard" style:family="paragraph">
      <style:paragraph-properties fo:margin-bottom="0in"/>
    </style:style>
    <style:style style:name="T187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79" style:parent-style-name="Standard" style:family="paragraph">
      <style:paragraph-properties fo:margin-bottom="0in"/>
    </style:style>
    <style:style style:name="T188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82" style:parent-style-name="Standard" style:family="paragraph">
      <style:paragraph-properties fo:margin-bottom="0in" fo:line-height="100%"/>
    </style:style>
    <style:style style:name="T188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88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885" style:parent-style-name="Standard" style:family="paragraph">
      <style:paragraph-properties fo:margin-bottom="0in" fo:line-height="100%"/>
    </style:style>
    <style:style style:name="T188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88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88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89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891" style:family="table-row">
      <style:table-row-properties style:use-optimal-row-height="false"/>
    </style:style>
    <style:style style:name="TableCell18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93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89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95" style:parent-style-name="Standard" style:family="paragraph">
      <style:paragraph-properties fo:margin-bottom="0in" fo:line-height="0.177in"/>
    </style:style>
    <style:style style:name="T18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8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898" style:parent-style-name="Standard" style:family="paragraph">
      <style:paragraph-properties fo:margin-bottom="0in" fo:line-height="0.177in"/>
    </style:style>
    <style:style style:name="T189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901" style:parent-style-name="Standard" style:family="paragraph">
      <style:paragraph-properties fo:margin-bottom="0in" fo:line-height="0.177in"/>
    </style:style>
    <style:style style:name="T19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904" style:parent-style-name="Standard" style:family="paragraph">
      <style:paragraph-properties fo:margin-bottom="0in" fo:line-height="0.177in"/>
    </style:style>
    <style:style style:name="T190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90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90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0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0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1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91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13" style:parent-style-name="Standard" style:family="paragraph">
      <style:paragraph-properties fo:margin-bottom="0in" fo:line-height="0.177in"/>
    </style:style>
    <style:style style:name="T191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916" style:parent-style-name="Standard" style:family="paragraph">
      <style:paragraph-properties fo:margin-bottom="0in" fo:line-height="0.177in"/>
    </style:style>
    <style:style style:name="T191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91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919" style:parent-style-name="Standard" style:family="paragraph">
      <style:paragraph-properties fo:margin-bottom="0in" fo:line-height="0.177in"/>
    </style:style>
    <style:style style:name="T192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9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2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2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2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2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92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192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28" style:parent-style-name="Standard" style:family="paragraph">
      <style:paragraph-properties fo:margin-bottom="0in" fo:line-height="0.177in"/>
    </style:style>
    <style:style style:name="T192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3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931" style:parent-style-name="Standard" style:family="paragraph">
      <style:paragraph-properties fo:margin-bottom="0in" fo:line-height="0.177in"/>
    </style:style>
    <style:style style:name="T193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3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1934" style:parent-style-name="Standard" style:family="paragraph">
      <style:paragraph-properties fo:margin-bottom="0in" fo:line-height="0.177in"/>
    </style:style>
    <style:style style:name="T193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193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3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3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193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1940" style:parent-style-name="Standard" style:family="paragraph">
      <style:paragraph-properties fo:margin-bottom="0in" fo:line-height="0.177in"/>
    </style:style>
    <style:style style:name="T194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194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1943" style:family="table-row">
      <style:table-row-properties style:use-optimal-row-height="false"/>
    </style:style>
    <style:style style:name="TableCell194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4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9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47" style:parent-style-name="Standard" style:family="paragraph">
      <style:paragraph-properties fo:margin-bottom="0in" fo:line-height="0.177in"/>
    </style:style>
    <style:style style:name="T19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5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5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9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95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56" style:parent-style-name="Standard" style:family="paragraph">
      <style:paragraph-properties fo:margin-bottom="0in" fo:line-height="0.177in"/>
    </style:style>
    <style:style style:name="T19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6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9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6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196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65" style:parent-style-name="Standard" style:family="paragraph">
      <style:paragraph-properties fo:margin-bottom="0in" fo:line-height="0.177in"/>
    </style:style>
    <style:style style:name="T196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6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197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97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9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1973" style:family="table-row">
      <style:table-row-properties style:use-optimal-row-height="false"/>
    </style:style>
    <style:style style:name="TableCell197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7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7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97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7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79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1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98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8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7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8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198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9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91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9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93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9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1995" style:parent-style-name="Standard" style:family="paragraph">
      <style:paragraph-properties fo:break-before="page" fo:text-align="center"/>
    </style:style>
    <style:style style:name="T19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1998" style:family="table-column">
      <style:table-column-properties style:column-width="1.6187in" style:use-optimal-column-width="false"/>
    </style:style>
    <style:style style:name="TableColumn1999" style:family="table-column">
      <style:table-column-properties style:column-width="2.7006in" style:use-optimal-column-width="false"/>
    </style:style>
    <style:style style:name="TableColumn2000" style:family="table-column">
      <style:table-column-properties style:column-width="2.7006in" style:use-optimal-column-width="false"/>
    </style:style>
    <style:style style:name="TableColumn2001" style:family="table-column">
      <style:table-column-properties style:column-width="2.7194in" style:use-optimal-column-width="false"/>
    </style:style>
    <style:style style:name="Table1997" style:family="table">
      <style:table-properties style:width="9.7395in" fo:margin-left="-0.0069in" table:align="left"/>
    </style:style>
    <style:style style:name="TableRow2002" style:family="table-row">
      <style:table-row-properties style:use-optimal-row-height="false"/>
    </style:style>
    <style:style style:name="TableCell2003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004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2005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006" style:parent-style-name="Standard" style:family="paragraph">
      <style:paragraph-properties fo:margin-bottom="0in"/>
    </style:style>
    <style:style style:name="T200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0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009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2010" style:parent-style-name="Standard" style:family="paragraph">
      <style:paragraph-properties fo:margin-bottom="0in"/>
    </style:style>
    <style:style style:name="T201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1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013" style:family="table-cell">
      <style:table-cell-properties fo:border="0.0034in solid #000001" fo:padding-top="0in" fo:padding-left="0.0069in" fo:padding-bottom="0in" fo:padding-right="0.0069in"/>
    </style:style>
    <style:style style:name="P2014" style:parent-style-name="Standard" style:family="paragraph">
      <style:paragraph-properties fo:margin-bottom="0in"/>
    </style:style>
    <style:style style:name="T201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16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2017" style:family="table-row">
      <style:table-row-properties style:use-optimal-row-height="false"/>
    </style:style>
    <style:style style:name="TableCell201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019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020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021" style:parent-style-name="Standard" style:family="paragraph">
      <style:paragraph-properties fo:margin-bottom="0in" fo:line-height="100%"/>
    </style:style>
    <style:style style:name="T202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2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24" style:parent-style-name="Standard" style:family="paragraph">
      <style:paragraph-properties fo:margin-bottom="0in" fo:line-height="100%"/>
    </style:style>
    <style:style style:name="T20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27" style:parent-style-name="Standard" style:family="paragraph">
      <style:paragraph-properties fo:margin-bottom="0in" fo:line-height="100%"/>
    </style:style>
    <style:style style:name="T20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30" style:parent-style-name="Standard" style:family="paragraph">
      <style:paragraph-properties fo:margin-bottom="0in" fo:line-height="100%"/>
    </style:style>
    <style:style style:name="T203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3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33" style:parent-style-name="Standard" style:family="paragraph">
      <style:paragraph-properties fo:margin-bottom="0in" fo:line-height="100%"/>
    </style:style>
    <style:style style:name="T203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3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3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0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3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39" style:parent-style-name="Standard" style:family="paragraph">
      <style:paragraph-properties fo:margin-bottom="0in" fo:line-height="100%"/>
    </style:style>
    <style:style style:name="T204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42" style:parent-style-name="Standard" style:family="paragraph">
      <style:paragraph-properties fo:margin-bottom="0in" fo:line-height="100%"/>
    </style:style>
    <style:style style:name="T204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4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04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046" style:parent-style-name="Standard" style:family="paragraph">
      <style:paragraph-properties fo:margin-bottom="0in" fo:line-height="100%"/>
    </style:style>
    <style:style style:name="T204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4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49" style:parent-style-name="Standard" style:family="paragraph">
      <style:paragraph-properties fo:margin-bottom="0in" fo:line-height="100%"/>
    </style:style>
    <style:style style:name="T20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52" style:parent-style-name="Standard" style:family="paragraph">
      <style:paragraph-properties fo:margin-bottom="0in" fo:line-height="100%"/>
    </style:style>
    <style:style style:name="T20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55" style:parent-style-name="Standard" style:family="paragraph">
      <style:paragraph-properties fo:margin-bottom="0in" fo:line-height="100%"/>
    </style:style>
    <style:style style:name="T20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5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5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05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60" style:parent-style-name="Standard" style:family="paragraph">
      <style:paragraph-properties fo:margin-bottom="0in" fo:line-height="100%"/>
    </style:style>
    <style:style style:name="T20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63" style:parent-style-name="Standard" style:family="paragraph">
      <style:paragraph-properties fo:margin-bottom="0in" fo:line-height="100%"/>
    </style:style>
    <style:style style:name="T206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6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66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Cell2067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2068" style:parent-style-name="Standard" style:family="paragraph">
      <style:paragraph-properties fo:margin-bottom="0in" fo:line-height="100%"/>
    </style:style>
    <style:style style:name="T206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71" style:parent-style-name="Standard" style:family="paragraph">
      <style:paragraph-properties fo:margin-bottom="0in" fo:line-height="100%"/>
    </style:style>
    <style:style style:name="T207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74" style:parent-style-name="Standard" style:family="paragraph">
      <style:paragraph-properties fo:margin-bottom="0in" fo:line-height="100%"/>
    </style:style>
    <style:style style:name="T207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7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77" style:parent-style-name="Standard" style:family="paragraph">
      <style:paragraph-properties fo:margin-bottom="0in" fo:line-height="100%"/>
    </style:style>
    <style:style style:name="T207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7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8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08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8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83" style:parent-style-name="Standard" style:family="paragraph">
      <style:paragraph-properties fo:margin-bottom="0in" fo:line-height="100%"/>
    </style:style>
    <style:style style:name="T20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8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86" style:parent-style-name="Standard" style:family="paragraph">
      <style:paragraph-properties fo:margin-bottom="0in" fo:line-height="100%"/>
    </style:style>
    <style:style style:name="T20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89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TableRow2090" style:family="table-row">
      <style:table-row-properties style:use-optimal-row-height="false"/>
    </style:style>
    <style:style style:name="TableCell2091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092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093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094" style:parent-style-name="Standard" style:family="paragraph">
      <style:paragraph-properties fo:margin-bottom="0in" fo:line-height="100%"/>
    </style:style>
    <style:style style:name="T209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09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097" style:parent-style-name="Domyślnaczcionkaakapitu" style:family="text">
      <style:text-properties style:font-name="Times New Roman" fo:font-size="10pt" style:font-size-asian="10pt" style:font-size-complex="10pt"/>
    </style:style>
    <style:style style:name="T2098" style:parent-style-name="Domyślnaczcionkaakapitu" style:family="text">
      <style:text-properties style:font-name="Times New Roman" fo:font-size="10pt" style:font-size-asian="10pt" style:font-size-complex="10pt"/>
    </style:style>
    <style:style style:name="P2099" style:parent-style-name="Standard" style:family="paragraph">
      <style:paragraph-properties fo:margin-bottom="0in" fo:line-height="100%"/>
    </style:style>
    <style:style style:name="T210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0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102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2103" style:parent-style-name="Domyślnaczcionkaakapitu" style:family="text">
      <style:text-properties style:font-name="Times New Roman" fo:font-size="10pt" style:font-size-asian="10pt" style:font-size-complex="10pt"/>
    </style:style>
    <style:style style:name="T210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05" style:parent-style-name="Standard" style:family="paragraph">
      <style:paragraph-properties fo:margin-bottom="0in" fo:line-height="100%"/>
    </style:style>
    <style:style style:name="T210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0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08" style:parent-style-name="Domyślnaczcionkaakapitu" style:family="text">
      <style:text-properties style:font-name="Times New Roman" fo:font-size="10pt" style:font-size-asian="10pt" style:font-size-complex="10pt"/>
    </style:style>
    <style:style style:name="P2109" style:parent-style-name="Standard" style:family="paragraph">
      <style:paragraph-properties fo:margin-bottom="0in" fo:line-height="100%"/>
    </style:style>
    <style:style style:name="T211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1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12" style:parent-style-name="Standard" style:family="paragraph">
      <style:paragraph-properties fo:margin-bottom="0in" fo:line-height="100%"/>
    </style:style>
    <style:style style:name="T2113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10pt" style:font-size-asian="10pt" style:font-size-complex="10pt"/>
    </style:style>
    <style:style style:name="T2114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TableCell211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116" style:parent-style-name="Standard" style:family="paragraph">
      <style:paragraph-properties fo:margin-bottom="0in" fo:line-height="100%"/>
    </style:style>
    <style:style style:name="T2117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2118" style:parent-style-name="Domyślnaczcionkaakapitu" style:family="text">
      <style:text-properties style:font-name="Times New Roman" fo:font-size="10pt" style:font-size-asian="10pt" style:font-size-complex="10pt"/>
    </style:style>
    <style:style style:name="P2119" style:parent-style-name="Standard" style:family="paragraph">
      <style:paragraph-properties fo:margin-bottom="0in" fo:line-height="100%"/>
    </style:style>
    <style:style style:name="T212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1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22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2123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212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25" style:parent-style-name="Standard" style:family="paragraph">
      <style:paragraph-properties fo:margin-bottom="0in" fo:line-height="100%"/>
    </style:style>
    <style:style style:name="T212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2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28" style:parent-style-name="Standard" style:family="paragraph">
      <style:paragraph-properties fo:margin-bottom="0in" fo:line-height="100%"/>
    </style:style>
    <style:style style:name="T212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3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31" style:parent-style-name="Standard" style:family="paragraph">
      <style:paragraph-properties fo:margin-bottom="0in" fo:line-height="100%"/>
    </style:style>
    <style:style style:name="T2132" style:parent-style-name="Domyślnaczcionkaakapitu" style:family="text">
      <style:text-properties style:font-name="Times New Roman" style:font-name-asian="Calibri" fo:font-weight="bold" style:font-weight-asian="bold" style:font-weight-complex="bold" fo:font-size="10pt" style:font-size-asian="10pt" style:font-size-complex="10pt"/>
    </style:style>
    <style:style style:name="T2133" style:parent-style-name="Domyślnaczcionkaakapitu" style:family="text">
      <style:text-properties style:font-name="Times New Roman" style:font-name-asian="Calibri" fo:font-size="10pt" style:font-size-asian="10pt" style:font-size-complex="10pt"/>
    </style:style>
    <style:style style:name="TableCell2134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2135" style:parent-style-name="Standard" style:family="paragraph">
      <style:paragraph-properties fo:margin-bottom="0in" fo:line-height="100%"/>
    </style:style>
    <style:style style:name="T2136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2137" style:parent-style-name="Domyślnaczcionkaakapitu" style:family="text">
      <style:text-properties style:font-name="Times New Roman" fo:font-size="10pt" style:font-size-asian="10pt" style:font-size-complex="10pt"/>
    </style:style>
    <style:style style:name="P2138" style:parent-style-name="Standard" style:family="paragraph">
      <style:paragraph-properties fo:margin-bottom="0in" fo:line-height="100%"/>
    </style:style>
    <style:style style:name="T213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14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14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42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214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44" style:parent-style-name="Standard" style:family="paragraph">
      <style:paragraph-properties fo:margin-bottom="0in" fo:line-height="100%"/>
    </style:style>
    <style:style style:name="T214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4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47" style:parent-style-name="Standard" style:family="paragraph">
      <style:paragraph-properties fo:margin-bottom="0in" fo:line-height="100%"/>
    </style:style>
    <style:style style:name="T214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4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150" style:parent-style-name="Standard" style:family="paragraph">
      <style:paragraph-properties fo:margin-bottom="0in" fo:line-height="100%"/>
    </style:style>
    <style:style style:name="T215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15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2153" style:family="table-row">
      <style:table-row-properties style:use-optimal-row-height="false"/>
    </style:style>
    <style:style style:name="TableCell2154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155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156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157" style:parent-style-name="Standard" style:family="paragraph">
      <style:paragraph-properties fo:margin-bottom="0in" fo:line-height="100%"/>
    </style:style>
    <style:style style:name="T215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5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60" style:parent-style-name="Standard" style:family="paragraph">
      <style:paragraph-properties fo:margin-bottom="0in" fo:line-height="100%"/>
    </style:style>
    <style:style style:name="T21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63" style:parent-style-name="Standard" style:family="paragraph">
      <style:paragraph-properties fo:margin-bottom="0in" fo:line-height="100%"/>
    </style:style>
    <style:style style:name="T216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6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66" style:parent-style-name="Standard" style:family="paragraph">
      <style:paragraph-properties fo:margin-bottom="0in" fo:line-height="100%"/>
    </style:style>
    <style:style style:name="T216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16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69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7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71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2172" style:parent-style-name="Standard" style:family="paragraph">
      <style:paragraph-properties fo:margin-bottom="0in" fo:line-height="100%"/>
    </style:style>
    <style:style style:name="T217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7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17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176" style:parent-style-name="Standard" style:family="paragraph">
      <style:paragraph-properties fo:margin-bottom="0in" fo:line-height="100%"/>
    </style:style>
    <style:style style:name="T217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7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17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80" style:parent-style-name="Standard" style:family="paragraph">
      <style:paragraph-properties fo:margin-bottom="0in" fo:line-height="100%"/>
    </style:style>
    <style:style style:name="T218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8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83" style:parent-style-name="Standard" style:family="paragraph">
      <style:paragraph-properties fo:margin-bottom="0in" fo:line-height="100%"/>
    </style:style>
    <style:style style:name="T218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18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8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8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188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2189" style:parent-style-name="Standard" style:family="paragraph">
      <style:paragraph-properties fo:margin-bottom="0in" fo:line-height="100%"/>
    </style:style>
    <style:style style:name="T2190" style:parent-style-name="Domyślnaczcionkaakapitu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fo:language="en" fo:country="US"/>
    </style:style>
    <style:style style:name="T2191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 fo:language="en" fo:country="US"/>
    </style:style>
    <style:style style:name="TableCell2192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2193" style:parent-style-name="Standard" style:family="paragraph">
      <style:paragraph-properties fo:margin-bottom="0in" fo:line-height="100%"/>
    </style:style>
    <style:style style:name="T219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9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1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1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198" style:parent-style-name="Standard" style:family="paragraph">
      <style:paragraph-properties fo:margin-bottom="0in" fo:line-height="100%"/>
    </style:style>
    <style:style style:name="T219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20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20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202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20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204" style:parent-style-name="Domyślnaczcionkaakapitu" style:family="text">
      <style:text-properties style:font-name="Times New Roman" style:font-name-asian="Calibri" style:letter-kerning="false" fo:font-size="10pt" style:font-size-asian="10pt" style:font-size-complex="10pt"/>
    </style:style>
    <style:style style:name="P2205" style:parent-style-name="Standard" style:family="paragraph">
      <style:paragraph-properties fo:margin-bottom="0in" fo:line-height="100%"/>
    </style:style>
    <style:style style:name="T2206" style:parent-style-name="Domyślnaczcionkaakapitu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/>
    </style:style>
    <style:style style:name="T2207" style:parent-style-name="Domyślnaczcionkaakapitu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ableRow2208" style:family="table-row">
      <style:table-row-properties style:use-optimal-row-height="false"/>
    </style:style>
    <style:style style:name="TableCell2209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10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211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12" style:parent-style-name="Standard" style:family="paragraph">
      <style:paragraph-properties fo:margin-bottom="0in"/>
    </style:style>
    <style:style style:name="T221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1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1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1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1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1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219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20" style:parent-style-name="Standard" style:family="paragraph">
      <style:paragraph-properties fo:margin-bottom="0in"/>
    </style:style>
    <style:style style:name="T222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2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2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227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2228" style:parent-style-name="Standard" style:family="paragraph">
      <style:paragraph-properties fo:margin-bottom="0in"/>
    </style:style>
    <style:style style:name="T222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3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3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3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23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3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2235" style:family="table-row">
      <style:table-row-properties style:use-optimal-row-height="false"/>
    </style:style>
    <style:style style:name="TableCell2236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37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23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39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0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1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2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3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4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TableCell224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2246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7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8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49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0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1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TableCell2252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2253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4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5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6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7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8" style:parent-style-name="TableContents" style:family="paragraph">
      <style:paragraph-properties fo:margin-bottom="0in" fo:line-height="0.1965in"/>
      <style:text-properties style:font-name="Times New Roman" style:font-name-complex="Times New Roman" fo:font-size="10pt" style:font-size-asian="10pt" style:font-size-complex="10pt"/>
    </style:style>
    <style:style style:name="P2259" style:parent-style-name="Standard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2260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olumn2262" style:family="table-column">
      <style:table-column-properties style:column-width="1.618in" style:use-optimal-column-width="false"/>
    </style:style>
    <style:style style:name="TableColumn2263" style:family="table-column">
      <style:table-column-properties style:column-width="2.8729in" style:use-optimal-column-width="false"/>
    </style:style>
    <style:style style:name="TableColumn2264" style:family="table-column">
      <style:table-column-properties style:column-width="2.4347in" style:use-optimal-column-width="false"/>
    </style:style>
    <style:style style:name="TableColumn2265" style:family="table-column">
      <style:table-column-properties style:column-width="2.7993in" style:use-optimal-column-width="false"/>
    </style:style>
    <style:style style:name="Table2261" style:family="table">
      <style:table-properties style:width="9.725in" fo:margin-left="0.0312in" table:align="left"/>
    </style:style>
    <style:style style:name="TableRow2266" style:family="table-row">
      <style:table-row-properties style:use-optimal-row-height="false"/>
    </style:style>
    <style:style style:name="TableCell226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268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226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270" style:parent-style-name="Standard" style:family="paragraph">
      <style:paragraph-properties fo:margin-bottom="0in" fo:line-height="0.177in"/>
    </style:style>
    <style:style style:name="T227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7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27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274" style:parent-style-name="Standard" style:family="paragraph">
      <style:paragraph-properties fo:margin-bottom="0in" fo:line-height="0.177in"/>
    </style:style>
    <style:style style:name="T227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7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277" style:family="table-cell">
      <style:table-cell-properties fo:border="0.0034in solid #000000" fo:padding-top="0.0381in" fo:padding-left="0.0381in" fo:padding-bottom="0.0381in" fo:padding-right="0.0381in"/>
    </style:style>
    <style:style style:name="P2278" style:parent-style-name="Standard" style:family="paragraph">
      <style:paragraph-properties fo:margin-bottom="0in" fo:line-height="0.177in"/>
    </style:style>
    <style:style style:name="T227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80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2281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10pt" style:font-size-asian="10pt" style:font-size-complex="10pt"/>
    </style:style>
    <style:style style:name="TableRow2282" style:family="table-row">
      <style:table-row-properties style:use-optimal-row-height="false"/>
    </style:style>
    <style:style style:name="TableCell228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84" style:parent-style-name="TableContents" style:family="paragraph">
      <style:text-properties style:font-name="Times New Roman" style:font-name-complex="Times New Roman" fo:font-size="10pt" style:font-size-asian="10pt" style:font-size-complex="10pt"/>
    </style:style>
    <style:style style:name="TableCell228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86" style:parent-style-name="Standard" style:family="paragraph">
      <style:paragraph-properties fo:margin-bottom="0in" fo:line-height="100%"/>
    </style:style>
    <style:style style:name="T228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8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289" style:parent-style-name="Standard" style:family="paragraph">
      <style:paragraph-properties fo:margin-bottom="0in" fo:line-height="100%"/>
    </style:style>
    <style:style style:name="T229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9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292" style:parent-style-name="Standard" style:family="paragraph">
      <style:paragraph-properties fo:margin-bottom="0in" fo:line-height="100%"/>
    </style:style>
    <style:style style:name="T22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295" style:parent-style-name="Standard" style:family="paragraph">
      <style:paragraph-properties fo:margin-bottom="0in" fo:line-height="0.177in"/>
    </style:style>
    <style:style style:name="T22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2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298" style:parent-style-name="Standard" style:family="paragraph">
      <style:paragraph-properties fo:margin-bottom="0in" fo:line-height="100%"/>
    </style:style>
    <style:style style:name="T229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300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301" style:parent-style-name="Standard" style:family="paragraph">
      <style:paragraph-properties fo:margin-bottom="0in" fo:line-height="0.177in"/>
    </style:style>
    <style:style style:name="T23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04" style:parent-style-name="Standard" style:family="paragraph">
      <style:paragraph-properties fo:margin-bottom="0in" fo:line-height="100%"/>
    </style:style>
    <style:style style:name="T230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0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07" style:parent-style-name="Standard" style:family="paragraph">
      <style:paragraph-properties fo:margin-bottom="0in" fo:line-height="100%"/>
    </style:style>
    <style:style style:name="T230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0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31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11" style:parent-style-name="Standard" style:family="paragraph">
      <style:paragraph-properties fo:margin-bottom="0in" fo:line-height="100%"/>
    </style:style>
    <style:style style:name="T231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1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14" style:parent-style-name="Standard" style:family="paragraph">
      <style:paragraph-properties fo:margin-bottom="0in" fo:line-height="100%"/>
    </style:style>
    <style:style style:name="T231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1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17" style:parent-style-name="Standard" style:family="paragraph">
      <style:paragraph-properties fo:margin-bottom="0in" fo:line-height="0.177in"/>
    </style:style>
    <style:style style:name="T231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1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2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21" style:parent-style-name="Standard" style:family="paragraph">
      <style:paragraph-properties fo:margin-bottom="0in" fo:line-height="100%"/>
    </style:style>
    <style:style style:name="T232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323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324" style:parent-style-name="Standard" style:family="paragraph">
      <style:paragraph-properties fo:margin-bottom="0in" fo:line-height="0.177in"/>
    </style:style>
    <style:style style:name="T232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2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27" style:parent-style-name="Standard" style:family="paragraph">
      <style:paragraph-properties fo:margin-bottom="0in" fo:line-height="100%"/>
    </style:style>
    <style:style style:name="T232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2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30" style:parent-style-name="Standard" style:family="paragraph">
      <style:paragraph-properties fo:margin-bottom="0in" fo:line-height="0.177in"/>
    </style:style>
    <style:style style:name="T233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33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333" style:parent-style-name="Standard" style:family="paragraph">
      <style:paragraph-properties fo:margin-bottom="0in" fo:line-height="100%"/>
    </style:style>
    <style:style style:name="T233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3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33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3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38" style:parent-style-name="Standard" style:family="paragraph">
      <style:paragraph-properties fo:margin-bottom="0in" fo:line-height="0.177in"/>
    </style:style>
    <style:style style:name="T23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4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42" style:parent-style-name="Standard" style:family="paragraph">
      <style:paragraph-properties fo:margin-bottom="0in" fo:line-height="100%"/>
    </style:style>
    <style:style style:name="T234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0pt" style:font-size-asian="10pt" style:font-size-complex="10pt"/>
    </style:style>
    <style:style style:name="T234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345" style:parent-style-name="Standard" style:family="paragraph">
      <style:paragraph-properties fo:margin-bottom="0in" fo:line-height="0.177in"/>
    </style:style>
    <style:style style:name="T234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4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48" style:parent-style-name="Standard" style:family="paragraph">
      <style:paragraph-properties fo:margin-bottom="0in" fo:line-height="100%"/>
    </style:style>
    <style:style style:name="T234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5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51" style:parent-style-name="Standard" style:family="paragraph">
      <style:paragraph-properties fo:margin-bottom="0in" fo:line-height="0.177in"/>
    </style:style>
    <style:style style:name="T235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Row2353" style:family="table-row">
      <style:table-row-properties style:use-optimal-row-height="false"/>
    </style:style>
    <style:style style:name="TableCell235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5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3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57" style:parent-style-name="Standard" style:family="paragraph">
      <style:paragraph-properties fo:margin-bottom="0in"/>
    </style:style>
    <style:style style:name="T235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5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60" style:parent-style-name="Standard" style:family="paragraph">
      <style:paragraph-properties fo:margin-bottom="0in" fo:line-height="100%"/>
    </style:style>
    <style:style style:name="T236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63" style:parent-style-name="Standard" style:family="paragraph">
      <style:paragraph-properties fo:margin-bottom="0in" fo:line-height="100%"/>
    </style:style>
    <style:style style:name="T236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365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236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67" style:parent-style-name="Standard" style:family="paragraph">
      <style:paragraph-properties fo:margin-bottom="0in" fo:line-height="0.177in"/>
    </style:style>
    <style:style style:name="T236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6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70" style:parent-style-name="Standard" style:family="paragraph">
      <style:paragraph-properties fo:margin-bottom="0in" fo:line-height="100%"/>
    </style:style>
    <style:style style:name="T237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7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37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74" style:parent-style-name="Standard" style:family="paragraph">
      <style:paragraph-properties fo:margin-bottom="0in" fo:line-height="100%"/>
    </style:style>
    <style:style style:name="T237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376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Cell237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378" style:parent-style-name="Standard" style:family="paragraph">
      <style:paragraph-properties fo:margin-bottom="0in"/>
    </style:style>
    <style:style style:name="T237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8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81" style:parent-style-name="Standard" style:family="paragraph">
      <style:paragraph-properties fo:margin-bottom="0in" fo:line-height="100%"/>
    </style:style>
    <style:style style:name="T238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238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38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85" style:parent-style-name="Standard" style:family="paragraph">
      <style:paragraph-properties fo:margin-bottom="0in"/>
    </style:style>
    <style:style style:name="T238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38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2388" style:family="table-row">
      <style:table-row-properties style:use-optimal-row-height="false"/>
    </style:style>
    <style:style style:name="TableCell23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9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3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92" style:parent-style-name="Standard" style:family="paragraph">
      <style:paragraph-properties fo:margin-bottom="0in" fo:line-height="0.177in"/>
    </style:style>
    <style:style style:name="T239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9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95" style:parent-style-name="Standard" style:family="paragraph">
      <style:paragraph-properties fo:margin-bottom="0in" fo:line-height="0.177in"/>
    </style:style>
    <style:style style:name="T239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9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398" style:parent-style-name="Standard" style:family="paragraph">
      <style:paragraph-properties fo:margin-bottom="0in" fo:line-height="0.177in"/>
    </style:style>
    <style:style style:name="T239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401" style:parent-style-name="Standard" style:family="paragraph">
      <style:paragraph-properties fo:margin-bottom="0in" fo:line-height="0.177in"/>
    </style:style>
    <style:style style:name="T240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0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04" style:parent-style-name="Domyślnaczcionkaakapitu" style:family="text">
      <style:text-properties style:font-name="Times New Roman" fo:font-size="10pt" style:font-size-asian="10pt" style:font-size-complex="10pt"/>
    </style:style>
    <style:style style:name="T240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0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07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40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09" style:parent-style-name="Standard" style:family="paragraph">
      <style:paragraph-properties fo:margin-bottom="0in" fo:line-height="0.177in"/>
    </style:style>
    <style:style style:name="T241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1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412" style:parent-style-name="Standard" style:family="paragraph">
      <style:paragraph-properties fo:margin-bottom="0in" fo:line-height="0.177in"/>
    </style:style>
    <style:style style:name="T241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41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415" style:parent-style-name="Standard" style:family="paragraph">
      <style:paragraph-properties fo:margin-bottom="0in" fo:line-height="0.177in"/>
    </style:style>
    <style:style style:name="T241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417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2418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419" style:parent-style-name="Standard" style:family="paragraph">
      <style:paragraph-properties fo:margin-bottom="0in" fo:line-height="0.177in"/>
    </style:style>
    <style:style style:name="T242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 fo:language="en" fo:country="US"/>
    </style:style>
    <style:style style:name="T242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en" fo:country="US"/>
    </style:style>
    <style:style style:name="TableCell242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423" style:parent-style-name="Standard" style:family="paragraph">
      <style:paragraph-properties fo:margin-bottom="0in" fo:line-height="0.177in"/>
    </style:style>
    <style:style style:name="T242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2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426" style:parent-style-name="Standard" style:family="paragraph">
      <style:paragraph-properties fo:margin-bottom="0in" fo:line-height="0.177in"/>
    </style:style>
    <style:style style:name="T242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2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429" style:parent-style-name="Standard" style:family="paragraph">
      <style:paragraph-properties fo:margin-bottom="0in" fo:line-height="0.177in"/>
    </style:style>
    <style:style style:name="T243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43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P2432" style:parent-style-name="Standard" style:family="paragraph">
      <style:paragraph-properties fo:margin-bottom="0in" fo:line-height="0.177in"/>
    </style:style>
    <style:style style:name="T243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10pt" style:font-size-asian="10pt" style:font-size-complex="10pt"/>
    </style:style>
    <style:style style:name="T2434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/>
    </style:style>
    <style:style style:name="TableRow2435" style:family="table-row">
      <style:table-row-properties style:use-optimal-row-height="false"/>
    </style:style>
    <style:style style:name="TableCell24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37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43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39" style:parent-style-name="Standard" style:family="paragraph">
      <style:paragraph-properties fo:margin-bottom="0in"/>
    </style:style>
    <style:style style:name="T244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4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4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4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4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4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47" style:parent-style-name="Standard" style:family="paragraph">
      <style:paragraph-properties fo:margin-bottom="0in"/>
    </style:style>
    <style:style style:name="T244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5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5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5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5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5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Cell245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456" style:parent-style-name="Standard" style:family="paragraph">
      <style:paragraph-properties fo:margin-bottom="0in"/>
    </style:style>
    <style:style style:name="T2457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59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6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4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4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ableRow2463" style:family="table-row">
      <style:table-row-properties style:use-optimal-row-height="false"/>
    </style:style>
    <style:style style:name="TableCell246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6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6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4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6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69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1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47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7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5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6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7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78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TableCell247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480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81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82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83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84" style:parent-style-name="TableContents" style:family="paragraph">
      <style:paragraph-properties fo:margin-bottom="0in" fo:line-height="0.177in"/>
      <style:text-properties style:font-name="Times New Roman" style:font-name-complex="Times New Roman" fo:font-size="10pt" style:font-size-asian="10pt" style:font-size-complex="10pt"/>
    </style:style>
    <style:style style:name="P2485" style:parent-style-name="Standard" style:family="paragraph">
      <style:paragraph-properties fo:text-align="center" fo:margin-bottom="0in"/>
      <style:text-properties style:font-name="Times New Roman" fo:font-size="10pt" style:font-size-asian="10pt" style:font-size-complex="10pt"/>
    </style:style>
  </office:automatic-styles>
  <office:body>
    <office:text text:use-soft-page-breaks="true">
      <text:p text:style-name="P1">11.07.2026r Sobota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>
            <text:p text:style-name="P11"><text:span text:style-name="T12">DIETA <text:s/></text:span><text:span text:style-name="T13">PODSTAWOWA</text:span></text:p>
          </table:table-cell>
          <table:table-cell table:style-name="TableCell14">
            <text:p text:style-name="P15"><text:span text:style-name="T16">DIETA <text:s/></text:span><text:span text:style-name="T17">ŁATWOSTRAWNA</text:span></text:p>
          </table:table-cell>
          <table:table-cell table:style-name="TableCell18">
            <text:p text:style-name="P19"><text:span text:style-name="T20">DIETA <text:s/></text:span><text:span text:style-name="T21">Z ograniczeniem łatwo przyswajalnych węglowodanów</text:span></text:p>
          </table:table-cell>
        </table:table-row>
        <table:table-row table:style-name="TableRow22">
          <table:table-cell table:style-name="TableCell23">
            <text:p text:style-name="P24">ŚNIADANIE</text:p>
          </table:table-cell>
          <table:table-cell table:style-name="TableCell25">
            <text:p text:style-name="P26"><text:span text:style-name="T27">pieczywo pszenne</text:span><text:span text:style-name="T28"><text:s/>50g (GLU PSZ)</text:span></text:p>
            <text:p text:style-name="P29"><text:span text:style-name="T30">pieczywo razowe</text:span><text:span text:style-name="T31"><text:s/>50g (GLU ŻYT)</text:span></text:p>
            <text:p text:style-name="P32"><text:span text:style-name="T33">masło</text:span><text:span text:style-name="T34"><text:s/>13g <text:s/>(MLE)</text:span></text:p>
            <text:p text:style-name="P35"><text:span text:style-name="T36">płatki owsiane gotowane na mleku<text:s/></text:span><text:span text:style-name="T37"><text:s/>250ml (MLE)</text:span></text:p>
            <text:p text:style-name="P38"><text:span text:style-name="T39">polędwica drobiowa</text:span><text:span text:style-name="T40"><text:s/>40g<text:s/></text:span><text:span text:style-name="T41">(SEL, JAJ, GLU),</text:span></text:p>
            <text:p text:style-name="P42"><text:span text:style-name="T43">sałatka z buraka<text:s/></text:span><text:span text:style-name="T44">30g (buraki, olej rzepakowy)</text:span></text:p>
            <text:p text:style-name="P45"><text:span text:style-name="T46">kawa zbożowa biała</text:span><text:span text:style-name="T47"><text:s/>200ml (MLE, GLU)</text:span></text:p>
          </table:table-cell>
          <table:table-cell table:style-name="TableCell48">
            <text:p text:style-name="P49"><text:span text:style-name="T50">Bułka</text:span><text:span text:style-name="T51"><text:s/>100g (GLU PSZ)</text:span></text:p>
            <text:p text:style-name="P52"><text:span text:style-name="T53">mas</text:span><text:span text:style-name="T54">ło</text:span><text:span text:style-name="T55"><text:s/>13g <text:s/>(MLE)</text:span></text:p>
            <text:p text:style-name="P56"><text:span text:style-name="T57">płatki owsiane gotowane na mleku<text:s/></text:span><text:span text:style-name="T58"><text:s/>250ml (MLE)</text:span></text:p>
            <text:p text:style-name="P59"><text:span text:style-name="T60">polędwica drobiowa</text:span><text:span text:style-name="T61"><text:s/>40g (SEL, JAJ, GLU),</text:span></text:p>
            <text:p text:style-name="P62"><text:span text:style-name="T63">sałatka z buraka<text:s/></text:span><text:span text:style-name="T64">30g (buraki, olej rzepakowy) <text:s/></text:span></text:p>
            <text:p text:style-name="P65"><text:span text:style-name="T66">kawa zbożowa biała</text:span><text:span text:style-name="T67"><text:s/>200ml (MLE, GLU)</text:span></text:p>
          </table:table-cell>
          <table:table-cell table:style-name="TableCell68">
            <text:p text:style-name="P69"><text:span text:style-name="T70">pieczywo razowe</text:span><text:span text:style-name="T71"><text:s/>100g (GLU ŻYT), <text:s/></text:span><text:span text:style-name="T72">masło</text:span><text:span text:style-name="T73"><text:s/>13g <text:s/>(MLE)</text:span></text:p>
            <text:p text:style-name="P74"><text:span text:style-name="T75">płatki owsiane gotowane na mleku<text:s/></text:span><text:span text:style-name="T76"><text:s/>250ml (MLE)</text:span></text:p>
            <text:p text:style-name="P77"><text:span text:style-name="T78">polędwica drobiowa</text:span><text:span text:style-name="T79"><text:s/>40g (SEL, JAJ, GLU),</text:span></text:p>
            <text:p text:style-name="P80"><text:span text:style-name="T81">sałatka z bu</text:span><text:span text:style-name="T82">raka<text:s/></text:span><text:span text:style-name="T83">30g (buraki, olej rzepakowy)</text:span></text:p>
            <text:p text:style-name="P84"><text:span text:style-name="T85">kawa zbożowa biała</text:span><text:span text:style-name="T86"><text:s/>200ml (MLE, GLU)</text:span></text:p>
            <text:p text:style-name="P87"/>
          </table:table-cell>
        </table:table-row>
        <table:table-row table:style-name="TableRow88">
          <table:table-cell table:style-name="TableCell89">
            <text:p text:style-name="P90">OBIAD</text:p>
          </table:table-cell>
          <table:table-cell table:style-name="TableCell91">
            <text:p text:style-name="P92"><text:span text:style-name="T93">Zupa <text:s/>kalafiorowa</text:span><text:span text:style-name="T94"><text:s/>300ml (kurczak, mąka, kalafior, śmietana, włoszczyzna, masło, ziemniaki; GLU PSZ, MLE, SEL),</text:span></text:p>
            <text:p text:style-name="P95"><text:span text:style-name="T96">łazanki z kapustą</text:span><text:span text:style-name="T97"><text:s/>320g (kiełbasa wieprzowa, kapusta kiszona, makaron, olej rzepakowy, pieczarki; GLU,<text:s/></text:span><text:span text:style-name="T98">SEL, SOJ, GOR<text:s/></text:span><text:span text:style-name="T99">),</text:span></text:p>
            <text:p text:style-name="P100"><text:span text:style-name="T101">kompot</text:span><text:span text:style-name="T102"><text:s/>150ml</text:span></text:p>
          </table:table-cell>
          <table:table-cell table:style-name="TableCell103">
            <text:p text:style-name="P104"><text:span text:style-name="T105">Zupa <text:s/>kalafiorowa</text:span><text:span text:style-name="T106"><text:s/>300ml (kurczak, mąka, kalafior, śmietana, włoszczyzna, masło, ziemniaki; GLU PSZ, MLE, SEL),</text:span></text:p>
            <text:p text:style-name="P107"><text:span text:style-name="T108">makaron z białym <text:s/>serem</text:span><text:span text:style-name="T109"><text:s/>320g (makaron, ser twarogowy, śmietana) GLU, MLE),</text:span><text:span text:style-name="T110"><text:s/>MLE)</text:span><text:span text:style-name="T111">,</text:span></text:p>
            <text:p text:style-name="P112"><text:span text:style-name="T113">kompot</text:span><text:span text:style-name="T114"><text:s/>150ml</text:span></text:p>
          </table:table-cell>
          <table:table-cell table:style-name="TableCell115">
            <text:p text:style-name="P116"><text:span text:style-name="T117">Zupa <text:s/>kalafiorowa</text:span><text:span text:style-name="T118"><text:s/>300ml (kurczak, mąka, kala</text:span><text:span text:style-name="T119">fior, śmietana, włoszczyzna, masło, ziemniaki; GLU PSZ, MLE, SEL),</text:span></text:p>
            <text:p text:style-name="P120"><text:span text:style-name="T121">łazanki z kapustą</text:span><text:span text:style-name="T122"><text:s/>320g (kiełbasa wieprzowa, kapusta kiszona, makaron, olej rzepakowy, pieczarki; GLU,<text:s/></text:span><text:span text:style-name="T123">SEL, SOJ, GOR<text:s/></text:span><text:span text:style-name="T124">),</text:span></text:p>
            <text:p text:style-name="P125"><text:span text:style-name="T126">kompot</text:span><text:span text:style-name="T127"><text:s/>150ml</text:span></text:p>
          </table:table-cell>
        </table:table-row>
        <table:table-row table:style-name="TableRow128">
          <table:table-cell table:style-name="TableCell129">
            <text:p text:style-name="P130">KOLACJA</text:p>
          </table:table-cell>
          <table:table-cell table:style-name="TableCell131">
            <text:p text:style-name="P132"><text:span text:style-name="T133">Pieczywo pszenne</text:span><text:span text:style-name="T134"><text:s/>50g (GLU PSZ)</text:span></text:p>
            <text:p text:style-name="P135"><text:span text:style-name="T136">Pieczywo razowe</text:span><text:span text:style-name="T137"><text:s/>50g (GLU ŻYT)</text:span></text:p>
            <text:p text:style-name="P138"><text:span text:style-name="T139">masło<text:s/></text:span><text:span text:style-name="T140">13g <text:s/>(MLE)</text:span></text:p>
            <text:p text:style-name="P141"><text:span text:style-name="T142">ser żółty<text:s/></text:span><text:span text:style-name="T143">40g</text:span></text:p>
            <text:p text:style-name="P144"><text:span text:style-name="T145">herbata<text:s/></text:span><text:span text:style-name="T146"><text:s/>200ml</text:span></text:p>
          </table:table-cell>
          <table:table-cell table:style-name="TableCell147">
            <text:p text:style-name="P148"><text:span text:style-name="T149">Bułka<text:s/></text:span><text:span text:style-name="T150"><text:s/>100g (GLU PSZ)</text:span></text:p>
            <text:p text:style-name="P151"><text:span text:style-name="T152">masło<text:s/></text:span><text:span text:style-name="T153">13g <text:s/>(MLE)</text:span></text:p>
            <text:p text:style-name="P154"><text:span text:style-name="T155">serek topiony 4</text:span><text:span text:style-name="T156">0g (MLE)</text:span></text:p>
            <text:p text:style-name="P157"><text:span text:style-name="T158">herbata<text:s/></text:span><text:span text:style-name="T159"><text:s/>200ml</text:span></text:p>
          </table:table-cell>
          <table:table-cell table:style-name="TableCell160">
            <text:p text:style-name="P161"><text:span text:style-name="T162">Pieczywo razowe</text:span><text:span text:style-name="T163"><text:s/>100g (GLU ŻYT), <text:s/></text:span></text:p>
            <text:p text:style-name="P164"><text:span text:style-name="T165">masło<text:s/></text:span><text:span text:style-name="T166">13g <text:s/>(MLE)</text:span></text:p>
            <text:p text:style-name="P167"><text:span text:style-name="T168">ser żółty<text:s/></text:span><text:span text:style-name="T169">40g</text:span></text:p>
            <text:p text:style-name="P170"><text:span text:style-name="T171">herbata<text:s/></text:span><text:span text:style-name="T172"><text:s/>200ml</text:span></text:p>
          </table:table-cell>
        </table:table-row>
        <table:table-row table:style-name="TableRow173">
          <table:table-cell table:style-name="TableCell174">
            <text:p text:style-name="P175">POSIŁEK NOCNY</text:p>
          </table:table-cell>
          <table:table-cell table:style-name="TableCell176">
            <text:p text:style-name="P177"><text:span text:style-name="T178">pieczywo</text:span><text:span text:style-name="T179"><text:s/>30g (GLU),<text:s/></text:span><text:span text:style-name="T180">masło</text:span><text:span text:style-name="T181"><text:s/>5g (MLE),<text:s/></text:span><text:span text:style-name="T182">ser biały</text:span><text:span text:style-name="T183"><text:s/>20g (MLE),<text:s/></text:span><text:span text:style-name="T184">pomidor</text:span><text:span text:style-name="T185"><text:s/>(S02) 30g</text:span></text:p>
          </table:table-cell>
          <table:table-cell table:style-name="TableCell186">
            <text:p text:style-name="P187"><text:span text:style-name="T188">pieczywo</text:span><text:span text:style-name="T189"><text:s/>30g (GLU),<text:s/></text:span><text:span text:style-name="T190">masło</text:span><text:span text:style-name="T191"><text:s/>5g (MLE),<text:s/></text:span><text:span text:style-name="T192">ser biały</text:span><text:span text:style-name="T193"><text:s/>20g (MLE),<text:s/></text:span><text:span text:style-name="T194">pomidor</text:span><text:span text:style-name="T195"><text:s/>(S02) 30g</text:span></text:p>
          </table:table-cell>
          <table:table-cell table:style-name="TableCell196">
            <text:p text:style-name="P197"><text:span text:style-name="T198">pieczywo</text:span><text:span text:style-name="T199"><text:s/>30g (GLU),<text:s/></text:span><text:span text:style-name="T200">masło</text:span><text:span text:style-name="T201"><text:s/>5g (MLE),<text:s/></text:span><text:span text:style-name="T202">ser biały</text:span><text:span text:style-name="T203"><text:s/>20g (MLE),<text:s/></text:span><text:span text:style-name="T204">pomidor</text:span><text:span text:style-name="T205"><text:s/>(S02) 30g</text:span></text:p>
          </table:table-cell>
        </table:table-row>
        <table:table-row table:style-name="TableRow206">
          <table:table-cell table:style-name="TableCell207">
            <text:p text:style-name="P208">WARTOŚCI ODŻYWCZE</text:p>
          </table:table-cell>
          <table:table-cell table:style-name="TableCell209">
            <text:p text:style-name="P210">E: 2033kcal*</text:p>
            <text:p text:style-name="P211">B:75g</text:p>
            <text:p text:style-name="P212">T:70g, w tym kw. tł. nas.: 26g</text:p>
            <text:p text:style-name="P213">W:288g, w tym cukry: 42g</text:p>
            <text:p text:style-name="P214">Błonnik:38g</text:p>
            <text:p text:style-name="P215">Sól:5g</text:p>
          </table:table-cell>
          <table:table-cell table:style-name="TableCell216">
            <text:p text:style-name="P217">E: 2131 kcal</text:p>
            <text:p text:style-name="P218">B:75g</text:p>
            <text:p text:style-name="P219">T:76g, w tym kw. tł. nas.: 27g</text:p>
            <text:p text:style-name="P220">W:295g, w tym cukry: 45g</text:p>
            <text:p text:style-name="P221">Błonnik:24g</text:p>
            <text:p text:style-name="P222">Sól: 4,8g</text:p>
          </table:table-cell>
          <table:table-cell table:style-name="TableCell223">
            <text:p text:style-name="P224">E: 1929kcal</text:p>
            <text:p text:style-name="P225">B:70g</text:p>
            <text:p text:style-name="P226">T:70g, w tym kw. tł. nas.: 26g</text:p>
            <text:p text:style-name="P227">W:271g, w tym cukry: 30g</text:p>
            <text:p text:style-name="P228">Błonnik: 43g</text:p>
            <text:p text:style-name="P229">Sól: 5g</text:p>
          </table:table-cell>
        </table:table-row>
      </table:table>
      <text:p text:style-name="P230"><text:line-break/></text:p>
      <text:soft-page-break/>
      <text:p text:style-name="P231">12.07.2026r <text:s text:c="2"/>Niedziela</text:p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/>
          </table:table-cell>
          <table:table-cell table:style-name="TableCell240">
            <text:p text:style-name="P241"><text:span text:style-name="T242">DIETA <text:s/></text:span><text:span text:style-name="T243">PODSTAWOWA</text:span></text:p>
          </table:table-cell>
          <table:table-cell table:style-name="TableCell244">
            <text:p text:style-name="P245"><text:span text:style-name="T246">DIETA <text:s/></text:span><text:span text:style-name="T247">ŁATWOSTRAWNA</text:span></text:p>
          </table:table-cell>
          <table:table-cell table:style-name="TableCell248">
            <text:p text:style-name="P249"><text:span text:style-name="T250">DIETA <text:s/></text:span><text:span text:style-name="T251">Z ograniczeniem łatwo przyswajalnych węglowodanów</text:span></text:p>
          </table:table-cell>
        </table:table-row>
        <table:table-row table:style-name="TableRow252">
          <table:table-cell table:style-name="TableCell253">
            <text:p text:style-name="P254">ŚNIADANIE</text:p>
          </table:table-cell>
          <table:table-cell table:style-name="TableCell255">
            <text:p text:style-name="P256"><text:span text:style-name="T257">Pieczywo pszenne</text:span><text:span text:style-name="T258"><text:s/>50g (GLU PSZ)</text:span></text:p>
            <text:p text:style-name="P259"><text:span text:style-name="T260">Pieczywo razowe</text:span><text:span text:style-name="T261"><text:s/>50g (GLU ŻYT) <text:s/></text:span></text:p>
            <text:p text:style-name="P262"><text:span text:style-name="T263">masło<text:s/></text:span><text:span text:style-name="T264">13g <text:s/>(MLE)</text:span></text:p>
            <text:p text:style-name="P265"><text:span text:style-name="T266">polędwica sopocka</text:span><text:span text:style-name="T267"><text:s/>40g<text:s/></text:span><text:span text:style-name="T268">(GLU, SEL, SOJ, GOR)</text:span><text:span text:style-name="T269">,</text:span></text:p>
            <text:p text:style-name="P270"><text:span text:style-name="T271">mus dyniowy z chrzanem</text:span><text:span text:style-name="T272"><text:s/>30g</text:span></text:p>
            <text:p text:style-name="P273"><text:span text:style-name="T274">płatki owsiane gotowane na mleku</text:span><text:span text:style-name="T275"><text:s/>250ml (MLE, GLU),</text:span></text:p>
            <text:p text:style-name="P276"><text:span text:style-name="T277">jabłko pieczone</text:span><text:span text:style-name="T278"><text:s/>180g</text:span></text:p>
            <text:p text:style-name="P279"><text:span text:style-name="T280">kawa zbożowa<text:s/></text:span><text:span text:style-name="T281">200ml (GLU)</text:span></text:p>
          </table:table-cell>
          <table:table-cell table:style-name="TableCell282">
            <text:p text:style-name="P283"><text:span text:style-name="T284">Bułka<text:s/></text:span><text:span text:style-name="T285"><text:s/>100g (GLU PSZ)</text:span></text:p>
            <text:p text:style-name="P286"><text:span text:style-name="T287">masło<text:s/></text:span><text:span text:style-name="T288">13g <text:s/>(MLE) <text:s/></text:span></text:p>
            <text:p text:style-name="P289"><text:span text:style-name="T290">polędwica sopocka</text:span><text:span text:style-name="T291"><text:s/></text:span><text:span text:style-name="T292">40g<text:s/></text:span><text:span text:style-name="T293">(GLU, SEL, SOJ, GOR)</text:span><text:span text:style-name="T294">,</text:span></text:p>
            <text:p text:style-name="P295"><text:span text:style-name="T296">mus dyniowy<text:s/></text:span><text:span text:style-name="T297">30g</text:span></text:p>
            <text:p text:style-name="P298"><text:span text:style-name="T299">płatki owsiane gotowane na mleku</text:span><text:span text:style-name="T300"><text:s/>250ml (MLE, GLU),</text:span></text:p>
            <text:p text:style-name="P301"><text:span text:style-name="T302">jabłko pieczone</text:span><text:span text:style-name="T303"><text:s/>180g</text:span></text:p>
            <text:p text:style-name="P304"><text:span text:style-name="T305">kawa zbożowa<text:s/></text:span><text:span text:style-name="T306">200ml (GLU)</text:span></text:p>
            <text:p text:style-name="P307"/>
          </table:table-cell>
          <table:table-cell table:style-name="TableCell308">
            <text:p text:style-name="P309"><text:span text:style-name="T310">Pieczywo razowe</text:span><text:span text:style-name="T311"><text:s/>100g (GLU ŻYT), <text:s/></text:span><text:span text:style-name="T312">masło<text:s/></text:span><text:span text:style-name="T313">13g <text:s/>(MLE)</text:span></text:p>
            <text:p text:style-name="P314"><text:span text:style-name="T315">polędwica sopocka<text:s/></text:span><text:span text:style-name="T316">40g<text:s/></text:span><text:span text:style-name="T317">(GLU, SEL, SOJ, GOR)</text:span><text:span text:style-name="T318">,</text:span></text:p>
            <text:p text:style-name="P319"><text:span text:style-name="T320">mus dyniowy z chrzanem</text:span><text:span text:style-name="T321"><text:s/>30g</text:span></text:p>
            <text:p text:style-name="P322"><text:span text:style-name="T323">płatki owsiane gotowane na mleku</text:span><text:span text:style-name="T324"><text:s/>250ml (MLE, GLU),</text:span></text:p>
            <text:p text:style-name="P325"><text:span text:style-name="T326">jabłko pieczone</text:span><text:span text:style-name="T327"><text:s/>180g</text:span></text:p>
            <text:p text:style-name="P328"><text:span text:style-name="T329">kawa zbożowa<text:s/></text:span><text:span text:style-name="T330">200ml (GLU)</text:span></text:p>
            <text:p text:style-name="P331"/>
          </table:table-cell>
        </table:table-row>
        <table:table-row table:style-name="TableRow332">
          <table:table-cell table:style-name="TableCell333">
            <text:p text:style-name="P334">OBIAD</text:p>
          </table:table-cell>
          <table:table-cell table:style-name="TableCell335">
            <text:p text:style-name="P336"><text:span text:style-name="T337">Rosół z makaronem<text:s/></text:span><text:span text:style-name="T338">300ml (</text:span><text:span text:style-name="T339">l (kurczak, makaron,</text:span><text:span text:style-name="T340"><text:s/>marchewka, pietruszka, por, seler, SEL, GLU PSZ)</text:span></text:p>
            <text:p text:style-name="P341"><text:span text:style-name="T342">rolada <text:s/>z kurczaka z sosem</text:span><text:span text:style-name="T343"><text:s/>90/80g<text:s/></text:span><text:span text:style-name="T344">g (kurczak, brokuły, kalafior, marchew, cebula, seler, olej rzepakowy, mąka pszenna, śmietana, MLE, GLU),</text:span><text:span text:style-name="T345"><text:s/></text:span><text:span text:style-name="T346"><text:s text:c="2"/></text:span></text:p>
            <text:p text:style-name="P347"><text:span text:style-name="T348">kapusta biała duszona<text:s/></text:span><text:span text:style-name="T349">90g,<text:s/></text:span><text:span text:style-name="T350">g (kapusta biała, olej rzepakowy),</text:span></text:p>
            <text:p text:style-name="P351"><text:span text:style-name="T352">ziemniaki</text:span><text:span text:style-name="T353"><text:s/>180g g (ziemniaki, mleko, masło, MLE),</text:span></text:p>
            <text:p text:style-name="P354"><text:span text:style-name="T355">kompot</text:span><text:span text:style-name="T356"><text:s/>150ml</text:span></text:p>
          </table:table-cell>
          <table:table-cell table:style-name="TableCell357">
            <text:p text:style-name="P358"><text:span text:style-name="T359">Rosół z makaronem<text:s/></text:span><text:span text:style-name="T360">300ml (l (kurczak, makaron, marchewka, pietruszka, por, seler, SEL, GLU PSZ)</text:span></text:p>
            <text:p text:style-name="P361"><text:span text:style-name="T362">rolada <text:s/>z kurczaka z sosem</text:span><text:span text:style-name="T363"><text:s/>90/80g<text:s/></text:span><text:span text:style-name="T364">g (kurczak, brokuły, kalafior, marchew, cebula, seler, olej rzepakowy, mąka pszenna, śmietana, MLE, GLU),</text:span><text:span text:style-name="T365"><text:s text:c="2"/></text:span></text:p>
            <text:p text:style-name="P366"><text:span text:style-name="T367">warzywa na parze</text:span><text:span text:style-name="T368"><text:s/>90g<text:s/></text:span><text:span text:style-name="T369">(marchew, brokuły, kalafior)<text:s/></text:span><text:span text:style-name="T370">,</text:span></text:p>
            <text:p text:style-name="P371"><text:span text:style-name="T372">ziemniaki</text:span><text:span text:style-name="T373"><text:s/>180g g (ziemniaki, mleko, masło, MLE), <text:s/></text:span></text:p>
            <text:p text:style-name="P374"><text:span text:style-name="T375">kompot</text:span><text:span text:style-name="T376"><text:s/>150ml</text:span></text:p>
          </table:table-cell>
          <table:table-cell table:style-name="TableCell377">
            <text:p text:style-name="P378"><text:span text:style-name="T379">Rosół z makaronem<text:s/></text:span><text:span text:style-name="T380">300ml<text:s/></text:span><text:span text:style-name="T381">(l (kurczak, makaron, marchewka, pietruszka, por, seler, SEL, GLU PSZ)</text:span></text:p>
            <text:p text:style-name="P382"><text:span text:style-name="T383">rolada <text:s/>z kurczaka z sosem</text:span><text:span text:style-name="T384"><text:s/>90/80g<text:s/></text:span><text:span text:style-name="T385">g (kurczak, brokuły, kalafior, marchew, cebula, seler, olej rzepakowy, mąka pszenna, śmietana, MLE, GLU),</text:span><text:span text:style-name="T386"><text:s text:c="2"/></text:span></text:p>
            <text:p text:style-name="P387"><text:span text:style-name="T388">kapusta biała duszona<text:s/></text:span><text:span text:style-name="T389">90g, g (kapusta<text:s/></text:span><text:span text:style-name="T390">biała, olej rzepakowy),</text:span></text:p>
            <text:p text:style-name="P391"><text:span text:style-name="T392">ziemniaki</text:span><text:span text:style-name="T393"><text:s/>180g g (ziemniaki, mleko, masło, MLE),</text:span></text:p>
            <text:p text:style-name="P394"><text:span text:style-name="T395">kompot</text:span><text:span text:style-name="T396"><text:s/>150ml</text:span></text:p>
          </table:table-cell>
        </table:table-row>
        <table:table-row table:style-name="TableRow397">
          <table:table-cell table:style-name="TableCell398">
            <text:p text:style-name="P399">KOLACJA</text:p>
          </table:table-cell>
          <table:table-cell table:style-name="TableCell400">
            <text:p text:style-name="P401"><text:span text:style-name="T402">pieczywo pszenne</text:span><text:span text:style-name="T403"><text:s/>50g (GLU PSZ)</text:span></text:p>
            <text:p text:style-name="P404"><text:span text:style-name="T405">pieczywo razowe</text:span><text:span text:style-name="T406"><text:s/>50g (GLU ŻYT)</text:span></text:p>
            <text:p text:style-name="P407"><text:span text:style-name="T408">masło</text:span><text:span text:style-name="T409"><text:s/>13g <text:s/>(MLE)</text:span></text:p>
            <text:p text:style-name="P410"><text:span text:style-name="T411">j</text:span><text:span text:style-name="T412">ajko gotowane</text:span><text:span text:style-name="T413"><text:s/>1 sztuka</text:span></text:p>
            <text:p text:style-name="P414"><text:span text:style-name="T415">majonez domowy</text:span><text:span text:style-name="T416"><text:s/>10g</text:span></text:p>
            <text:p text:style-name="P417"><text:span text:style-name="T418">herbata</text:span><text:span text:style-name="T419"><text:s text:c="2"/>200ml</text:span></text:p>
            <text:p text:style-name="P420"><text:span text:style-name="T421">ogórek kiszony</text:span><text:span text:style-name="T422"><text:s/>30g,</text:span></text:p>
          </table:table-cell>
          <table:table-cell table:style-name="TableCell423">
            <text:p text:style-name="P424"><text:span text:style-name="T425">Bułka</text:span><text:span text:style-name="T426"><text:s/>100g (GLU PSZ) ,</text:span></text:p>
            <text:p text:style-name="P427"><text:span text:style-name="T428">masło</text:span><text:span text:style-name="T429"><text:s/>13g <text:s/>(MLE)</text:span></text:p>
            <text:p text:style-name="P430"><text:span text:style-name="T431">j</text:span><text:span text:style-name="T432">ajko gotowane</text:span><text:span text:style-name="T433"><text:s/>1 sztuka</text:span></text:p>
            <text:p text:style-name="P434"><text:span text:style-name="T435">sos jogurtowy</text:span><text:span text:style-name="T436"><text:s/>10g</text:span></text:p>
            <text:p text:style-name="P437"><text:span text:style-name="T438">herbata</text:span><text:span text:style-name="T439"><text:s text:c="2"/>200ml</text:span></text:p>
            <text:p text:style-name="P440"><text:span text:style-name="T441">sałata</text:span><text:span text:style-name="T442"><text:s/>10g,</text:span></text:p>
          </table:table-cell>
          <table:table-cell table:style-name="TableCell443">
            <text:p text:style-name="P444"><text:span text:style-name="T445">pieczywo razowe</text:span><text:span text:style-name="T446"><text:s/>100g (GLU ŻYT),</text:span></text:p>
            <text:p text:style-name="P447"><text:span text:style-name="T448">masło</text:span><text:span text:style-name="T449"><text:s/>13g <text:s/>(MLE)</text:span></text:p>
            <text:p text:style-name="P450"><text:span text:style-name="T451">j</text:span><text:span text:style-name="T452">ajko gotowane</text:span><text:span text:style-name="T453"><text:s/>1 sztuka</text:span></text:p>
            <text:p text:style-name="P454"><text:span text:style-name="T455">majonez domowy</text:span><text:span text:style-name="T456"><text:s/>10g</text:span></text:p>
            <text:p text:style-name="P457"><text:span text:style-name="T458">herbata</text:span><text:span text:style-name="T459"><text:s/>200ml</text:span></text:p>
            <text:p text:style-name="P460"><text:span text:style-name="T461">ogórek kiszony</text:span><text:span text:style-name="T462"><text:s/>30g,</text:span></text:p>
          </table:table-cell>
        </table:table-row>
        <table:table-row table:style-name="TableRow463">
          <table:table-cell table:style-name="TableCell464">
            <text:p text:style-name="P465">POSIŁEK NOCNY</text:p>
          </table:table-cell>
          <table:table-cell table:style-name="TableCell466">
            <text:p text:style-name="P467"><text:span text:style-name="T468">Pieczywo pszenne<text:s/></text:span><text:span text:style-name="T469">30g (GLU),<text:s/></text:span><text:span text:style-name="T470">masło<text:s/></text:span><text:span text:style-name="T471">5g (MLE),<text:s/></text:span><text:span text:style-name="T472">sałatka<text:s/></text:span><text:span text:style-name="T473">(sałata, pomidor, kukurydza, olej rzepakowy) 30g</text:span></text:p>
          </table:table-cell>
          <table:table-cell table:style-name="TableCell474">
            <text:p text:style-name="P475"><text:span text:style-name="T476">Bułka<text:s/></text:span><text:span text:style-name="T477">30g (GLU),<text:s/></text:span><text:span text:style-name="T478">masło<text:s/></text:span><text:span text:style-name="T479">5g (MLE),<text:s/></text:span><text:span text:style-name="T480">sałatka<text:s/></text:span><text:span text:style-name="T481">(sałata, pomidor,olej rzepakowy) 30g</text:span></text:p>
          </table:table-cell>
          <table:table-cell table:style-name="TableCell482">
            <text:p text:style-name="P483"><text:span text:style-name="T484">Pieczywo razowe<text:s/></text:span><text:span text:style-name="T485">30g (GLU),<text:s/></text:span><text:span text:style-name="T486">masło<text:s/></text:span><text:span text:style-name="T487">5g (MLE),<text:s/></text:span><text:span text:style-name="T488">sałatka<text:s/></text:span><text:span text:style-name="T489">(sałata, pomidor, kukurydza, olej rzepakowy) 30g</text:span></text:p>
          </table:table-cell>
        </table:table-row>
        <table:table-row table:style-name="TableRow490">
          <table:table-cell table:style-name="TableCell491">
            <text:p text:style-name="P492">WARTOŚCI ODŻYWCZE</text:p>
          </table:table-cell>
          <table:table-cell table:style-name="TableCell493">
            <text:p text:style-name="P494">E: 1995kcal</text:p>
            <text:p text:style-name="P495">B: 62g <text:s/>T:77g Kw. tł. nasy.: 34g</text:p>
            <text:p text:style-name="P496">W: 289g W tym cukry: 21g</text:p>
            <text:p text:style-name="P497">Błonnik: 37g <text:s/>Sól:4,3g</text:p>
          </table:table-cell>
          <table:table-cell table:style-name="TableCell498">
            <text:p text:style-name="P499">E: 2055kcal</text:p>
            <text:p text:style-name="P500">B: 64g <text:s/>T:75g Kw. tł. nasy.: 34g</text:p>
            <text:p text:style-name="P501">W: 300g W tym cukry: 22g</text:p>
            <text:p text:style-name="P502">Błonnik: 31g <text:s/>Sól:4,3g</text:p>
          </table:table-cell>
          <table:table-cell table:style-name="TableCell503">
            <text:p text:style-name="P504">E: 1886kcal</text:p>
            <text:p text:style-name="P505">B: 61g <text:s/>T:75g Kw. tł. nasy.: 33g</text:p>
            <text:p text:style-name="P506">W: 262g W tym cukry: 19g</text:p>
            <text:p text:style-name="P507">Błonnik: 39g <text:s/>Sól:4,3g</text:p>
          </table:table-cell>
        </table:table-row>
      </table:table>
      <text:p text:style-name="P508"/>
      <text:soft-page-break/>
      <text:p text:style-name="P509">13.07.2026r Poniedziałek</text:p>
      <table:table table:style-name="Table510">
        <table:table-columns>
          <table:table-column table:style-name="TableColumn511"/>
          <table:table-column table:style-name="TableColumn512"/>
          <table:table-column table:style-name="TableColumn513"/>
          <table:table-column table:style-name="TableColumn514"/>
        </table:table-columns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><text:span text:style-name="T520">DIETA</text:span><text:span text:style-name="T521"><text:s text:c="2"/></text:span><text:span text:style-name="T522">PODSTAWOWA</text:span></text:p>
          </table:table-cell>
          <table:table-cell table:style-name="TableCell523">
            <text:p text:style-name="P524"><text:span text:style-name="T525">DIETA <text:s/></text:span><text:span text:style-name="T526">ŁATWOSTRAWNA</text:span></text:p>
          </table:table-cell>
          <table:table-cell table:style-name="TableCell527">
            <text:p text:style-name="P528"><text:span text:style-name="T529">DIETA <text:s/></text:span><text:span text:style-name="T530">Z ograniczeniem łatwo przyswajalnych węglowodanów</text:span></text:p>
          </table:table-cell>
        </table:table-row>
        <table:table-row table:style-name="TableRow531">
          <table:table-cell table:style-name="TableCell532">
            <text:p text:style-name="P533">ŚNIADANIE</text:p>
          </table:table-cell>
          <table:table-cell table:style-name="TableCell534">
            <text:p text:style-name="P535"><text:span text:style-name="T536">pieczywo pszenne</text:span><text:span text:style-name="T537"><text:s/>50g (GLU PSZ)</text:span></text:p>
            <text:p text:style-name="P538"><text:span text:style-name="T539">pieczywo razowe</text:span><text:span text:style-name="T540"><text:s/>50g (GLU ŻYT)</text:span></text:p>
            <text:p text:style-name="P541"><text:span text:style-name="T542">masło</text:span><text:span text:style-name="T543"><text:s/>13g <text:s/>(MLE)</text:span></text:p>
            <text:p text:style-name="P544"><text:span text:style-name="T545">płatki owsiane gotowane na mleku<text:s/></text:span><text:span text:style-name="T546"><text:s/>250ml (MLE, GLU)</text:span></text:p>
            <text:p text:style-name="P547"><text:span text:style-name="T548">pasta z twarogu</text:span><text:span text:style-name="T549"><text:s/>z<text:s/></text:span><text:span text:style-name="T550">koperkiem</text:span><text:span text:style-name="T551"><text:s/>50g,<text:s/></text:span><text:span text:style-name="T552"><text:s/></text:span></text:p>
            <text:p text:style-name="P553"><text:span text:style-name="T554">jabłko pieczone</text:span><text:span text:style-name="T555"><text:s/>180g</text:span></text:p>
            <text:p text:style-name="P556"><text:span text:style-name="T557">kawa zbożowa</text:span><text:span text:style-name="T558"><text:s/>200ml (GLU)</text:span></text:p>
          </table:table-cell>
          <table:table-cell table:style-name="TableCell559">
            <text:p text:style-name="P560"><text:span text:style-name="T561">Bułka</text:span><text:span text:style-name="T562"><text:s/>100g (GLU PSZ),</text:span></text:p>
            <text:p text:style-name="P563"><text:span text:style-name="T564">masło</text:span><text:span text:style-name="T565"><text:s/>13g <text:s/>(MLE)</text:span></text:p>
            <text:p text:style-name="P566"><text:span text:style-name="T567">płatki owsiane gotowane</text:span><text:span text:style-name="T568"><text:s/>na mleku<text:s/></text:span><text:span text:style-name="T569"><text:s/>250ml (MLE, GLU)</text:span></text:p>
            <text:p text:style-name="P570"><text:span text:style-name="T571">pasta z twarogu</text:span><text:span text:style-name="T572"><text:s/>z<text:s/></text:span><text:span text:style-name="T573">koperkiem</text:span><text:span text:style-name="T574"><text:s/>50g,</text:span></text:p>
            <text:p text:style-name="P575"><text:span text:style-name="T576">jabłko pieczone</text:span><text:span text:style-name="T577"><text:s/>180g</text:span></text:p>
            <text:p text:style-name="P578"><text:span text:style-name="T579">kawa zbożowa</text:span><text:span text:style-name="T580"><text:s/>200ml (GLU)</text:span></text:p>
            <text:p text:style-name="P581"/>
          </table:table-cell>
          <table:table-cell table:style-name="TableCell582">
            <text:p text:style-name="P583"><text:span text:style-name="T584">pieczywo razowe</text:span><text:span text:style-name="T585"><text:s/>100g (GLU ŻYT)</text:span></text:p>
            <text:p text:style-name="P586"><text:span text:style-name="T587">masło</text:span><text:span text:style-name="T588"><text:s/>13g <text:s/>(MLE)</text:span></text:p>
            <text:p text:style-name="P589"><text:span text:style-name="T590">płatki owsiane gotowane na mleku<text:s/></text:span><text:span text:style-name="T591"><text:s/>250ml (MLE, GLU)</text:span></text:p>
            <text:p text:style-name="P592"><text:span text:style-name="T593">pasta z twarogu</text:span><text:span text:style-name="T594"><text:s/>z<text:s/></text:span><text:span text:style-name="T595">koperkiem</text:span><text:span text:style-name="T596"><text:s/>50g,<text:s/></text:span><text:span text:style-name="T597"><text:s/></text:span></text:p>
            <text:p text:style-name="P598"><text:span text:style-name="T599">jabłko pieczone</text:span><text:span text:style-name="T600"><text:s/>180g</text:span></text:p>
            <text:p text:style-name="P601"><text:span text:style-name="T602">kawa zbożowa</text:span><text:span text:style-name="T603"><text:s/>200ml (GLU)</text:span></text:p>
            <text:p text:style-name="P604"/>
          </table:table-cell>
        </table:table-row>
        <table:table-row table:style-name="TableRow605">
          <table:table-cell table:style-name="TableCell606">
            <text:p text:style-name="P607">OBIAD</text:p>
          </table:table-cell>
          <table:table-cell table:style-name="TableCell608">
            <text:p text:style-name="P609"><text:span text:style-name="T610">Barszcz ukraiński</text:span><text:span text:style-name="T611"><text:s/>300ml, (mąka pszenna, burak, śmietana, masło, fasola, kapustazie</text:span><text:span text:style-name="T612">mniaki; GLU PSZ, MLE)</text:span></text:p>
            <text:p text:style-name="P613"><text:span text:style-name="T614">jajko sadzone</text:span><text:span text:style-name="T615"><text:s/>(JAJ) <text:s/></text:span></text:p>
            <text:p text:style-name="P616"><text:span text:style-name="T617">marchewka z groszkiem<text:s/></text:span><text:span text:style-name="T618"><text:s/>90g (marchewka, groszek, olej)</text:span></text:p>
            <text:p text:style-name="P619"><text:span text:style-name="T620">ziemniaki</text:span><text:span text:style-name="T621"><text:s/>180g (ziemniaki, mleko, masło, MLE),</text:span></text:p>
            <text:p text:style-name="P622"><text:span text:style-name="T623">kompot</text:span><text:span text:style-name="T624"><text:s/>150ml</text:span></text:p>
          </table:table-cell>
          <table:table-cell table:style-name="TableCell625">
            <text:p text:style-name="P626"><text:span text:style-name="T627">Barszcz zabielany</text:span><text:span text:style-name="T628"><text:s/>300ml, (mąka pszenna, burak, śmietana, masło, ziemniaki; GLU PSZ, MLE)</text:span></text:p>
            <text:p text:style-name="P629"><text:span text:style-name="T630">jajko gotowane z sosem musztardowym</text:span><text:span text:style-name="T631"><text:s/>(jajko,jogurt naturalny, śmietana, musztarda; MLE, JAJ, GOR),</text:span></text:p>
            <text:p text:style-name="P632"><text:span text:style-name="T633">marchewka duszona<text:s/></text:span><text:span text:style-name="T634"><text:s/>90g,</text:span></text:p>
            <text:p text:style-name="P635"><text:span text:style-name="T636">ziemniaki</text:span><text:span text:style-name="T637"><text:s/>180g (ziemniaki, mleko, masło, MLE),</text:span></text:p>
            <text:p text:style-name="P638"><text:span text:style-name="T639">kompot</text:span><text:span text:style-name="T640"><text:s/>150ml</text:span></text:p>
          </table:table-cell>
          <table:table-cell table:style-name="TableCell641">
            <text:p text:style-name="P642"><text:span text:style-name="T643">B</text:span><text:span text:style-name="T644">arszcz ukraiński</text:span><text:span text:style-name="T645"><text:s/>300ml, (mąka pszenna, burak, śmietana, masło, fasola, kapustaziemniaki; GLU PSZ, MLE)</text:span></text:p>
            <text:p text:style-name="P646"><text:span text:style-name="T647">jajko gotowane z sosem musztardowym</text:span><text:span text:style-name="T648"><text:s/>(jajko,jogurt naturalny, śmietana, musztarda; MLE, JAJ, GOR), <text:s/></text:span></text:p>
            <text:p text:style-name="P649"><text:span text:style-name="T650">marchewka z groszkiem</text:span><text:span text:style-name="T651"><text:s/></text:span><text:span text:style-name="T652"><text:s/>90g (marchewka, groszek, olej)</text:span></text:p>
            <text:p text:style-name="P653"><text:span text:style-name="T654">ziemniaki</text:span><text:span text:style-name="T655"><text:s/>180g (ziemniaki, mleko, masło, MLE),</text:span></text:p>
            <text:p text:style-name="P656"><text:span text:style-name="T657">kompot</text:span><text:span text:style-name="T658"><text:s/>150ml</text:span></text:p>
          </table:table-cell>
        </table:table-row>
        <table:table-row table:style-name="TableRow659">
          <table:table-cell table:style-name="TableCell660">
            <text:p text:style-name="P661">KOLACJA</text:p>
          </table:table-cell>
          <table:table-cell table:style-name="TableCell662">
            <text:p text:style-name="P663"><text:span text:style-name="T664">pieczywo pszenne</text:span><text:span text:style-name="T665"><text:s/>50g (GLU PSZ)</text:span></text:p>
            <text:p text:style-name="P666"><text:span text:style-name="T667">pieczywo razowe</text:span><text:span text:style-name="T668"><text:s/>50g (GLU ŻYT)</text:span></text:p>
            <text:p text:style-name="P669"><text:span text:style-name="T670">masło</text:span><text:span text:style-name="T671"><text:s/>13g <text:s/>(MLE)</text:span></text:p>
            <text:p text:style-name="P672"><text:span text:style-name="T673">pasta parówkowa</text:span><text:span text:style-name="T674"><text:s/>50g (parówki, olej rzepakowy, musztarda, koperek, SEL,GLU)</text:span></text:p>
            <text:p text:style-name="P675"><text:span text:style-name="T676">ogórek kiszony</text:span><text:span text:style-name="T677"><text:s/>30g</text:span></text:p>
            <text:p text:style-name="P678">herbata <text:s/>200ml</text:p>
            <text:p text:style-name="P679"/>
          </table:table-cell>
          <table:table-cell table:style-name="TableCell680">
            <text:p text:style-name="P681"><text:span text:style-name="T682">Bułka</text:span><text:span text:style-name="T683"><text:s/>100g (GLU PSZ),</text:span></text:p>
            <text:p text:style-name="P684"><text:span text:style-name="T685">masło</text:span><text:span text:style-name="T686"><text:s/>13g <text:s/>(MLE)</text:span></text:p>
            <text:p text:style-name="P687"><text:span text:style-name="T688">pasta parówkowa</text:span><text:span text:style-name="T689"><text:s/>50g (parówki, olej rzepakowy, musztarda, koperek, SEL,GLU)</text:span></text:p>
            <text:p text:style-name="P690"><text:span text:style-name="T691">sałata</text:span><text:span text:style-name="T692"><text:s/>10g</text:span></text:p>
            <text:p text:style-name="P693">herbata <text:s/>200ml</text:p>
            <text:p text:style-name="P694"/>
          </table:table-cell>
          <table:table-cell table:style-name="TableCell695">
            <text:p text:style-name="P696"><text:span text:style-name="T697">pieczywo razowe</text:span><text:span text:style-name="T698"><text:s/>100g (GLU ŻYT)</text:span></text:p>
            <text:p text:style-name="P699"><text:span text:style-name="T700">masło</text:span><text:span text:style-name="T701"><text:s/>13g <text:s/>(MLE)</text:span></text:p>
            <text:p text:style-name="P702"><text:span text:style-name="T703">pasta parówkowa</text:span><text:span text:style-name="T704"><text:s/>50g (parówki, olej rzepakowy, musztarda, koperek, SEL,GLU)</text:span></text:p>
            <text:p text:style-name="P705"><text:span text:style-name="T706">ogórek kiszony</text:span><text:span text:style-name="T707"><text:s/>30g</text:span></text:p>
            <text:p text:style-name="P708">herbata <text:s/>200ml</text:p>
            <text:p text:style-name="P709"/>
          </table:table-cell>
        </table:table-row>
        <table:table-row table:style-name="TableRow710">
          <table:table-cell table:style-name="TableCell711">
            <text:p text:style-name="P712">POSIŁEK NOCNY</text:p>
          </table:table-cell>
          <table:table-cell table:style-name="TableCell713">
            <text:p text:style-name="P714"><text:span text:style-name="T715">Pieczywo pszenne</text:span><text:span text:style-name="T716"><text:s/>(GLU),<text:s/></text:span><text:span text:style-name="T717">masło<text:s/></text:span><text:span text:style-name="T718">(MLE) 5g,<text:s/></text:span><text:span text:style-name="T719">serek topiony</text:span><text:span text:style-name="T720"><text:s/>20g (MLE) , pomidor 30g</text:span></text:p>
          </table:table-cell>
          <table:table-cell table:style-name="TableCell721">
            <text:p text:style-name="P722"><text:span text:style-name="T723">Bułka</text:span><text:span text:style-name="T724">30g (GLU),<text:s/></text:span><text:span text:style-name="T725">mas</text:span><text:span text:style-name="T726">ło<text:s/></text:span><text:span text:style-name="T727">(MLE) 5g,<text:s/></text:span><text:span text:style-name="T728">serek topiony</text:span><text:span text:style-name="T729"><text:s/>20g (MLE) , pomidor 30g</text:span></text:p>
          </table:table-cell>
          <table:table-cell table:style-name="TableCell730">
            <text:p text:style-name="P731"><text:span text:style-name="T732">Pieczywo razowe</text:span><text:span text:style-name="T733"><text:s/>30g (GLU),<text:s/></text:span><text:span text:style-name="T734">masło<text:s/></text:span><text:span text:style-name="T735">(MLE) 5g,<text:s/></text:span><text:span text:style-name="T736">serek topiony</text:span><text:span text:style-name="T737"><text:s/>20g (MLE) , pomidor 30g</text:span></text:p>
          </table:table-cell>
        </table:table-row>
        <table:table-row table:style-name="TableRow738">
          <table:table-cell table:style-name="TableCell739">
            <text:p text:style-name="P740">WARTOŚCI ODŻYWCZE</text:p>
          </table:table-cell>
          <table:table-cell table:style-name="TableCell741">
            <text:p text:style-name="P742">E: 2059kcal</text:p>
            <text:p text:style-name="P743">B:79g</text:p>
            <text:p text:style-name="P744">T:60g, w tym kw. tł. nas.: 25g</text:p>
            <text:p text:style-name="P745">W:313g, w tym cukry: 45g</text:p>
            <text:p text:style-name="P746">Błonnik:29g</text:p>
            <text:p text:style-name="P747">Sól:4,3g</text:p>
          </table:table-cell>
          <table:table-cell table:style-name="TableCell748">
            <text:p text:style-name="P749">E: 2162 kcal</text:p>
            <text:p text:style-name="P750">B:81g</text:p>
            <text:p text:style-name="P751">T:66g, w tym kw.<text:s/>tł. nas.: 26g</text:p>
            <text:p text:style-name="P752">W:325g, w tym cukry: 47g</text:p>
            <text:p text:style-name="P753">Błonnik:22g</text:p>
            <text:p text:style-name="P754">Sól: 4,3g</text:p>
          </table:table-cell>
          <table:table-cell table:style-name="TableCell755">
            <text:p text:style-name="P756">E: 2080kcal</text:p>
            <text:p text:style-name="P757">B:76g</text:p>
            <text:p text:style-name="P758">T:59g, w tym kw. tł. nas.: 25g</text:p>
            <text:p text:style-name="P759">W:301g, w tym cukry: 31g</text:p>
            <text:p text:style-name="P760">Błonnik: 32g</text:p>
            <text:p text:style-name="P761">Sól: 4,3g</text:p>
          </table:table-cell>
        </table:table-row>
      </table:table>
      <text:soft-page-break/>
      <text:p text:style-name="P762">14.07.2026r Wtorek</text:p>
      <table:table table:style-name="Table763">
        <table:table-columns>
          <table:table-column table:style-name="TableColumn764"/>
          <table:table-column table:style-name="TableColumn765"/>
          <table:table-column table:style-name="TableColumn766"/>
          <table:table-column table:style-name="TableColumn767"/>
        </table:table-columns>
        <table:table-row table:style-name="TableRow768">
          <table:table-cell table:style-name="TableCell769">
            <text:p text:style-name="P770"/>
          </table:table-cell>
          <table:table-cell table:style-name="TableCell771">
            <text:p text:style-name="P772"><text:span text:style-name="T773">DIETA <text:s/></text:span><text:span text:style-name="T774">PODSTAWOWA</text:span></text:p>
          </table:table-cell>
          <table:table-cell table:style-name="TableCell775">
            <text:p text:style-name="P776"><text:span text:style-name="T777">DIETA <text:s/></text:span><text:span text:style-name="T778">ŁATWOSTRAWNA</text:span></text:p>
          </table:table-cell>
          <table:table-cell table:style-name="TableCell779">
            <text:p text:style-name="P780"><text:span text:style-name="T781">DIETA <text:s/></text:span><text:span text:style-name="T782">Z ograniczeniem łatwo<text:s/></text:span><text:span text:style-name="T783">przyswajalnych węglowodanów</text:span></text:p>
          </table:table-cell>
        </table:table-row>
        <table:table-row table:style-name="TableRow784">
          <table:table-cell table:style-name="TableCell785">
            <text:p text:style-name="P786">ŚNIADANIE</text:p>
          </table:table-cell>
          <table:table-cell table:style-name="TableCell787">
            <text:p text:style-name="P788"><text:span text:style-name="T789">pieczywo pszenne</text:span><text:span text:style-name="T790"><text:s/>50g (GLU PSZ)</text:span></text:p>
            <text:p text:style-name="P791"><text:span text:style-name="T792">pieczywo razowe</text:span><text:span text:style-name="T793"><text:s/>50g (GLU ŻYT)</text:span></text:p>
            <text:p text:style-name="P794"><text:span text:style-name="T795">szynka drobiowa</text:span><text:span text:style-name="T796"><text:s text:c="2"/>40g<text:s/></text:span><text:span text:style-name="T797"><text:s/></text:span><text:span text:style-name="T798">(GLU, SEL, SOJ, GOR)</text:span></text:p>
            <text:p text:style-name="P799"><text:span text:style-name="T800">masło</text:span><text:span text:style-name="T801"><text:s/>13g <text:s/>(MLE)</text:span></text:p>
            <text:p text:style-name="P802"><text:span text:style-name="T803">grysik na mleku<text:s/></text:span><text:span text:style-name="T804">250ml (kasza manna, mleko, MLE, GLU),</text:span></text:p>
            <text:p text:style-name="P805"><text:span text:style-name="T806">kawa zbożowa</text:span><text:span text:style-name="T807"><text:s/>200ml (MLE, GLU)</text:span></text:p>
            <text:p text:style-name="P808"><text:span text:style-name="T809">sałata</text:span><text:span text:style-name="T810"><text:s/>10g</text:span></text:p>
          </table:table-cell>
          <table:table-cell table:style-name="TableCell811">
            <text:p text:style-name="P812"><text:span text:style-name="T813">Bułka</text:span><text:span text:style-name="T814"><text:s/>100g (GLU PSZ)</text:span></text:p>
            <text:p text:style-name="P815"><text:span text:style-name="T816">szynka drobiowa</text:span><text:span text:style-name="T817"><text:s text:c="2"/>40g<text:s/></text:span><text:span text:style-name="T818"><text:s/></text:span><text:span text:style-name="T819">(GLU, SEL, S</text:span><text:span text:style-name="T820">OJ, GOR)</text:span></text:p>
            <text:p text:style-name="P821"><text:span text:style-name="T822">masło</text:span><text:span text:style-name="T823"><text:s/>13g <text:s/>(MLE)</text:span></text:p>
            <text:p text:style-name="P824"><text:span text:style-name="T825">grysik na mleku<text:s/></text:span><text:span text:style-name="T826">250ml (kasza manna, mleko, MLE, GLU),</text:span></text:p>
            <text:p text:style-name="P827"><text:span text:style-name="T828">kawa zbożowa</text:span><text:span text:style-name="T829"><text:s/>200ml (MLE, GLU)</text:span></text:p>
            <text:p text:style-name="P830"><text:span text:style-name="T831">sałata</text:span><text:span text:style-name="T832"><text:s/>10g</text:span></text:p>
          </table:table-cell>
          <table:table-cell table:style-name="TableCell833">
            <text:p text:style-name="P834"><text:span text:style-name="T835">pieczywo razowe</text:span><text:span text:style-name="T836"><text:s/>100g (GLU ŻYT),</text:span></text:p>
            <text:p text:style-name="P837"><text:span text:style-name="T838">szynka drobiowa</text:span><text:span text:style-name="T839"><text:s text:c="2"/>40g<text:s/></text:span><text:span text:style-name="T840"><text:s/></text:span><text:span text:style-name="T841">(GLU, SEL, SOJ, GOR)</text:span></text:p>
            <text:p text:style-name="P842"><text:span text:style-name="T843">masło</text:span><text:span text:style-name="T844"><text:s/>13g <text:s/>(MLE)</text:span></text:p>
            <text:p text:style-name="P845"><text:span text:style-name="T846">grysik na mleku<text:s/></text:span><text:span text:style-name="T847">250ml (kasza manna, mleko, MLE, GLU),</text:span></text:p>
            <text:p text:style-name="P848"><text:span text:style-name="T849">kawa zbożowa</text:span><text:span text:style-name="T850"><text:s/>200ml (MLE, GLU)</text:span></text:p>
            <text:p text:style-name="P851"><text:span text:style-name="T852">sałata</text:span><text:span text:style-name="T853"><text:s/>10g</text:span></text:p>
          </table:table-cell>
        </table:table-row>
        <table:table-row table:style-name="TableRow854">
          <table:table-cell table:style-name="TableCell855">
            <text:p text:style-name="P856">OBIAD</text:p>
          </table:table-cell>
          <table:table-cell table:style-name="TableCell857">
            <text:p text:style-name="P858"><text:span text:style-name="T859">Zupa ogórkowa<text:s/></text:span><text:span text:style-name="T860">300ml, (Kurczak,<text:s/></text:span><text:span text:style-name="T861">mąka pszenna, śmietana, włoszczyzna, masło, ogórki kiszone, ziemniaki; MLE, SEL)</text:span></text:p>
            <text:p text:style-name="P862"><text:span text:style-name="T863">pieczeń rzymska z sosem</text:span><text:span text:style-name="T864"><text:s/>90/80g (wieprzowina wstępnie obsmażana, pieczona w piecu konwekcyjnym, mąka, cebula, olej rzepakowy, jajko, GLU PSZ, JAJ)</text:span></text:p>
            <text:p text:style-name="P865"><text:span text:style-name="T866">buraki duszone</text:span><text:span text:style-name="T867"><text:s/>na wodzie 80g</text:span></text:p>
            <text:p text:style-name="P868"><text:span text:style-name="T869">ziemniaki</text:span><text:span text:style-name="T870"><text:s/>180g (ziemniaki, mleko, masło, MLE)</text:span><text:span text:style-name="T871"><text:s/>(MLE), <text:s/></text:span></text:p>
            <text:p text:style-name="P872"><text:span text:style-name="T873">kompot</text:span><text:span text:style-name="T874"><text:s/>150 ml</text:span></text:p>
          </table:table-cell>
          <table:table-cell table:style-name="TableCell875">
            <text:p text:style-name="P876"><text:span text:style-name="T877">Zupa jarzynowa<text:s/></text:span><text:span text:style-name="T878">300ml (Kurczak, mąka pszenna, śmietana, włoszczyzna,<text:s/></text:span><text:span text:style-name="T879">masło</text:span><text:span text:style-name="T880">, kalafior, ziemniaki; MLE, SEL)</text:span></text:p>
            <text:p text:style-name="P881"><text:span text:style-name="T882">pieczeń rzymska z sosem</text:span><text:span text:style-name="T883"><text:s/>90/80g (wieprzowina wstępnie obsmażana, pieczona w piecu konwekcyjnym, mąka, cebula, olej rzepakowy, jajko, GLU PSZ, JAJ)</text:span></text:p>
            <text:p text:style-name="P884"><text:span text:style-name="T885">buraki duszone</text:span><text:span text:style-name="T886"><text:s/>na wodzie 80g</text:span></text:p>
            <text:p text:style-name="P887"><text:span text:style-name="T888">ziemniaki</text:span><text:span text:style-name="T889"><text:s/>180g (ziemniaki, mleko, masło, MLE)</text:span><text:span text:style-name="T890"><text:s/>(MLE), <text:s/></text:span></text:p>
            <text:p text:style-name="P891"><text:span text:style-name="T892">kompot</text:span><text:span text:style-name="T893"><text:s/>150 ml</text:span></text:p>
          </table:table-cell>
          <table:table-cell table:style-name="TableCell894">
            <text:p text:style-name="P895"><text:span text:style-name="T896">Zupa ogórkowa<text:s/></text:span><text:span text:style-name="T897">300ml, (Kurczak, mąka</text:span><text:span text:style-name="T898"><text:s/>pszenna, śmietana, włoszczyzna, masło, ogórki kiszone, ziemniaki; MLE, SEL)</text:span></text:p>
            <text:p text:style-name="P899"><text:span text:style-name="T900">pieczeń rzymska z sosem</text:span><text:span text:style-name="T901"><text:s/>90/80g (wieprzowina wstępnie obsmażana, pieczona w piecu konwekcyjnym, mąka, cebula, olej rzepakowy, jajko, GLU PSZ, JAJ)</text:span></text:p>
            <text:p text:style-name="P902"><text:span text:style-name="T903">buraki duszone</text:span><text:span text:style-name="T904"><text:s/>na wodzie 80g</text:span></text:p>
            <text:p text:style-name="P905"><text:span text:style-name="T906">ziem</text:span><text:span text:style-name="T907">niaki</text:span><text:span text:style-name="T908"><text:s/>180g (ziemniaki, mleko, masło, MLE)</text:span><text:span text:style-name="T909"><text:s/>(MLE), <text:s/></text:span></text:p>
            <text:p text:style-name="P910"><text:span text:style-name="T911">kompot</text:span><text:span text:style-name="T912"><text:s/>150 ml</text:span></text:p>
          </table:table-cell>
        </table:table-row>
        <table:table-row table:style-name="TableRow913">
          <table:table-cell table:style-name="TableCell914">
            <text:p text:style-name="P915">KOLACJA</text:p>
          </table:table-cell>
          <table:table-cell table:style-name="TableCell916">
            <text:p text:style-name="P917"><text:span text:style-name="T918">pieczywo pszenne</text:span><text:span text:style-name="T919"><text:s/>50g (GLU PSZ)</text:span></text:p>
            <text:p text:style-name="P920"><text:span text:style-name="T921">pieczywo razowe</text:span><text:span text:style-name="T922"><text:s/>50g (GLU ŻYT) <text:s/></text:span></text:p>
            <text:p text:style-name="P923"><text:span text:style-name="T924">masło</text:span><text:span text:style-name="T925"><text:s/>13g <text:s/>(MLE)</text:span></text:p>
            <text:p text:style-name="P926"><text:span text:style-name="T927">pasta z jaj z porem i koperkiem</text:span><text:span text:style-name="T928"><text:s/>50g (jajka, olej, koperek, por; JAJ, GOR)</text:span></text:p>
            <text:p text:style-name="P929"><text:span text:style-name="T930">sałatka z rukoli, ogórka kiszonego</text:span><text:span text:style-name="T931">, cebuli 30g<text:s/></text:span><text:span text:style-name="T932">herbata</text:span><text:span text:style-name="T933"><text:s text:c="2"/>200ml</text:span></text:p>
          </table:table-cell>
          <table:table-cell table:style-name="TableCell934">
            <text:p text:style-name="P935"><text:span text:style-name="T936">Bułka</text:span><text:span text:style-name="T937"><text:s/>100g (GLU PSZ)</text:span></text:p>
            <text:p text:style-name="P938"><text:span text:style-name="T939">masło</text:span><text:span text:style-name="T940"><text:s/>13g <text:s/>(MLE)</text:span></text:p>
            <text:p text:style-name="P941"><text:span text:style-name="T942">pasta z jaj z p</text:span><text:span text:style-name="T943">orem i koperkiem</text:span><text:span text:style-name="T944"><text:s/>50g (jajka, olej, koperek, por; JAJ, GOR)</text:span></text:p>
            <text:p text:style-name="P945"><text:span text:style-name="T946">sałata</text:span><text:span text:style-name="T947"><text:s/>10g</text:span></text:p>
            <text:p text:style-name="P948"><text:span text:style-name="T949">herbata</text:span><text:span text:style-name="T950"><text:s text:c="2"/>200ml</text:span></text:p>
          </table:table-cell>
          <table:table-cell table:style-name="TableCell951">
            <text:p text:style-name="P952"><text:span text:style-name="T953">pieczywo razowe</text:span><text:span text:style-name="T954"><text:s/>100g (GLU ŻYT) <text:s/></text:span></text:p>
            <text:p text:style-name="P955"><text:span text:style-name="T956">masło</text:span><text:span text:style-name="T957"><text:s/>13g <text:s/>(MLE)</text:span></text:p>
            <text:p text:style-name="P958"><text:span text:style-name="T959">pasta z jaj z porem i koperkiem</text:span><text:span text:style-name="T960"><text:s/>50g (jajka, olej, koperek, por; JAJ, GOR)</text:span></text:p>
            <text:p text:style-name="P961"><text:span text:style-name="T962">herbata</text:span><text:span text:style-name="T963"><text:s text:c="2"/>200ml</text:span></text:p>
            <text:p text:style-name="P964"><text:span text:style-name="T965">sałatka z rukoli, ogórka kiszonego</text:span><text:span text:style-name="T966">, cebuli 30g</text:span></text:p>
          </table:table-cell>
        </table:table-row>
        <table:table-row table:style-name="TableRow967">
          <table:table-cell table:style-name="TableCell968">
            <text:p text:style-name="P969">POSIŁEK NOCNY</text:p>
          </table:table-cell>
          <table:table-cell table:style-name="TableCell970">
            <text:p text:style-name="P971"><text:span text:style-name="T972">pieczywo</text:span><text:span text:style-name="T973"><text:s/>30g (GLU),<text:s/></text:span><text:span text:style-name="T974">masło</text:span><text:span text:style-name="T975"><text:s/>5g (MLE),<text:s/></text:span><text:span text:style-name="T976">polędwica drobiowa</text:span><text:span text:style-name="T977"><text:s/></text:span><text:span text:style-name="T978">(GLU, SEL, SOJ, GOR),</text:span></text:p>
          </table:table-cell>
          <table:table-cell table:style-name="TableCell979">
            <text:p text:style-name="P980"><text:span text:style-name="T981">pieczywo</text:span><text:span text:style-name="T982"><text:s/>30g (G</text:span><text:span text:style-name="T983">LU),<text:s/></text:span><text:span text:style-name="T984">masło</text:span><text:span text:style-name="T985"><text:s/>5g (MLE),<text:s/></text:span><text:span text:style-name="T986">polędwica drobiowa</text:span><text:span text:style-name="T987"><text:s/></text:span><text:span text:style-name="T988">(GLU, SEL, SOJ, GOR)</text:span></text:p>
          </table:table-cell>
          <table:table-cell table:style-name="TableCell989">
            <text:p text:style-name="P990"><text:span text:style-name="T991">pieczywo</text:span><text:span text:style-name="T992"><text:s/>30g (GLU),<text:s/></text:span><text:span text:style-name="T993">masło</text:span><text:span text:style-name="T994"><text:s/>5g (MLE),<text:s/></text:span><text:span text:style-name="T995">polędwica drobiowa</text:span><text:span text:style-name="T996"><text:s/></text:span><text:span text:style-name="T997">(GLU, SEL, SOJ, GOR),</text:span></text:p>
          </table:table-cell>
        </table:table-row>
        <table:table-row table:style-name="TableRow998">
          <table:table-cell table:style-name="TableCell999">
            <text:p text:style-name="P1000">WARTOŚCI ODŻYWCZE</text:p>
            <text:p text:style-name="P1001"/>
          </table:table-cell>
          <table:table-cell table:style-name="TableCell1002">
            <text:p text:style-name="P1003">E: 2117 kcal</text:p>
            <text:p text:style-name="P1004">B:86g</text:p>
            <text:p text:style-name="P1005">T:58g, w tym kw. tł. nas.: 31g</text:p>
            <text:p text:style-name="P1006">W:288g, w tym cukry: 25g</text:p>
            <text:p text:style-name="P1007">Błonnik:34g</text:p>
            <text:p text:style-name="P1008">Sól:4,2g</text:p>
          </table:table-cell>
          <table:table-cell table:style-name="TableCell1009">
            <text:p text:style-name="P1010">E: 2102kcal</text:p>
            <text:p text:style-name="P1011">B:84g</text:p>
            <text:p text:style-name="P1012">T:68g, w tym kw. tł. nas.: 33g</text:p>
            <text:p text:style-name="P1013">W:253g, w tym cukry: 27g</text:p>
            <text:p text:style-name="P1014">Błonnik:33g</text:p>
            <text:p text:style-name="P1015">Sól:4,2g</text:p>
          </table:table-cell>
          <table:table-cell table:style-name="TableCell1016">
            <text:p text:style-name="P1017">E: 2016kcal</text:p>
            <text:p text:style-name="P1018">B:79g</text:p>
            <text:p text:style-name="P1019">T:59g, w tym kw. tł. nas.: 31g</text:p>
            <text:p text:style-name="P1020">W:259g, w tym cukry: 23g</text:p>
            <text:p text:style-name="P1021">Błonnik: 38g</text:p>
            <text:p text:style-name="P1022">Sól: 4,2g</text:p>
          </table:table-cell>
        </table:table-row>
      </table:table>
      <text:soft-page-break/>
      <text:p text:style-name="P1023">15.07.2026r Środa</text:p>
      <table:table table:style-name="Table1024">
        <table:table-columns>
          <table:table-column table:style-name="TableColumn1025"/>
          <table:table-column table:style-name="TableColumn1026"/>
          <table:table-column table:style-name="TableColumn1027"/>
          <table:table-column table:style-name="TableColumn1028"/>
        </table:table-columns>
        <table:table-row table:style-name="TableRow1029">
          <table:table-cell table:style-name="TableCell1030">
            <text:p text:style-name="P1031"/>
          </table:table-cell>
          <table:table-cell table:style-name="TableCell1032">
            <text:p text:style-name="P1033"><text:span text:style-name="T1034">DIETA <text:s/></text:span><text:span text:style-name="T1035">PODSTAWOWA</text:span></text:p>
          </table:table-cell>
          <table:table-cell table:style-name="TableCell1036">
            <text:p text:style-name="P1037"><text:span text:style-name="T1038">DIETA <text:s/></text:span><text:span text:style-name="T1039">ŁATWOSTRAWNA</text:span></text:p>
          </table:table-cell>
          <table:table-cell table:style-name="TableCell1040">
            <text:p text:style-name="P1041"><text:span text:style-name="T1042">DIETA <text:s/></text:span><text:span text:style-name="T1043">Z<text:s/></text:span><text:span text:style-name="T1044">ograniczeniem łatwo przyswajalnych węglowodanów</text:span></text:p>
          </table:table-cell>
        </table:table-row>
        <table:table-row table:style-name="TableRow1045">
          <table:table-cell table:style-name="TableCell1046">
            <text:p text:style-name="P1047">ŚNIADANIE</text:p>
          </table:table-cell>
          <table:table-cell table:style-name="TableCell1048">
            <text:p text:style-name="P1049"><text:span text:style-name="T1050">Pieczywo pszenne</text:span><text:span text:style-name="T1051"><text:s/>50g (GLU PSZ)</text:span></text:p>
            <text:p text:style-name="P1052"><text:span text:style-name="T1053">Pieczywo razowe</text:span><text:span text:style-name="T1054"><text:s/>50g (GLU ŻYT) <text:s/></text:span></text:p>
            <text:p text:style-name="P1055"><text:span text:style-name="T1056">masło<text:s/></text:span><text:span text:style-name="T1057">13g <text:s/>(MLE)</text:span></text:p>
            <text:p text:style-name="P1058"><text:span text:style-name="T1059">parówka</text:span><text:span text:style-name="T1060"><text:s/>70g GLU, SEL, SOJ, GOR , musztarda,</text:span></text:p>
            <text:p text:style-name="P1061"><text:span text:style-name="T1062">płatki owsiane <text:s/>na mleku</text:span><text:span text:style-name="T1063"><text:s/>250ml (MLE, GLU)</text:span></text:p>
            <text:p text:style-name="P1064"><text:span text:style-name="T1065">kawa zbożowa<text:s/></text:span><text:span text:style-name="T1066">200ml (GLU)</text:span></text:p>
          </table:table-cell>
          <table:table-cell table:style-name="TableCell1067">
            <text:p text:style-name="P1068"><text:span text:style-name="T1069">Bułka<text:s/></text:span><text:span text:style-name="T1070"><text:s/>100g (GLU PSZ)</text:span></text:p>
            <text:p text:style-name="P1071"><text:span text:style-name="T1072">masło<text:s/></text:span><text:span text:style-name="T1073">13g <text:s/>(MLE) <text:s/></text:span></text:p>
            <text:p text:style-name="P1074"><text:span text:style-name="T1075">parówka</text:span><text:span text:style-name="T1076"><text:s/>70g GLU, SEL, SOJ, GOR,</text:span></text:p>
            <text:p text:style-name="P1077"><text:span text:style-name="T1078">płatki<text:s/></text:span><text:span text:style-name="T1079">owsiane gotowane na mleku</text:span><text:span text:style-name="T1080"><text:s/>250ml (MLE, GLU),</text:span></text:p>
            <text:p text:style-name="P1081"><text:span text:style-name="T1082">kawa zbożowa<text:s/></text:span><text:span text:style-name="T1083">200ml (GLU)</text:span></text:p>
            <text:p text:style-name="P1084"/>
          </table:table-cell>
          <table:table-cell table:style-name="TableCell1085">
            <text:p text:style-name="P1086"><text:span text:style-name="T1087">Pieczywo razowe</text:span><text:span text:style-name="T1088"><text:s/>100g (GLU ŻYT), <text:s/></text:span><text:span text:style-name="T1089">masło<text:s/></text:span><text:span text:style-name="T1090">13g <text:s/>(MLE)</text:span></text:p>
            <text:p text:style-name="P1091"><text:span text:style-name="T1092">parówka</text:span><text:span text:style-name="T1093"><text:s/>70g GLU, SEL, SOJ, GOR , musztarda,</text:span></text:p>
            <text:p text:style-name="P1094"><text:span text:style-name="T1095">płatki owsiane gotowane na mleku</text:span><text:span text:style-name="T1096"><text:s/>250ml (MLE, GLU),</text:span></text:p>
            <text:p text:style-name="P1097"><text:span text:style-name="T1098">kawa zbożowa<text:s/></text:span><text:span text:style-name="T1099">200ml (GLU)</text:span></text:p>
            <text:p text:style-name="P1100"/>
          </table:table-cell>
        </table:table-row>
        <table:table-row table:style-name="TableRow1101">
          <table:table-cell table:style-name="TableCell1102">
            <text:p text:style-name="P1103">OBIAD</text:p>
          </table:table-cell>
          <table:table-cell table:style-name="TableCell1104">
            <text:p text:style-name="P1105"><text:span text:style-name="T1106">Zupa pieczarkow</text:span><text:span text:style-name="T1107">a 300ml (Kurczak, mąka</text:span></text:p>
            <text:p text:style-name="P1108">pszenna, śmietana, włoszczyzna, masło,</text:p>
            <text:p text:style-name="P1109">pieczarki, makaron; MLE, SEL)</text:p>
            <text:p text:style-name="P1110"><text:span text:style-name="T1111">zapiekanka warzywna</text:span><text:span text:style-name="T1112"><text:s/>350g (brokuły, marchewka, ziemniaki, mąka pszenna, kalafior, mleko MLE, GLU PSZ)</text:span></text:p>
            <text:p text:style-name="P1113"><text:span text:style-name="T1114">kompot</text:span><text:span text:style-name="T1115"><text:s/>150ml</text:span></text:p>
          </table:table-cell>
          <table:table-cell table:style-name="TableCell1116">
            <text:p text:style-name="P1117"><text:span text:style-name="T1118">Krupnik</text:span><text:span text:style-name="T1119"><text:s/>300ml (kasza jęczmienna, kurczak, włoszczyzna, masło, ziemniaki, GLU, MLE, SEL)</text:span></text:p>
            <text:p text:style-name="P1120"><text:span text:style-name="T1121">zapiekanka warzywna</text:span><text:span text:style-name="T1122"><text:s/>350g (brokuły, marchewka, ziemniaki, mąka pszenna, kalafior, mleko MLE, GLU PSZ)</text:span></text:p>
            <text:p text:style-name="P1123"><text:span text:style-name="T1124">kompot</text:span><text:span text:style-name="T1125"><text:s/>150ml</text:span></text:p>
          </table:table-cell>
          <table:table-cell table:style-name="TableCell1126">
            <text:p text:style-name="P1127"><text:span text:style-name="T1128">Zupa pieczarkow</text:span><text:span text:style-name="T1129">a 300ml (Kurczak, mąka</text:span></text:p>
            <text:p text:style-name="P1130">pszenna,<text:s/>śmietana, włoszczyzna, masło,</text:p>
            <text:p text:style-name="P1131">pieczarki, makaron; MLE, SEL)</text:p>
            <text:p text:style-name="P1132"><text:span text:style-name="T1133">zapiekanka warzywna</text:span><text:span text:style-name="T1134"><text:s/>350g (brokuły, marchewka, ziemniaki, mąka pszenna, kalafior, mleko MLE, GLU PSZ)</text:span></text:p>
            <text:p text:style-name="P1135"><text:span text:style-name="T1136">kompot</text:span><text:span text:style-name="T1137"><text:s/>150ml</text:span></text:p>
          </table:table-cell>
        </table:table-row>
        <table:table-row table:style-name="TableRow1138">
          <table:table-cell table:style-name="TableCell1139">
            <text:p text:style-name="P1140">KOLACJA</text:p>
          </table:table-cell>
          <table:table-cell table:style-name="TableCell1141">
            <text:p text:style-name="P1142"><text:span text:style-name="T1143">Pieczywo pszenne</text:span><text:span text:style-name="T1144"><text:s/>50g (GLU PSZ)</text:span></text:p>
            <text:p text:style-name="P1145"><text:span text:style-name="T1146">Pieczywo razowe</text:span><text:span text:style-name="T1147"><text:s/>50g (GLU ŻYT)</text:span></text:p>
            <text:p text:style-name="P1148"><text:span text:style-name="T1149">masło<text:s/></text:span><text:span text:style-name="T1150">13g <text:s/>(MLE)</text:span></text:p>
            <text:p text:style-name="P1151"><text:span text:style-name="T1152">pasta z ciecierzycy</text:span><text:span text:style-name="T1153"><text:s/>50g (ciecierzyca, marchewka, masło; MLE),</text:span></text:p>
            <text:p text:style-name="P1154"><text:span text:style-name="T1155">herbata<text:s/></text:span><text:span text:style-name="T1156"><text:s/>200ml</text:span></text:p>
          </table:table-cell>
          <table:table-cell table:style-name="TableCell1157">
            <text:p text:style-name="P1158"><text:span text:style-name="T1159">Bułka<text:s/></text:span><text:span text:style-name="T1160"><text:s/>100g (GLU PSZ)</text:span></text:p>
            <text:p text:style-name="P1161"><text:span text:style-name="T1162">masło<text:s/></text:span><text:span text:style-name="T1163">13g <text:s/>(MLE)</text:span></text:p>
            <text:p text:style-name="P1164"><text:span text:style-name="T1165">pasta z twarogu</text:span><text:span text:style-name="T1166"><text:s/>50g (ser twarogowy, pomidory, śmietana; MLE),</text:span></text:p>
            <text:p text:style-name="P1167"><text:span text:style-name="T1168">herbata<text:s/></text:span><text:span text:style-name="T1169"><text:s/>200m</text:span><text:span text:style-name="T1170">l</text:span></text:p>
          </table:table-cell>
          <table:table-cell table:style-name="TableCell1171">
            <text:p text:style-name="P1172"><text:span text:style-name="T1173">Pieczywo razowe</text:span><text:span text:style-name="T1174"><text:s/>100g (GLU ŻYT),</text:span></text:p>
            <text:p text:style-name="P1175"><text:span text:style-name="T1176">masło<text:s/></text:span><text:span text:style-name="T1177">13g <text:s/>(MLE)</text:span></text:p>
            <text:p text:style-name="P1178"><text:span text:style-name="T1179">pasta z ciecierzycy</text:span><text:span text:style-name="T1180"><text:s/>50g (ciecierzyca, marchewka, masło; MLE),</text:span></text:p>
            <text:p text:style-name="P1181"><text:span text:style-name="T1182">herbata<text:s/></text:span><text:span text:style-name="T1183"><text:s/>200ml</text:span></text:p>
          </table:table-cell>
        </table:table-row>
        <table:table-row table:style-name="TableRow1184">
          <table:table-cell table:style-name="TableCell1185">
            <text:p text:style-name="P1186">POSIŁEK NOCNY</text:p>
          </table:table-cell>
          <table:table-cell table:style-name="TableCell1187">
            <text:p text:style-name="P1188"><text:span text:style-name="T1189">Pieczywo pszenne<text:s/></text:span><text:span text:style-name="T1190">30g (GLU),<text:s/></text:span><text:span text:style-name="T1191">masło<text:s/></text:span><text:span text:style-name="T1192">5g (MLE),<text:s/></text:span><text:span text:style-name="T1193">ser biały</text:span><text:span text:style-name="T1194"><text:s/>20g (MLE), pomidor 30g</text:span></text:p>
          </table:table-cell>
          <table:table-cell table:style-name="TableCell1195">
            <text:p text:style-name="P1196"><text:span text:style-name="T1197">Bułka<text:s/></text:span><text:span text:style-name="T1198">30g (GLU),<text:s/></text:span><text:span text:style-name="T1199">masło<text:s/></text:span><text:span text:style-name="T1200">5g (MLE),<text:s/></text:span><text:span text:style-name="T1201">ser biały</text:span><text:span text:style-name="T1202"><text:s/>20g (MLE), pomidor <text:s/>30g</text:span></text:p>
          </table:table-cell>
          <table:table-cell table:style-name="TableCell1203">
            <text:p text:style-name="P1204"><text:span text:style-name="T1205">Pieczywo razowe<text:s/></text:span><text:span text:style-name="T1206">30g (GLU),<text:s/></text:span><text:span text:style-name="T1207">masło<text:s/></text:span><text:span text:style-name="T1208">5g (MLE),<text:s/></text:span><text:span text:style-name="T1209">ser biały</text:span><text:span text:style-name="T1210"><text:s/>20g (MLE), pomidor <text:s/>30g</text:span></text:p>
          </table:table-cell>
        </table:table-row>
        <table:table-row table:style-name="TableRow1211">
          <table:table-cell table:style-name="TableCell1212">
            <text:p text:style-name="P1213">WARTOŚCI ODŻYWCZE</text:p>
          </table:table-cell>
          <table:table-cell table:style-name="TableCell1214">
            <text:p text:style-name="P1215">E: 2045kcal</text:p>
            <text:p text:style-name="P1216">B:75g</text:p>
            <text:p text:style-name="P1217">T:70g, w tym kw. tł. nas.: 26g</text:p>
            <text:p text:style-name="P1218">W:291g, w tym cukry:<text:s/>42g</text:p>
            <text:p text:style-name="P1219">Błonnik:38g</text:p>
            <text:p text:style-name="P1220">Sól:5g</text:p>
          </table:table-cell>
          <table:table-cell table:style-name="TableCell1221">
            <text:p text:style-name="P1222">E: 2143 kcal</text:p>
            <text:p text:style-name="P1223">B:75g</text:p>
            <text:p text:style-name="P1224">T:76g, w tym kw. tł. nas.: 27g</text:p>
            <text:p text:style-name="P1225">W:298g, w tym cukry: 45g</text:p>
            <text:p text:style-name="P1226">Błonnik:24g</text:p>
            <text:p text:style-name="P1227">Sól: 4,8g</text:p>
          </table:table-cell>
          <table:table-cell table:style-name="TableCell1228">
            <text:p text:style-name="P1229">E: 1941kcal</text:p>
            <text:p text:style-name="P1230">B:70g</text:p>
            <text:p text:style-name="P1231">T:70g, w tym kw. tł. nas.: 26g</text:p>
            <text:p text:style-name="P1232">W:274g, w tym cukry: 30g</text:p>
            <text:p text:style-name="P1233">Błonnik: 43g</text:p>
            <text:p text:style-name="P1234">Sól: 5g</text:p>
          </table:table-cell>
        </table:table-row>
      </table:table>
      <text:p text:style-name="P1235"/>
      <text:soft-page-break/>
      <text:p text:style-name="P1236"><text:span text:style-name="T1237">16.07.2026r Czwartek</text:span></text:p>
      <table:table table:style-name="Table1238">
        <table:table-columns>
          <table:table-column table:style-name="TableColumn1239"/>
          <table:table-column table:style-name="TableColumn1240"/>
          <table:table-column table:style-name="TableColumn1241"/>
          <table:table-column table:style-name="TableColumn1242"/>
        </table:table-columns>
        <table:table-row table:style-name="TableRow1243">
          <table:table-cell table:style-name="TableCell1244">
            <text:p text:style-name="P1245"/>
          </table:table-cell>
          <table:table-cell table:style-name="TableCell1246">
            <text:p text:style-name="P1247"><text:span text:style-name="T1248">DIETA <text:s/></text:span><text:span text:style-name="T1249">PODSTAWOWA</text:span></text:p>
          </table:table-cell>
          <table:table-cell table:style-name="TableCell1250">
            <text:p text:style-name="P1251"><text:span text:style-name="T1252">DIETA <text:s/></text:span><text:span text:style-name="T1253">ŁATWOSTRAWNA</text:span></text:p>
          </table:table-cell>
          <table:table-cell table:style-name="TableCell1254">
            <text:p text:style-name="P1255"><text:span text:style-name="T1256">DIETA <text:s/></text:span><text:span text:style-name="T1257">Z ograniczeniem łatwo przyswajalnych węglowodanów</text:span></text:p>
          </table:table-cell>
        </table:table-row>
        <table:table-row table:style-name="TableRow1258">
          <table:table-cell table:style-name="TableCell1259">
            <text:p text:style-name="P1260">ŚNIADANIE</text:p>
          </table:table-cell>
          <table:table-cell table:style-name="TableCell1261">
            <text:p text:style-name="P1262"><text:span text:style-name="T1263">pieczywo pszenne</text:span><text:span text:style-name="T1264"><text:s/>50g (GLU PSZ)</text:span></text:p>
            <text:p text:style-name="P1265"><text:span text:style-name="T1266">pieczywo razowe</text:span><text:span text:style-name="T1267"><text:s/>50g (GLU ŻYT)</text:span></text:p>
            <text:p text:style-name="P1268"><text:span text:style-name="T1269">szynka konserwowa</text:span><text:span text:style-name="T1270"><text:s/>50g<text:s/></text:span><text:span text:style-name="T1271">(GLU, SEL, SOJ, GOR),<text:s/></text:span><text:span text:style-name="T1272"><text:s/></text:span></text:p>
            <text:p text:style-name="P1273"><text:span text:style-name="T1274">masło</text:span><text:span text:style-name="T1275"><text:s/>13g <text:s/>(MLE)</text:span></text:p>
            <text:p text:style-name="P1276"><text:span text:style-name="T1277">płatki owsiane gotowane na mleku</text:span><text:span text:style-name="T1278"><text:s/>250ml (MLE, GLU),</text:span></text:p>
            <text:p text:style-name="P1279"><text:span text:style-name="T1280">kawa zbożowa</text:span><text:span text:style-name="T1281"><text:s/>200ml (MLE, GLU)</text:span></text:p>
            <text:p text:style-name="P1282"><text:span text:style-name="T1283">surówka z marchewki z chrzanem<text:s/></text:span><text:span text:style-name="T1284">30g</text:span></text:p>
          </table:table-cell>
          <table:table-cell table:style-name="TableCell1285">
            <text:p text:style-name="P1286"><text:span text:style-name="T1287">Bułka</text:span><text:span text:style-name="T1288"><text:s/>100g (GLU PSZ)</text:span></text:p>
            <text:p text:style-name="P1289"><text:span text:style-name="T1290">szynka konserwowa</text:span><text:span text:style-name="T1291"><text:s/>50g<text:s/></text:span><text:span text:style-name="T1292">(GLU, SEL, SOJ, GOR),</text:span></text:p>
            <text:p text:style-name="P1293"><text:span text:style-name="T1294">sałata</text:span><text:span text:style-name="T1295"><text:s/>10g,</text:span></text:p>
            <text:p text:style-name="P1296"><text:span text:style-name="T1297">masło</text:span><text:span text:style-name="T1298"><text:s/>13g <text:s/>(MLE)</text:span></text:p>
            <text:p text:style-name="P1299"><text:span text:style-name="T1300">płatki owsiane gotowane na mleku</text:span><text:span text:style-name="T1301"><text:s/>250ml (MLE, GLU),</text:span></text:p>
            <text:p text:style-name="P1302"><text:span text:style-name="T1303">kawa zbożowa</text:span><text:span text:style-name="T1304"><text:s/>200ml (MLE, GLU)</text:span></text:p>
            <text:p text:style-name="P1305"><text:span text:style-name="T1306">surówka z marchewki<text:s/></text:span><text:span text:style-name="T1307">30g</text:span></text:p>
          </table:table-cell>
          <table:table-cell table:style-name="TableCell1308">
            <text:p text:style-name="P1309"><text:span text:style-name="T1310">pieczywo razowe</text:span><text:span text:style-name="T1311"><text:s/>100g (GLU ŻYT)</text:span></text:p>
            <text:p text:style-name="P1312"><text:span text:style-name="T1313">szynka konserwowa</text:span><text:span text:style-name="T1314"><text:s/>50g<text:s/></text:span><text:span text:style-name="T1315">(GLU, SEL, SOJ, GOR),</text:span></text:p>
            <text:p text:style-name="P1316"><text:span text:style-name="T1317">sałata</text:span><text:span text:style-name="T1318"><text:s/>10g,</text:span></text:p>
            <text:p text:style-name="P1319"><text:span text:style-name="T1320">masło</text:span><text:span text:style-name="T1321"><text:s/>13g <text:s/>(MLE)</text:span></text:p>
            <text:p text:style-name="P1322"><text:span text:style-name="T1323">płatki owsiane gotowane na mleku</text:span><text:span text:style-name="T1324"><text:s/>250ml (MLE, GLU),</text:span></text:p>
            <text:p text:style-name="P1325"><text:span text:style-name="T1326">kawa zbożowa</text:span><text:span text:style-name="T1327"><text:s/>200ml (MLE, GLU)</text:span></text:p>
            <text:p text:style-name="P1328"><text:span text:style-name="T1329">surówka z marchewki z chrzanem<text:s/></text:span><text:span text:style-name="T1330">30g</text:span></text:p>
          </table:table-cell>
        </table:table-row>
        <table:table-row table:style-name="TableRow1331">
          <table:table-cell table:style-name="TableCell1332">
            <text:p text:style-name="P1333">OBIAD</text:p>
          </table:table-cell>
          <table:table-cell table:style-name="TableCell1334">
            <text:p text:style-name="P1335"><text:span text:style-name="T1336">Zupa pomidorowa</text:span><text:span text:style-name="T1337"><text:s/>(Kurczak, mąka pszenna, makaron, koncentrat pomidorowy, śmietana, włoszczyzna, masło; MLE, SEL, GLU PSZ, ) 300ml,</text:span></text:p>
            <text:p text:style-name="P1338"><text:span text:style-name="T1339">gulasz wieprzowy</text:span><text:span text:style-name="T1340"><text:s/>120g (</text:span><text:span text:style-name="T1341">marchew, wieprzowina, włoszczyzna, olej rzepakowy</text:span><text:span text:style-name="T1342">),</text:span></text:p>
            <text:p text:style-name="P1343"><text:span text:style-name="T1344">surówka z kiszonego ogórka</text:span><text:span text:style-name="T1345"><text:s/>(ogórek kiszony, olej)<text:s/></text:span><text:span text:style-name="T1346">90g,</text:span></text:p>
            <text:p text:style-name="P1347"><text:span text:style-name="T1348">kasza jęczmienna</text:span><text:span text:style-name="T1349"><text:s/>180g (GLU)</text:span><text:span text:style-name="T1350">,</text:span></text:p>
            <text:p text:style-name="P1351"><text:span text:style-name="T1352">kompot</text:span><text:span text:style-name="T1353"><text:s/>150ml</text:span></text:p>
          </table:table-cell>
          <table:table-cell table:style-name="TableCell1354">
            <text:p text:style-name="P1355"><text:span text:style-name="T1356">Zupa pomidorowa</text:span><text:span text:style-name="T1357"><text:s/>(Kurczak, mąka pszenna, makaron, koncentrat pomidorowy, śmietana, włoszczyzna, masło; MLE, SEL, GLU PSZ, ) 300ml,</text:span><text:span text:style-name="T1358"><text:s text:c="2"/></text:span></text:p>
            <text:p text:style-name="P1359"><text:span text:style-name="T1360">gulasz wieprzowy</text:span><text:span text:style-name="T1361"><text:s/>120g (</text:span><text:span text:style-name="T1362">marchew, wieprzowina, włoszczyzna, olej rzepakowy</text:span><text:span text:style-name="T1363">),</text:span></text:p>
            <text:p text:style-name="P1364"><text:span text:style-name="T1365">warzywa na parze</text:span><text:span text:style-name="T1366"><text:s/>90g (marchew, brokuły, kalafior),</text:span></text:p>
            <text:p text:style-name="P1367"><text:span text:style-name="T1368">kasza jęczmienna</text:span><text:span text:style-name="T1369"><text:s/>180g (GLU)</text:span><text:span text:style-name="T1370">,</text:span></text:p>
            <text:p text:style-name="P1371"><text:span text:style-name="T1372">kompot</text:span><text:span text:style-name="T1373"><text:s/>150ml</text:span></text:p>
          </table:table-cell>
          <table:table-cell table:style-name="TableCell1374">
            <text:p text:style-name="P1375"><text:span text:style-name="T1376">Zupa pomidorowa</text:span><text:span text:style-name="T1377"><text:s/>(Kurczak, mąka pszenna, makaron, koncentrat pomidorowy, śmietana, włoszczyzna, masło; MLE, SEL, GLU PSZ, ) 300ml,</text:span><text:span text:style-name="T1378"><text:s text:c="2"/></text:span></text:p>
            <text:p text:style-name="P1379"><text:span text:style-name="T1380">gulasz wieprzowy</text:span><text:span text:style-name="T1381"><text:s/>120g (</text:span><text:span text:style-name="T1382">marchew, wieprzowina, włoszczyzna, olej rzepakowy</text:span><text:span text:style-name="T1383">),</text:span></text:p>
            <text:p text:style-name="P1384"><text:span text:style-name="T1385">surówka z kiszonego ogórka</text:span><text:span text:style-name="T1386"><text:s/>(ogórek kiszony, olej)<text:s/></text:span><text:span text:style-name="T1387">90g,</text:span></text:p>
            <text:p text:style-name="P1388"><text:span text:style-name="T1389">kasza jęc</text:span><text:span text:style-name="T1390">zmienna</text:span><text:span text:style-name="T1391"><text:s/>180g (GLU)</text:span><text:span text:style-name="T1392">,</text:span></text:p>
            <text:p text:style-name="P1393"><text:span text:style-name="T1394">kompot</text:span><text:span text:style-name="T1395"><text:s/>150ml</text:span></text:p>
          </table:table-cell>
        </table:table-row>
        <table:table-row table:style-name="TableRow1396">
          <table:table-cell table:style-name="TableCell1397">
            <text:p text:style-name="P1398">KOLACJA</text:p>
          </table:table-cell>
          <table:table-cell table:style-name="TableCell1399">
            <text:p text:style-name="P1400"><text:span text:style-name="T1401">pieczywo pszenne</text:span><text:span text:style-name="T1402"><text:s/>50g (GLU PSZ)</text:span></text:p>
            <text:p text:style-name="P1403"><text:span text:style-name="T1404">pieczywo razowe</text:span><text:span text:style-name="T1405"><text:s/>50g (GLU ŻYT)</text:span></text:p>
            <text:p text:style-name="P1406"><text:span text:style-name="T1407">masło</text:span><text:span text:style-name="T1408"><text:s/>13g <text:s/>(MLE)</text:span></text:p>
            <text:p text:style-name="P1409"><text:span text:style-name="T1410">pieczony pasztet drobiowy</text:span><text:span text:style-name="T1411"><text:s/>50g (jajka, wątróbka kurczaka, cebula, olej rzepakowy, kurczak gotowany, bułka; JAJ, GLU),</text:span></text:p>
            <text:p text:style-name="P1412"><text:span text:style-name="T1413">ogórek kiszony</text:span><text:span text:style-name="T1414"><text:s/>30g</text:span></text:p>
          </table:table-cell>
          <table:table-cell table:style-name="TableCell1415">
            <text:p text:style-name="P1416"><text:span text:style-name="T1417">Bułka</text:span><text:span text:style-name="T1418"><text:s/>100g (GLU PSZ)</text:span></text:p>
            <text:p text:style-name="P1419"><text:span text:style-name="T1420">masło</text:span><text:span text:style-name="T1421"><text:s/>13g <text:s/>(MLE)</text:span></text:p>
            <text:p text:style-name="P1422"><text:span text:style-name="T1423">kiełbasa szynkowa</text:span><text:span text:style-name="T1424"><text:s/>40g (GLU, SEL, SOJ, GOR),</text:span></text:p>
            <text:p text:style-name="P1425"><text:span text:style-name="T1426">sałata</text:span><text:span text:style-name="T1427"><text:s/>10g</text:span></text:p>
          </table:table-cell>
          <table:table-cell table:style-name="TableCell1428">
            <text:p text:style-name="P1429"><text:span text:style-name="T1430">pieczywo razowe</text:span><text:span text:style-name="T1431"><text:s/>100g (GLU ŻYT), <text:s/></text:span></text:p>
            <text:p text:style-name="P1432"><text:span text:style-name="T1433">masło</text:span><text:span text:style-name="T1434"><text:s/>13g <text:s/>(MLE)</text:span></text:p>
            <text:p text:style-name="P1435"><text:span text:style-name="T1436">pieczony pasztet drobiowy</text:span><text:span text:style-name="T1437"><text:s/>50g (jajka, wątróbka kurczaka, cebula, olej rzepakowy, kurczak gotowany, bułka; JAJ, GL</text:span><text:span text:style-name="T1438">U),</text:span></text:p>
            <text:p text:style-name="P1439"><text:span text:style-name="T1440">ogórek kiszony</text:span><text:span text:style-name="T1441"><text:s/>30g</text:span></text:p>
          </table:table-cell>
        </table:table-row>
        <table:table-row table:style-name="TableRow1442">
          <table:table-cell table:style-name="TableCell1443">
            <text:p text:style-name="P1444">POSIŁEK NOCNY</text:p>
          </table:table-cell>
          <table:table-cell table:style-name="TableCell1445">
            <text:p text:style-name="P1446"><text:span text:style-name="T1447">Pieczywo pszenne<text:s/></text:span><text:span text:style-name="T1448">30g (GLU),<text:s/></text:span><text:span text:style-name="T1449">masło<text:s/></text:span><text:span text:style-name="T1450">(MLE) 5g,<text:s/></text:span><text:span text:style-name="T1451">surówka</text:span><text:span text:style-name="T1452"><text:s/></text:span><text:span text:style-name="T1453">warzywna</text:span><text:span text:style-name="T1454"><text:s/>50g (seler, marchew, jabłko, jogurt naturalny 2%, SEL),</text:span></text:p>
          </table:table-cell>
          <table:table-cell table:style-name="TableCell1455">
            <text:p text:style-name="P1456"><text:span text:style-name="T1457">Bułka<text:s/></text:span><text:span text:style-name="T1458">30g (GLU),<text:s/></text:span><text:span text:style-name="T1459">masło<text:s/></text:span><text:span text:style-name="T1460">(MLE) 5g,<text:s/></text:span><text:span text:style-name="T1461">surówka</text:span><text:span text:style-name="T1462"><text:s/></text:span><text:span text:style-name="T1463">warzywna</text:span><text:span text:style-name="T1464"><text:s/>50g (seler, marchew, jabłko, jogurt naturalny 2%, SEL),</text:span></text:p>
          </table:table-cell>
          <table:table-cell table:style-name="TableCell1465">
            <text:p text:style-name="P1466"><text:span text:style-name="T1467">Pieczywo razowe<text:s/></text:span><text:span text:style-name="T1468">30g (GLU),<text:s/></text:span><text:span text:style-name="T1469">masło<text:s/></text:span><text:span text:style-name="T1470">(MLE) 5g,<text:s/></text:span><text:span text:style-name="T1471">surówka</text:span><text:span text:style-name="T1472"><text:s/></text:span><text:span text:style-name="T1473">warzywna</text:span><text:span text:style-name="T1474"><text:s/>50g (seler, marchew, jab</text:span><text:span text:style-name="T1475">łko, jogurt naturalny 2%, SEL),</text:span></text:p>
          </table:table-cell>
        </table:table-row>
        <table:table-row table:style-name="TableRow1476">
          <table:table-cell table:style-name="TableCell1477">
            <text:p text:style-name="P1478">WARTOŚCI ODŻYWCZE</text:p>
          </table:table-cell>
          <table:table-cell table:style-name="TableCell1479">
            <text:p text:style-name="P1480">E: 2086kcal</text:p>
            <text:p text:style-name="P1481">B:110g</text:p>
            <text:p text:style-name="P1482">T:77g, w tym kw. tł. nas.: 31g</text:p>
            <text:p text:style-name="P1483">W:246g, w tym cukry: 36g</text:p>
            <text:p text:style-name="P1484">Błonnik: 31g Sól:3,9g</text:p>
          </table:table-cell>
          <table:table-cell table:style-name="TableCell1485">
            <text:p text:style-name="P1486">E: 2192kcal</text:p>
            <text:p text:style-name="P1487">B:112g</text:p>
            <text:p text:style-name="P1488">T:84g, w tym kw. tł. nas.: 33g</text:p>
            <text:p text:style-name="P1489">W:257g, w tym cukry: 38g</text:p>
            <text:p text:style-name="P1490">Błonnik:27g Sól:3,9g</text:p>
          </table:table-cell>
          <table:table-cell table:style-name="TableCell1491">
            <text:p text:style-name="P1492">E: 2000kcal</text:p>
            <text:p text:style-name="P1493">B:107g</text:p>
            <text:p text:style-name="P1494">T:78g, w tym kw. tł. nas.: 30g</text:p>
            <text:p text:style-name="P1495">W:229g, w tym cukry:26g</text:p>
            <text:p text:style-name="P1496">Błonnik: 33g Sól:3,9g</text:p>
          </table:table-cell>
        </table:table-row>
      </table:table>
      <text:soft-page-break/>
      <text:p text:style-name="P1497">17.07.2026r Piątek</text:p>
      <table:table table:style-name="Table1498">
        <table:table-columns>
          <table:table-column table:style-name="TableColumn1499"/>
          <table:table-column table:style-name="TableColumn1500"/>
          <table:table-column table:style-name="TableColumn1501"/>
          <table:table-column table:style-name="TableColumn1502"/>
        </table:table-columns>
        <table:table-row table:style-name="TableRow1503">
          <table:table-cell table:style-name="TableCell1504">
            <text:p text:style-name="P1505"/>
          </table:table-cell>
          <table:table-cell table:style-name="TableCell1506">
            <text:p text:style-name="P1507"><text:span text:style-name="T1508">DIETA <text:s/></text:span><text:span text:style-name="T1509">PODSTAWOWA</text:span></text:p>
          </table:table-cell>
          <table:table-cell table:style-name="TableCell1510">
            <text:p text:style-name="P1511"><text:span text:style-name="T1512">DIETA <text:s/></text:span><text:span text:style-name="T1513">ŁATWOSTRAWNA</text:span></text:p>
          </table:table-cell>
          <table:table-cell table:style-name="TableCell1514">
            <text:p text:style-name="P1515"><text:span text:style-name="T1516">DIETA <text:s/></text:span><text:span text:style-name="T1517">Z ograniczeniem łatwo przyswajalnych węglowodanów</text:span></text:p>
          </table:table-cell>
        </table:table-row>
        <table:table-row table:style-name="TableRow1518">
          <table:table-cell table:style-name="TableCell1519">
            <text:p text:style-name="P1520">ŚNIADANIE</text:p>
          </table:table-cell>
          <table:table-cell table:style-name="TableCell1521">
            <text:p text:style-name="P1522"><text:span text:style-name="T1523">Pieczywo pszenne</text:span><text:span text:style-name="T1524"><text:s/>50g (GLU PSZ)</text:span></text:p>
            <text:p text:style-name="P1525"><text:span text:style-name="T1526">pieczywo razowe</text:span><text:span text:style-name="T1527"><text:s/>50g (GLU ŻYT) <text:s/></text:span></text:p>
            <text:p text:style-name="P1528"><text:span text:style-name="T1529">masło<text:s/></text:span><text:span text:style-name="T1530">13g <text:s/>(MLE)</text:span></text:p>
            <text:p text:style-name="P1531"><text:span text:style-name="T1532">ser żółty</text:span><text:span text:style-name="T1533"><text:s/>40g,</text:span></text:p>
            <text:p text:style-name="P1534">sałata 10g, <text:s text:c="4"/></text:p>
            <text:p text:style-name="P1535"><text:span text:style-name="T1536">płatki owsiane gotowane na mleku</text:span><text:span text:style-name="T1537"><text:s/>250ml (MLE, GLU),</text:span></text:p>
            <text:p text:style-name="P1538"><text:span text:style-name="T1539">kawa zbożowa<text:s/></text:span><text:span text:style-name="T1540">200ml (GLU)</text:span></text:p>
            <text:p text:style-name="P1541"><text:span text:style-name="T1542">banan</text:span><text:span text:style-name="T1543"><text:s/>120g</text:span></text:p>
          </table:table-cell>
          <table:table-cell table:style-name="TableCell1544">
            <text:p text:style-name="P1545"><text:span text:style-name="T1546">bułka<text:s/></text:span><text:span text:style-name="T1547"><text:s/>100g (GLU PSZ) ,</text:span></text:p>
            <text:p text:style-name="P1548"><text:span text:style-name="T1549">masło<text:s/></text:span><text:span text:style-name="T1550">13g <text:s/>(MLE) <text:s/></text:span></text:p>
            <text:p text:style-name="P1551"><text:span text:style-name="T1552">ser żółty</text:span><text:span text:style-name="T1553"><text:s/>40g,</text:span></text:p>
            <text:p text:style-name="P1554">sałata 10g, <text:s text:c="4"/></text:p>
            <text:p text:style-name="P1555"><text:span text:style-name="T1556">płatki owsiane gotowane na mleku</text:span><text:span text:style-name="T1557"><text:s/>250ml (MLE, GLU),</text:span></text:p>
            <text:p text:style-name="P1558"><text:span text:style-name="T1559">kawa zbożowa<text:s/></text:span><text:span text:style-name="T1560">200ml (GLU)</text:span></text:p>
            <text:p text:style-name="P1561"><text:span text:style-name="T1562">banan</text:span><text:span text:style-name="T1563"><text:s/>120g</text:span></text:p>
          </table:table-cell>
          <table:table-cell table:style-name="TableCell1564">
            <text:p text:style-name="P1565"><text:span text:style-name="T1566">pieczywo razowe</text:span><text:span text:style-name="T1567"><text:s/>100g (GLU ŻYT),</text:span></text:p>
            <text:p text:style-name="P1568"><text:span text:style-name="T1569">masło<text:s/></text:span><text:span text:style-name="T1570">13g <text:s/>(MLE)</text:span></text:p>
            <text:p text:style-name="P1571"><text:span text:style-name="T1572">ser żółty<text:s/></text:span><text:span text:style-name="T1573">40g,</text:span></text:p>
            <text:p text:style-name="P1574">sałata 10g, <text:s text:c="4"/></text:p>
            <text:p text:style-name="P1575"><text:span text:style-name="T1576">płatki owsiane gotowane na mleku</text:span><text:span text:style-name="T1577"><text:s/>250ml (MLE, GLU),</text:span></text:p>
            <text:p text:style-name="P1578"><text:span text:style-name="T1579">kawa zbożowa<text:s/></text:span><text:span text:style-name="T1580">200ml (GLU)</text:span></text:p>
            <text:p text:style-name="P1581"><text:span text:style-name="T1582">jabłko pieczone<text:s/></text:span><text:span text:style-name="T1583">180g</text:span></text:p>
          </table:table-cell>
        </table:table-row>
        <table:table-row table:style-name="TableRow1584">
          <table:table-cell table:style-name="TableCell1585">
            <text:p text:style-name="P1586">OBIAD</text:p>
          </table:table-cell>
          <table:table-cell table:style-name="TableCell1587">
            <text:p text:style-name="P1588"><text:span text:style-name="T1589">Żurek</text:span><text:span text:style-name="T1590"><text:s text:c="2"/>300ml (mąka, cebula, czosnek, śmietana, boczek wędzony, włoszczyzna, kiełbasa, masło; JAJ, GLU, SEL, SOJ, GOR)</text:span></text:p>
            <text:p text:style-name="P1591"><text:span text:style-name="T1592">kopytka gotowane<text:s/></text:span><text:span text:style-name="T1593">320g (jajka, mąka pszenna, mąka ziemniaczana, ziemniaki; JAJ, , GLU PSZ), <text:s/></text:span></text:p>
            <text:p text:style-name="P1594"><text:span text:style-name="T1595">cebula <text:s/>duszona<text:s/></text:span><text:span text:style-name="T1596">30g,</text:span></text:p>
            <text:p text:style-name="P1597"><text:span text:style-name="T1598">marchewka gotowana z olejem</text:span><text:span text:style-name="T1599"><text:s/>1</text:span><text:span text:style-name="T1600">00g,</text:span></text:p>
            <text:p text:style-name="P1601"><text:span text:style-name="T1602">kompot</text:span><text:span text:style-name="T1603"><text:s/>150ml</text:span></text:p>
          </table:table-cell>
          <table:table-cell table:style-name="TableCell1604">
            <text:p text:style-name="P1605"><text:span text:style-name="T1606">Zupa jarzynowa<text:s/></text:span><text:span text:style-name="T1607">300ml (Kurczak, mąka pszenna, śmietana, włoszczyzna,<text:s/></text:span><text:span text:style-name="T1608">masło</text:span><text:span text:style-name="T1609">, kalafior, ziemniaki; MLE, SEL)</text:span></text:p>
            <text:p text:style-name="P1610"><text:span text:style-name="T1611">kopytka gotowane<text:s/></text:span><text:span text:style-name="T1612">320g (jajka, mąka pszenna, mąka ziemniaczana, ziemniaki; JAJ, , GLU PSZ), <text:s/></text:span></text:p>
            <text:p text:style-name="P1613"><text:span text:style-name="T1614">masło</text:span><text:span text:style-name="T1615"><text:s/>10g (MLE),</text:span></text:p>
            <text:p text:style-name="P1616"><text:span text:style-name="T1617">marchewka gotowana z olejem</text:span><text:span text:style-name="T1618"><text:s/>100g,</text:span></text:p>
            <text:p text:style-name="P1619"><text:span text:style-name="T1620">kompot</text:span><text:span text:style-name="T1621"><text:s/>150ml</text:span></text:p>
          </table:table-cell>
          <table:table-cell table:style-name="TableCell1622">
            <text:p text:style-name="P1623"><text:span text:style-name="T1624">Żurek</text:span><text:span text:style-name="T1625"><text:s text:c="2"/>300ml (mąka, cebula, czosnek, śmietana, boczek wędzony, włoszczyzna, kiełbasa, masło; JAJ, GLU, SEL, SOJ, GOR)</text:span></text:p>
            <text:p text:style-name="P1626"><text:span text:style-name="T1627">kopytka gotowane<text:s/></text:span><text:span text:style-name="T1628">320g (jajka, mąka pszenna, mąka ziemniaczana, ziemniaki; JAJ, , GLU PSZ), <text:s/></text:span></text:p>
            <text:p text:style-name="P1629">cebula <text:s/>duszona 30g,</text:p>
            <text:p text:style-name="P1630"><text:span text:style-name="T1631">marchewka<text:s/></text:span><text:span text:style-name="T1632">gotowana z olejem</text:span><text:span text:style-name="T1633"><text:s/>100g,</text:span></text:p>
            <text:p text:style-name="P1634"><text:span text:style-name="T1635">kompot</text:span><text:span text:style-name="T1636"><text:s/>150ml</text:span></text:p>
          </table:table-cell>
        </table:table-row>
        <table:table-row table:style-name="TableRow1637">
          <table:table-cell table:style-name="TableCell1638">
            <text:p text:style-name="P1639">KOLACJA</text:p>
          </table:table-cell>
          <table:table-cell table:style-name="TableCell1640">
            <text:p text:style-name="P1641"><text:span text:style-name="T1642">Pieczywo pszenne</text:span><text:span text:style-name="T1643"><text:s/>50g (GLU PSZ)</text:span></text:p>
            <text:p text:style-name="P1644"><text:span text:style-name="T1645">Pieczywo razowe</text:span><text:span text:style-name="T1646"><text:s/>50g (GLU ŻYT) <text:s/></text:span></text:p>
            <text:p text:style-name="P1647"><text:span text:style-name="T1648">masło<text:s/></text:span><text:span text:style-name="T1649">13g <text:s/>(MLE)</text:span></text:p>
            <text:p text:style-name="P1650"><text:span text:style-name="T1651">pasta z tuńczyka</text:span><text:span text:style-name="T1652"><text:s/>50g (tuńczyk, ser biały, MLE),</text:span></text:p>
            <text:p text:style-name="P1653"><text:span text:style-name="T1654">ogórek kiszony</text:span><text:span text:style-name="T1655"><text:s/>(10g)</text:span></text:p>
            <text:p text:style-name="P1656"><text:span text:style-name="T1657">herbata<text:s/></text:span><text:span text:style-name="T1658">200ml</text:span></text:p>
          </table:table-cell>
          <table:table-cell table:style-name="TableCell1659">
            <text:p text:style-name="P1660"><text:span text:style-name="T1661">Bułka<text:s/></text:span><text:span text:style-name="T1662"><text:s/>100g (GLU PSZ) ,</text:span></text:p>
            <text:p text:style-name="P1663"><text:span text:style-name="T1664">masło<text:s/></text:span><text:span text:style-name="T1665">13g <text:s/>(MLE)</text:span></text:p>
            <text:p text:style-name="P1666"><text:span text:style-name="T1667">pasta z tuńczyka</text:span><text:span text:style-name="T1668"><text:s/>50g (tuńczyk, ser biały, MLE),</text:span></text:p>
            <text:p text:style-name="P1669"><text:span text:style-name="T1670">sałata</text:span><text:span text:style-name="T1671"><text:s/>(10g)</text:span></text:p>
            <text:p text:style-name="P1672"><text:span text:style-name="T1673">herbata<text:s/></text:span><text:span text:style-name="T1674"><text:s/>200ml</text:span></text:p>
          </table:table-cell>
          <table:table-cell table:style-name="TableCell1675">
            <text:p text:style-name="P1676"><text:span text:style-name="T1677">Pieczywo razowe</text:span><text:span text:style-name="T1678"><text:s/>100g (GLU ŻYT),</text:span></text:p>
            <text:p text:style-name="P1679"><text:span text:style-name="T1680">masło<text:s/></text:span><text:span text:style-name="T1681">13g <text:s/>(MLE)</text:span></text:p>
            <text:p text:style-name="P1682"><text:span text:style-name="T1683">pasta z tuńczyka</text:span><text:span text:style-name="T1684"><text:s/>50g (tuńczyk, ser biały, MLE),</text:span></text:p>
            <text:p text:style-name="P1685"><text:span text:style-name="T1686">ogórek kiszony</text:span><text:span text:style-name="T1687"><text:s/>(10g)</text:span></text:p>
            <text:p text:style-name="P1688"><text:span text:style-name="T1689">herbata<text:s/></text:span><text:span text:style-name="T1690"><text:s/>200ml</text:span></text:p>
          </table:table-cell>
        </table:table-row>
        <table:table-row table:style-name="TableRow1691">
          <table:table-cell table:style-name="TableCell1692">
            <text:p text:style-name="P1693">POSIŁEK NOCNY</text:p>
          </table:table-cell>
          <table:table-cell table:style-name="TableCell1694">
            <text:p text:style-name="P1695"><text:span text:style-name="T1696">Pieczywo pszenne<text:s/></text:span><text:span text:style-name="T1697">30g (GLU),<text:s/></text:span><text:span text:style-name="T1698">masło<text:s/></text:span><text:span text:style-name="T1699">5g,</text:span><text:span text:style-name="T1700"><text:s/>pasta z jaj</text:span><text:span text:style-name="T1701"><text:s/>30g (JAJ, GOR)</text:span></text:p>
          </table:table-cell>
          <table:table-cell table:style-name="TableCell1702">
            <text:p text:style-name="P1703"><text:span text:style-name="T1704">Bułka<text:s/></text:span><text:span text:style-name="T1705">30g (GLU),<text:s/></text:span><text:span text:style-name="T1706">masło<text:s/></text:span><text:span text:style-name="T1707">5g,</text:span><text:span text:style-name="T1708"><text:s/>pasta z jaj</text:span><text:span text:style-name="T1709"><text:s/>30g (JAJ, GOR)</text:span></text:p>
          </table:table-cell>
          <table:table-cell table:style-name="TableCell1710">
            <text:p text:style-name="P1711"><text:span text:style-name="T1712">Pieczywo razowe<text:s/></text:span><text:span text:style-name="T1713">30g (GLU),<text:s/></text:span><text:span text:style-name="T1714">masło<text:s/></text:span><text:span text:style-name="T1715">5g,</text:span><text:span text:style-name="T1716"><text:s/>pasta z jaj</text:span><text:span text:style-name="T1717"><text:s/>30g (JAJ, GOR)</text:span></text:p>
          </table:table-cell>
        </table:table-row>
        <table:table-row table:style-name="TableRow1718">
          <table:table-cell table:style-name="TableCell1719">
            <text:p text:style-name="P1720">WARTOŚCI ODŻYWCZE</text:p>
          </table:table-cell>
          <table:table-cell table:style-name="TableCell1721">
            <text:p text:style-name="P1722">E: 2023 kcal</text:p>
            <text:p text:style-name="P1723">B:64g</text:p>
            <text:p text:style-name="P1724">T:76g, kw. tł. nas: 28g</text:p>
            <text:p text:style-name="P1725">W:278g , w tym cukry:42g</text:p>
            <text:p text:style-name="P1726">Błonnik: 37g Sól: 4,3g</text:p>
          </table:table-cell>
          <table:table-cell table:style-name="TableCell1727">
            <text:p text:style-name="P1728">E: 2148 kcal</text:p>
            <text:p text:style-name="P1729">B:63g</text:p>
            <text:p text:style-name="P1730">T:74g, kw. tł. nas: 26g</text:p>
            <text:p text:style-name="P1731">W:301g , w tym cukry:43g</text:p>
            <text:p text:style-name="P1732">Błonnik: 33g Sól: 4,3g</text:p>
          </table:table-cell>
          <table:table-cell table:style-name="TableCell1733">
            <text:p text:style-name="P1734">E1938 kcal</text:p>
            <text:p text:style-name="P1735">B:61g</text:p>
            <text:p text:style-name="P1736">T:74g, kw. tł. nas: 27g</text:p>
            <text:p text:style-name="P1737">W:254g , w tym cukry:37g</text:p>
            <text:p text:style-name="P1738">Błonnik: 39g Sól:<text:s/>4,3g</text:p>
          </table:table-cell>
        </table:table-row>
      </table:table>
      <text:p text:style-name="P1739"/>
      <text:p text:style-name="P1740"/>
      <text:soft-page-break/>
      <text:p text:style-name="P1741">18.07.2026<text:s/>Sobota</text:p>
      <text:p text:style-name="P1742"/>
      <table:table table:style-name="Table1743">
        <table:table-columns>
          <table:table-column table:style-name="TableColumn1744"/>
          <table:table-column table:style-name="TableColumn1745"/>
          <table:table-column table:style-name="TableColumn1746"/>
          <table:table-column table:style-name="TableColumn1747"/>
        </table:table-columns>
        <table:table-row table:style-name="TableRow1748">
          <table:table-cell table:style-name="TableCell1749">
            <text:p text:style-name="P1750"/>
          </table:table-cell>
          <table:table-cell table:style-name="TableCell1751">
            <text:p text:style-name="P1752"><text:span text:style-name="T1753">DIETA <text:s/></text:span><text:span text:style-name="T1754">PODSTAWOWA</text:span></text:p>
          </table:table-cell>
          <table:table-cell table:style-name="TableCell1755">
            <text:p text:style-name="P1756"><text:span text:style-name="T1757">DIETA <text:s/></text:span><text:span text:style-name="T1758">ŁATWOSTRAWNA</text:span></text:p>
          </table:table-cell>
          <table:table-cell table:style-name="TableCell1759">
            <text:p text:style-name="P1760"><text:span text:style-name="T1761">DIETA <text:s/></text:span><text:span text:style-name="T1762">Z ograniczeniem łatwo przyswajalnych węglowodanów</text:span></text:p>
          </table:table-cell>
        </table:table-row>
        <table:table-row table:style-name="TableRow1763">
          <table:table-cell table:style-name="TableCell1764">
            <text:p text:style-name="P1765">ŚNIADANIE</text:p>
          </table:table-cell>
          <table:table-cell table:style-name="TableCell1766">
            <text:p text:style-name="P1767"><text:span text:style-name="T1768">pieczywo pszenne</text:span><text:span text:style-name="T1769"><text:s/>50g (GLU PSZ)</text:span></text:p>
            <text:p text:style-name="P1770"><text:span text:style-name="T1771">pieczywo razowe</text:span><text:span text:style-name="T1772"><text:s/>50g (GLU ŻYT)</text:span></text:p>
            <text:p text:style-name="P1773"><text:span text:style-name="T1774">pasta z twarogu</text:span><text:span text:style-name="T1775"><text:s/>50g (ser twarogowy, <text:s/>śmietana; MLE),</text:span></text:p>
            <text:p text:style-name="P1776"><text:span text:style-name="T1777">dżem</text:span><text:span text:style-name="T1778"><text:s/>50g</text:span></text:p>
            <text:p text:style-name="P1779"><text:span text:style-name="T1780">masło</text:span><text:span text:style-name="T1781"><text:s/>13g <text:s/>(MLE)</text:span></text:p>
            <text:p text:style-name="P1782"><text:span text:style-name="T1783">płatki owsiane gotowane na mleku</text:span><text:span text:style-name="T1784"><text:s/>250ml (MLE, GLU),</text:span></text:p>
            <text:p text:style-name="P1785"><text:span text:style-name="T1786">kawa zbożowa</text:span><text:span text:style-name="T1787"><text:s/>200ml (MLE, GLU)</text:span></text:p>
            <text:p text:style-name="P1788"><text:span text:style-name="T1789">jabłko pieczone</text:span><text:span text:style-name="T1790"><text:s/>180g</text:span></text:p>
          </table:table-cell>
          <table:table-cell table:style-name="TableCell1791">
            <text:p text:style-name="P1792"><text:span text:style-name="T1793">Bułka</text:span><text:span text:style-name="T1794"><text:s/>100g (GLU PSZ)</text:span></text:p>
            <text:p text:style-name="P1795"><text:span text:style-name="T1796">pasta z twarogu</text:span><text:span text:style-name="T1797"><text:s/>50g (ser twarogowy, <text:s/>śmietana; MLE),</text:span></text:p>
            <text:p text:style-name="P1798"><text:span text:style-name="T1799">dżem</text:span><text:span text:style-name="T1800"><text:s/>50g</text:span></text:p>
            <text:p text:style-name="P1801"><text:span text:style-name="T1802">masło</text:span><text:span text:style-name="T1803"><text:s/>13g <text:s/>(MLE)</text:span></text:p>
            <text:p text:style-name="P1804"><text:span text:style-name="T1805">płatki owsiane gotowane na mleku</text:span><text:span text:style-name="T1806"><text:s/>250ml (MLE, GLU),</text:span></text:p>
            <text:p text:style-name="P1807"><text:span text:style-name="T1808">kawa zbożowa<text:s/></text:span><text:span text:style-name="T1809"><text:s/>200ml (MLE, GLU)</text:span></text:p>
            <text:p text:style-name="P1810"><text:span text:style-name="T1811">jabłko pieczone</text:span><text:span text:style-name="T1812"><text:s/>180g</text:span></text:p>
          </table:table-cell>
          <table:table-cell table:style-name="TableCell1813">
            <text:p text:style-name="P1814"><text:span text:style-name="T1815">pieczywo razowe</text:span><text:span text:style-name="T1816"><text:s/>100g (GLU ŻYT)</text:span></text:p>
            <text:p text:style-name="P1817"><text:span text:style-name="T1818">pasta z twarog</text:span><text:span text:style-name="T1819">u<text:s/></text:span><text:span text:style-name="T1820">50g (ser twarogowy, śmietana; MLE),</text:span></text:p>
            <text:p text:style-name="P1821"><text:span text:style-name="T1822">pomidor<text:s/></text:span><text:span text:style-name="T1823">50g</text:span></text:p>
            <text:p text:style-name="P1824"><text:span text:style-name="T1825">masło</text:span><text:span text:style-name="T1826"><text:s/>13g <text:s/>(MLE)</text:span></text:p>
            <text:p text:style-name="P1827"><text:span text:style-name="T1828">płatki owsiane gotowane na mleku</text:span><text:span text:style-name="T1829"><text:s/>250ml (MLE, GLU),</text:span></text:p>
            <text:p text:style-name="P1830"><text:span text:style-name="T1831">kawa zbożowa<text:s/></text:span><text:span text:style-name="T1832"><text:s/>200ml (MLE, GLU)</text:span></text:p>
            <text:p text:style-name="P1833"><text:span text:style-name="T1834">jabłko pieczone</text:span><text:span text:style-name="T1835"><text:s/>180g</text:span></text:p>
          </table:table-cell>
        </table:table-row>
        <table:table-row table:style-name="TableRow1836">
          <table:table-cell table:style-name="TableCell1837">
            <text:p text:style-name="P1838">OBIAD</text:p>
          </table:table-cell>
          <table:table-cell table:style-name="TableCell1839">
            <text:p text:style-name="P1840"><text:span text:style-name="T1841">Kapuśniak</text:span><text:span text:style-name="T1842"><text:s/>300ml (kapusta kiszona, mąka pszenna, włoszczyzna, ziemniaki; GLU, SEL, SOJ, GOR)</text:span></text:p>
            <text:p text:style-name="P1843"><text:span text:style-name="T1844">wątróbka drobiowa smażona</text:span><text:span text:style-name="T1845"><text:s/>90g (wątróbka drobiowa, mąka pszenna, cebula, olej rzepakowy, GLU)</text:span></text:p>
            <text:p text:style-name="P1846"><text:span text:style-name="T1847">surówka z kiszonej kapusty<text:s/></text:span><text:span text:style-name="T1848">90g (marchewka, kiszona kapusta, olej rzepakowy),</text:span></text:p>
            <text:p text:style-name="P1849"><text:span text:style-name="T1850">zi</text:span><text:span text:style-name="T1851">emniaki</text:span><text:span text:style-name="T1852"><text:s/>180g (ziemniaki, mleko, masło, MLE)</text:span><text:span text:style-name="T1853">,</text:span></text:p>
            <text:p text:style-name="P1854"><text:span text:style-name="T1855">kompot</text:span><text:span text:style-name="T1856"><text:s/>150ml</text:span></text:p>
          </table:table-cell>
          <table:table-cell table:style-name="TableCell1857">
            <text:p text:style-name="P1858"><text:span text:style-name="T1859">Zupa grysikowa</text:span><text:span text:style-name="T1860"><text:s/>300 ml<text:s/></text:span><text:span text:style-name="T1861">(Kurczak, mąka pszenna, włoszczyzna, masło, kasza manna, ziemniaki; kalafior; GLU PSZ, MLE, SEL)</text:span></text:p>
            <text:p text:style-name="P1862"><text:span text:style-name="T1863">wątróbka drobiowa duszona</text:span><text:span text:style-name="T1864"><text:s/>90g (wątróbka drobiowa, mąka pszenna, cebula, olej rzepakowy, GLU)</text:span></text:p>
            <text:p text:style-name="P1865"><text:span text:style-name="T1866">marchewka na parze<text:s/></text:span><text:span text:style-name="T1867">90g</text:span></text:p>
            <text:p text:style-name="P1868"><text:span text:style-name="T1869">ziemniaki</text:span><text:span text:style-name="T1870"><text:s/>180g (ziemniaki, mleko,<text:s/></text:span><text:span text:style-name="T1871">masło, MLE)</text:span><text:span text:style-name="T1872">,<text:s/></text:span><text:span text:style-name="T1873">kompot</text:span><text:span text:style-name="T1874"><text:s/>150ml</text:span></text:p>
          </table:table-cell>
          <table:table-cell table:style-name="TableCell1875">
            <text:p text:style-name="P1876"><text:span text:style-name="T1877">Kapuśniak</text:span><text:span text:style-name="T1878"><text:s/>300ml (kapusta kiszona, mąka pszenna, włoszczyzna, ziemniaki; GLU, SEL, SOJ, GOR)</text:span></text:p>
            <text:p text:style-name="P1879"><text:span text:style-name="T1880">wątróbka drobiowa duszona</text:span><text:span text:style-name="T1881"><text:s/>90g (wątróbka drobiowa, mąka pszenna, cebula, olej rzepakowy, GLU)</text:span></text:p>
            <text:p text:style-name="P1882"><text:span text:style-name="T1883">surówka z kiszonej kapusty<text:s/></text:span><text:span text:style-name="T1884">90g (marchewka, kiszona kapusta, olej rzepakowy),</text:span></text:p>
            <text:p text:style-name="P1885"><text:span text:style-name="T1886">ziemniaki</text:span><text:span text:style-name="T1887"><text:s/>180g (ziemniaki, mleko, masło, MLE)</text:span><text:span text:style-name="T1888">,<text:s/></text:span><text:span text:style-name="T1889">kompot</text:span><text:span text:style-name="T1890"><text:s/>150ml</text:span></text:p>
          </table:table-cell>
        </table:table-row>
        <table:table-row table:style-name="TableRow1891">
          <table:table-cell table:style-name="TableCell1892">
            <text:p text:style-name="P1893">KOLACJA</text:p>
          </table:table-cell>
          <table:table-cell table:style-name="TableCell1894">
            <text:p text:style-name="P1895"><text:span text:style-name="T1896">Pieczywo pszenne</text:span><text:span text:style-name="T1897"><text:s/>50g (GLU PSZ)</text:span></text:p>
            <text:p text:style-name="P1898"><text:span text:style-name="T1899">Pieczywo razowe</text:span><text:span text:style-name="T1900"><text:s/>50g (GLU ŻYT)</text:span></text:p>
            <text:p text:style-name="P1901"><text:span text:style-name="T1902">masło<text:s/></text:span><text:span text:style-name="T1903">13g <text:s/>(MLE)</text:span></text:p>
            <text:p text:style-name="P1904"><text:span text:style-name="T1905">galareta</text:span><text:span text:style-name="T1906"><text:s/></text:span><text:span text:style-name="T1907"><text:s/></text:span><text:span text:style-name="T1908">(mięso drobiowe, groszek zielony, sól, marchew, pietruszka, żelatyna, ocet, aromat, sól, przyprawy (w tym seler))<text:s/></text:span><text:span text:style-name="T1909"><text:s/>100g,<text:s/></text:span><text:span text:style-name="T1910">herbata<text:s/></text:span><text:span text:style-name="T1911"><text:s/>200ml</text:span></text:p>
          </table:table-cell>
          <table:table-cell table:style-name="TableCell1912">
            <text:p text:style-name="P1913"><text:span text:style-name="T1914">Bułka<text:s/></text:span><text:span text:style-name="T1915"><text:s/>100g (GLU PSZ) , <text:s/></text:span></text:p>
            <text:p text:style-name="P1916"><text:span text:style-name="T1917">masło<text:s/></text:span><text:span text:style-name="T1918">13g <text:s/>(MLE)</text:span></text:p>
            <text:p text:style-name="P1919"><text:span text:style-name="T1920">galareta</text:span><text:span text:style-name="T1921"><text:s text:c="2"/></text:span><text:span text:style-name="T1922">(mięso drobiowe, groszek zielony, sól, marchew, pietruszka, żelatyna, ocet, aromat, sól, przyprawy (w tym seler))<text:s/></text:span><text:span text:style-name="T1923"><text:s/>100g,</text:span><text:span text:style-name="T1924"><text:s/></text:span><text:span text:style-name="T1925">herbata<text:s/></text:span><text:span text:style-name="T1926"><text:s/>200ml</text:span></text:p>
          </table:table-cell>
          <table:table-cell table:style-name="TableCell1927">
            <text:p text:style-name="P1928"><text:span text:style-name="T1929">Pieczywo razowe</text:span><text:span text:style-name="T1930"><text:s/>100g (GLU ŻYT),</text:span></text:p>
            <text:p text:style-name="P1931"><text:span text:style-name="T1932">masło<text:s/></text:span><text:span text:style-name="T1933">13g <text:s/>(MLE)</text:span></text:p>
            <text:p text:style-name="P1934"><text:span text:style-name="T1935">galareta</text:span><text:span text:style-name="T1936"><text:s text:c="2"/></text:span><text:span text:style-name="T1937">(mięso drobiowe, groszek zielony, sól, marchew,<text:s/></text:span><text:span text:style-name="T1938">pietruszka, żelatyna, ocet, aromat, sól, przyprawy (w tym seler))<text:s/></text:span><text:span text:style-name="T1939"><text:s/>100g,</text:span></text:p>
            <text:p text:style-name="P1940"><text:span text:style-name="T1941">herbata<text:s/></text:span><text:span text:style-name="T1942"><text:s/>200ml</text:span></text:p>
          </table:table-cell>
        </table:table-row>
        <table:table-row table:style-name="TableRow1943">
          <table:table-cell table:style-name="TableCell1944">
            <text:p text:style-name="P1945">POSIŁEK NOCNY</text:p>
          </table:table-cell>
          <table:table-cell table:style-name="TableCell1946">
            <text:p text:style-name="P1947"><text:span text:style-name="T1948">Pieczywo<text:s/></text:span><text:span text:style-name="T1949">30g (GLU),<text:s/></text:span><text:span text:style-name="T1950">masło<text:s/></text:span><text:span text:style-name="T1951">5g,</text:span><text:span text:style-name="T1952"><text:s/></text:span><text:span text:style-name="T1953">pasta z tuńczyka</text:span><text:span text:style-name="T1954"><text:s/>50g (tuńczyk, ser biały, MLE),</text:span></text:p>
          </table:table-cell>
          <table:table-cell table:style-name="TableCell1955">
            <text:p text:style-name="P1956"><text:span text:style-name="T1957">Pieczywo<text:s/></text:span><text:span text:style-name="T1958">30g (GLU),<text:s/></text:span><text:span text:style-name="T1959">masło<text:s/></text:span><text:span text:style-name="T1960">5g,</text:span><text:span text:style-name="T1961">pasta z tuńczyka</text:span><text:span text:style-name="T1962"><text:s/>50g (tuńczyk, ser biały, MLE</text:span><text:span text:style-name="T1963">),</text:span></text:p>
          </table:table-cell>
          <table:table-cell table:style-name="TableCell1964">
            <text:p text:style-name="P1965"><text:span text:style-name="T1966">Pieczywo<text:s/></text:span><text:span text:style-name="T1967">30g (GLU),<text:s/></text:span><text:span text:style-name="T1968">masło<text:s/></text:span><text:span text:style-name="T1969">5g,</text:span><text:span text:style-name="T1970"><text:s/></text:span><text:span text:style-name="T1971">pasta z tuńczyka</text:span><text:span text:style-name="T1972"><text:s/>50g (tuńczyk, ser biały, MLE),</text:span></text:p>
          </table:table-cell>
        </table:table-row>
        <table:table-row table:style-name="TableRow1973">
          <table:table-cell table:style-name="TableCell1974">
            <text:p text:style-name="P1975">WARTOŚCI ODŻYWCZE</text:p>
            <text:p text:style-name="P1976"/>
          </table:table-cell>
          <table:table-cell table:style-name="TableCell1977">
            <text:p text:style-name="P1978">E: 2114 kcal</text:p>
            <text:p text:style-name="P1979">B:68g</text:p>
            <text:p text:style-name="P1980">T:81g, kw. tł. nas: 29g</text:p>
            <text:p text:style-name="P1981">W:288g , w tym cukry:42g</text:p>
            <text:p text:style-name="P1982">Błonnik: 35g Sól: 4,3g</text:p>
          </table:table-cell>
          <table:table-cell table:style-name="TableCell1983">
            <text:p text:style-name="P1984">E: 2249 kcal</text:p>
            <text:p text:style-name="P1985">B:67g</text:p>
            <text:p text:style-name="P1986">T:97g, kw. tł. nas: 26g</text:p>
            <text:p text:style-name="P1987">W:311g , w tym<text:s/>cukry:43g</text:p>
            <text:p text:style-name="P1988">Błonnik: 32g Sól: 4,3g</text:p>
          </table:table-cell>
          <table:table-cell table:style-name="TableCell1989">
            <text:p text:style-name="P1990">E2039 kcal</text:p>
            <text:p text:style-name="P1991">B:65g</text:p>
            <text:p text:style-name="P1992">T:79g, kw. tł. nas: 27g</text:p>
            <text:p text:style-name="P1993">W:265g , w tym cukry:37g</text:p>
            <text:p text:style-name="P1994">Błonnik: 38g Sól: 4,3g</text:p>
          </table:table-cell>
        </table:table-row>
      </table:table>
      <text:soft-page-break/>
      <text:p text:style-name="P1995"><text:span text:style-name="T1996">19.07.2026r <text:s text:c="2"/>Niedziela</text:span></text:p>
      <table:table table:style-name="Table1997">
        <table:table-columns>
          <table:table-column table:style-name="TableColumn1998"/>
          <table:table-column table:style-name="TableColumn1999"/>
          <table:table-column table:style-name="TableColumn2000"/>
          <table:table-column table:style-name="TableColumn2001"/>
        </table:table-columns>
        <table:table-row table:style-name="TableRow2002">
          <table:table-cell table:style-name="TableCell2003">
            <text:p text:style-name="P2004"/>
          </table:table-cell>
          <table:table-cell table:style-name="TableCell2005">
            <text:p text:style-name="P2006"><text:span text:style-name="T2007">DIETA <text:s/></text:span><text:span text:style-name="T2008">PODSTAWOWA</text:span></text:p>
          </table:table-cell>
          <table:table-cell table:style-name="TableCell2009">
            <text:p text:style-name="P2010"><text:span text:style-name="T2011">DIETA <text:s/></text:span><text:span text:style-name="T2012">ŁATWOSTRAWNA</text:span></text:p>
          </table:table-cell>
          <table:table-cell table:style-name="TableCell2013">
            <text:p text:style-name="P2014"><text:span text:style-name="T2015">DIETA <text:s/></text:span><text:span text:style-name="T2016">Z ograniczeniem łatwo przyswajalnych węglowodanów</text:span></text:p>
          </table:table-cell>
        </table:table-row>
        <table:table-row table:style-name="TableRow2017">
          <table:table-cell table:style-name="TableCell2018">
            <text:p text:style-name="P2019">ŚNIADANIE</text:p>
          </table:table-cell>
          <table:table-cell table:style-name="TableCell2020">
            <text:p text:style-name="P2021"><text:span text:style-name="T2022">pieczywo pszenne</text:span><text:span text:style-name="T2023"><text:s/>50g (GLU PSZ)</text:span></text:p>
            <text:p text:style-name="P2024"><text:span text:style-name="T2025">pieczywo razowe</text:span><text:span text:style-name="T2026"><text:s/>50g (GLU ŻYT)</text:span></text:p>
            <text:p text:style-name="P2027"><text:span text:style-name="T2028">masło</text:span><text:span text:style-name="T2029"><text:s/>13g <text:s/>(MLE)</text:span></text:p>
            <text:p text:style-name="P2030"><text:span text:style-name="T2031">kasza manna gotowana na mleku<text:s/></text:span><text:span text:style-name="T2032"><text:s/>250ml (MLE, GLU)</text:span></text:p>
            <text:p text:style-name="P2033"><text:span text:style-name="T2034">pasta z twarogu</text:span><text:span text:style-name="T2035"><text:s/>z<text:s/></text:span><text:span text:style-name="T2036">koperkiem</text:span><text:span text:style-name="T2037"><text:s/>50g,<text:s/></text:span><text:span text:style-name="T2038"><text:s/></text:span></text:p>
            <text:p text:style-name="P2039"><text:span text:style-name="T2040">jabłko pieczone</text:span><text:span text:style-name="T2041"><text:s/>180g</text:span></text:p>
            <text:p text:style-name="P2042"><text:span text:style-name="T2043">kawa zbożowa</text:span><text:span text:style-name="T2044"><text:s/>200ml (GLU)</text:span></text:p>
          </table:table-cell>
          <table:table-cell table:style-name="TableCell2045">
            <text:p text:style-name="P2046"><text:span text:style-name="T2047">Bułka</text:span><text:span text:style-name="T2048"><text:s/>100g (GLU PSZ),</text:span></text:p>
            <text:p text:style-name="P2049"><text:span text:style-name="T2050">masło</text:span><text:span text:style-name="T2051"><text:s/>13g <text:s/>(MLE)</text:span></text:p>
            <text:p text:style-name="P2052"><text:span text:style-name="T2053">kasza manna gotowana na mleku<text:s/></text:span><text:span text:style-name="T2054"><text:s/>250ml (MLE, GLU)</text:span></text:p>
            <text:p text:style-name="P2055"><text:span text:style-name="T2056">pasta z twarogu</text:span><text:span text:style-name="T2057"><text:s/>z<text:s/></text:span><text:span text:style-name="T2058">koperkiem</text:span><text:span text:style-name="T2059"><text:s/>50g,</text:span></text:p>
            <text:p text:style-name="P2060"><text:span text:style-name="T2061">jabłko pieczone</text:span><text:span text:style-name="T2062"><text:s/>180g</text:span></text:p>
            <text:p text:style-name="P2063"><text:span text:style-name="T2064">kawa zbożowa</text:span><text:span text:style-name="T2065"><text:s/>200ml (GLU)</text:span></text:p>
            <text:p text:style-name="P2066"/>
          </table:table-cell>
          <table:table-cell table:style-name="TableCell2067">
            <text:p text:style-name="P2068"><text:span text:style-name="T2069">pieczywo razowe</text:span><text:span text:style-name="T2070"><text:s/>100g (GLU ŻYT)</text:span></text:p>
            <text:p text:style-name="P2071"><text:span text:style-name="T2072">masło</text:span><text:span text:style-name="T2073"><text:s/>13g <text:s/>(MLE)</text:span></text:p>
            <text:p text:style-name="P2074"><text:span text:style-name="T2075">kasza manna gotowana na mleku<text:s/></text:span><text:span text:style-name="T2076"><text:s/>250ml (MLE, GLU)</text:span></text:p>
            <text:p text:style-name="P2077"><text:span text:style-name="T2078">pasta z twarogu</text:span><text:span text:style-name="T2079"><text:s/>z<text:s/></text:span><text:span text:style-name="T2080">koperkiem</text:span><text:span text:style-name="T2081"><text:s/>50g,<text:s/></text:span><text:span text:style-name="T2082"><text:s/></text:span></text:p>
            <text:p text:style-name="P2083"><text:span text:style-name="T2084">jabłko pieczone</text:span><text:span text:style-name="T2085"><text:s/>180g</text:span></text:p>
            <text:p text:style-name="P2086"><text:span text:style-name="T2087">kawa zbożowa</text:span><text:span text:style-name="T2088"><text:s/>200ml (GLU)</text:span></text:p>
            <text:p text:style-name="P2089"/>
          </table:table-cell>
        </table:table-row>
        <table:table-row table:style-name="TableRow2090">
          <table:table-cell table:style-name="TableCell2091">
            <text:p text:style-name="P2092">OBIAD</text:p>
          </table:table-cell>
          <table:table-cell table:style-name="TableCell2093">
            <text:p text:style-name="P2094"><text:span text:style-name="T2095">Rosół z makaronem<text:s/></text:span><text:span text:style-name="T2096">300ml (</text:span><text:span text:style-name="T2097">l (kurczak, m</text:span><text:span text:style-name="T2098">akaron, marchewka, pietruszka, por, seler, SEL, GLU PSZ)</text:span></text:p>
            <text:p text:style-name="P2099"><text:span text:style-name="T2100">pieczeń wieprzowa duszona z sosem<text:s/></text:span><text:span text:style-name="T2101">90/80g<text:s/></text:span><text:span text:style-name="T2102"><text:s/>(wieprzowina wstępnie obsmażana, pieczona w piecu konwekcyjnym, mąka, cebula, olej rzepakowy GLU PSZ, , JAJ)</text:span><text:span text:style-name="T2103"><text:s/></text:span><text:span text:style-name="T2104"><text:s text:c="2"/></text:span></text:p>
            <text:p text:style-name="P2105"><text:span text:style-name="T2106">kapusta biała duszona<text:s/></text:span><text:span text:style-name="T2107">90g,<text:s/></text:span><text:span text:style-name="T2108">g (kapusta biała, olej rzepakowy),</text:span></text:p>
            <text:p text:style-name="P2109"><text:span text:style-name="T2110">ziemniaki</text:span><text:span text:style-name="T2111"><text:s/>180g g (ziemniaki, mleko, masło, MLE),</text:span></text:p>
            <text:p text:style-name="P2112"><text:span text:style-name="T2113">kompot</text:span><text:span text:style-name="T2114"><text:s/>150ml</text:span></text:p>
          </table:table-cell>
          <table:table-cell table:style-name="TableCell2115">
            <text:p text:style-name="P2116"><text:span text:style-name="T2117">Rosół z makaronem<text:s/></text:span><text:span text:style-name="T2118">300ml (l (kurczak, makaron, marchewka, pietruszka, por, seler, SEL, GLU PSZ)</text:span></text:p>
            <text:p text:style-name="P2119"><text:span text:style-name="T2120">pieczeń wieprzowa duszona z sosem<text:s/></text:span><text:span text:style-name="T2121">90/80g<text:s/></text:span><text:span text:style-name="T2122"><text:s/>(wieprzowina wstępnie obsmażana, pieczona w piecu konwekcyjnym,<text:s/></text:span><text:span text:style-name="T2123">mąka, cebula, olej rzepakowy GLU PSZ, , JAJ)</text:span><text:span text:style-name="T2124"><text:s text:c="2"/></text:span></text:p>
            <text:p text:style-name="P2125"><text:span text:style-name="T2126">brokuły na parze</text:span><text:span text:style-name="T2127"><text:s/>90g</text:span></text:p>
            <text:p text:style-name="P2128"><text:span text:style-name="T2129">ziemniaki</text:span><text:span text:style-name="T2130"><text:s/>180g g (ziemniaki, mleko, masło, MLE), <text:s/></text:span></text:p>
            <text:p text:style-name="P2131"><text:span text:style-name="T2132">kompot</text:span><text:span text:style-name="T2133"><text:s/>150ml</text:span></text:p>
          </table:table-cell>
          <table:table-cell table:style-name="TableCell2134">
            <text:p text:style-name="P2135"><text:span text:style-name="T2136">Rosół z makaronem<text:s/></text:span><text:span text:style-name="T2137">300ml (l (kurczak, makaron, marchewka, pietruszka, por, seler, SEL, GLU PSZ)</text:span></text:p>
            <text:p text:style-name="P2138"><text:span text:style-name="T2139">pieczeń wieprzowa duszona z<text:s/></text:span><text:span text:style-name="T2140">sosem<text:s/></text:span><text:span text:style-name="T2141">90/80g<text:s/></text:span><text:span text:style-name="T2142"><text:s/>(wieprzowina wstępnie obsmażana, pieczona w piecu konwekcyjnym, mąka, cebula, olej rzepakowy GLU PSZ, , JAJ)</text:span><text:span text:style-name="T2143"><text:s text:c="2"/></text:span></text:p>
            <text:p text:style-name="P2144"><text:span text:style-name="T2145">kapusta biała duszona<text:s/></text:span><text:span text:style-name="T2146">90g, g (kapusta biała, olej rzepakowy),</text:span></text:p>
            <text:p text:style-name="P2147"><text:span text:style-name="T2148">ziemniaki</text:span><text:span text:style-name="T2149"><text:s/>180g g (ziemniaki, mleko, masło, MLE),</text:span></text:p>
            <text:p text:style-name="P2150"><text:span text:style-name="T2151">kompot</text:span><text:span text:style-name="T2152"><text:s/>150ml</text:span></text:p>
          </table:table-cell>
        </table:table-row>
        <table:table-row table:style-name="TableRow2153">
          <table:table-cell table:style-name="TableCell2154">
            <text:p text:style-name="P2155">KOLACJA</text:p>
          </table:table-cell>
          <table:table-cell table:style-name="TableCell2156">
            <text:p text:style-name="P2157"><text:span text:style-name="T2158">Pieczywo pszenne</text:span><text:span text:style-name="T2159"><text:s/>50g (GLU PSZ)</text:span></text:p>
            <text:p text:style-name="P2160"><text:span text:style-name="T2161">Pieczywo razowe</text:span><text:span text:style-name="T2162"><text:s/>50g (GLU ŻYT)</text:span></text:p>
            <text:p text:style-name="P2163"><text:span text:style-name="T2164">masło<text:s/></text:span><text:span text:style-name="T2165">13g <text:s/>(MLE)</text:span></text:p>
            <text:p text:style-name="P2166"><text:span text:style-name="T2167">sałatka jarzynowa</text:span><text:span text:style-name="T2168"><text:s/>50g (cebula, jabłko, groszek zielony, jajko, koperek, olej, musztarda, marchew, ogórek kiszony, pietruszka, seler,<text:s/></text:span><text:span text:style-name="T2169">ziemniaki</text:span><text:span text:style-name="T2170">, JAJ, SEL, GOR)</text:span><text:span text:style-name="T2171"><text:s text:c="2"/></text:span></text:p>
            <text:p text:style-name="P2172"><text:span text:style-name="T2173">herbata<text:s/></text:span><text:span text:style-name="T2174"><text:s/>200ml</text:span></text:p>
          </table:table-cell>
          <table:table-cell table:style-name="TableCell2175">
            <text:p text:style-name="P2176"><text:span text:style-name="T2177">Bułka<text:s/></text:span><text:span text:style-name="T2178"><text:s/>100g (GLU<text:s/></text:span><text:span text:style-name="T2179">PSZ)</text:span></text:p>
            <text:p text:style-name="P2180"><text:span text:style-name="T2181">masło<text:s/></text:span><text:span text:style-name="T2182">13g <text:s/>(MLE)</text:span></text:p>
            <text:p text:style-name="P2183"><text:span text:style-name="T2184">sałatka jarzynowa</text:span><text:span text:style-name="T2185"><text:s/>50g (cebula, jabłko, groszek zielony, jajko, koperek, olej, musztarda, marchew, ogórek kiszony, pietruszka, seler,<text:s/></text:span><text:span text:style-name="T2186">ziemniaki</text:span><text:span text:style-name="T2187">, JAJ, SEL, GOR)</text:span><text:span text:style-name="T2188"><text:s text:c="2"/></text:span></text:p>
            <text:p text:style-name="P2189"><text:span text:style-name="T2190">herbata<text:s/></text:span><text:span text:style-name="T2191"><text:s/>200ml</text:span></text:p>
          </table:table-cell>
          <table:table-cell table:style-name="TableCell2192">
            <text:p text:style-name="P2193"><text:span text:style-name="T2194">Pieczywo razowe</text:span><text:span text:style-name="T2195"><text:s/>100g (GLU ŻYT), <text:s/></text:span><text:span text:style-name="T2196">masło<text:s/></text:span><text:span text:style-name="T2197">13g <text:s/>(MLE)</text:span></text:p>
            <text:p text:style-name="P2198"><text:span text:style-name="T2199">sałatka<text:s/></text:span><text:span text:style-name="T2200">jarzynowa</text:span><text:span text:style-name="T2201"><text:s/>50g (cebula, jabłko, groszek zielony, jajko, koperek, olej, musztarda, marchew, ogórek kiszony, pietruszka, seler,<text:s/></text:span><text:span text:style-name="T2202">ziemniaki</text:span><text:span text:style-name="T2203">, JAJ, SEL, GOR)</text:span><text:span text:style-name="T2204"><text:s text:c="2"/></text:span></text:p>
            <text:p text:style-name="P2205"><text:span text:style-name="T2206">herbata<text:s/></text:span><text:span text:style-name="T2207"><text:s/>200ml</text:span></text:p>
          </table:table-cell>
        </table:table-row>
        <table:table-row table:style-name="TableRow2208">
          <table:table-cell table:style-name="TableCell2209">
            <text:p text:style-name="P2210">POSIŁEK NOCNY</text:p>
          </table:table-cell>
          <table:table-cell table:style-name="TableCell2211">
            <text:p text:style-name="P2212"><text:span text:style-name="T2213">Pieczywo pszenne<text:s/></text:span><text:span text:style-name="T2214">30g (GLU),<text:s/></text:span><text:span text:style-name="T2215">masło<text:s/></text:span><text:span text:style-name="T2216">5g (MLE),<text:s/></text:span><text:span text:style-name="T2217">kiełbasa szynkowa</text:span><text:span text:style-name="T2218"><text:s/>15g GLU, SEL, SOJ, GOR</text:span></text:p>
          </table:table-cell>
          <table:table-cell table:style-name="TableCell2219">
            <text:p text:style-name="P2220"><text:span text:style-name="T2221">Bułka<text:s/></text:span><text:span text:style-name="T2222">30g (GLU),<text:s/></text:span><text:span text:style-name="T2223">masło<text:s/></text:span><text:span text:style-name="T2224">5g (MLE),<text:s/></text:span><text:span text:style-name="T2225">kiełbasa szynkowa</text:span><text:span text:style-name="T2226"><text:s/>15g GLU, SEL, SOJ, GOR</text:span></text:p>
          </table:table-cell>
          <table:table-cell table:style-name="TableCell2227">
            <text:p text:style-name="P2228"><text:span text:style-name="T2229">Pieczywo razowe<text:s/></text:span><text:span text:style-name="T2230">30g (GLU),<text:s/></text:span><text:span text:style-name="T2231">masło<text:s/></text:span><text:span text:style-name="T2232">5g (MLE),<text:s/></text:span><text:span text:style-name="T2233">kiełbasa szynkowa</text:span><text:span text:style-name="T2234"><text:s/>15g GLU, SEL, SOJ, GOR</text:span></text:p>
          </table:table-cell>
        </table:table-row>
        <table:table-row table:style-name="TableRow2235">
          <table:table-cell table:style-name="TableCell2236">
            <text:p text:style-name="P2237">WARTOŚCI ODŻYWCZE</text:p>
          </table:table-cell>
          <table:table-cell table:style-name="TableCell2238">
            <text:p text:style-name="P2239">E: 1987kcal</text:p>
            <text:p text:style-name="P2240">B: 66g</text:p>
            <text:p text:style-name="P2241">T:73g Kw. tł. nasy.: 34g</text:p>
            <text:p text:style-name="P2242">W: 283g W tym cukry: 21g</text:p>
            <text:p text:style-name="P2243">Błonnik: 37g</text:p>
            <text:p text:style-name="P2244">Sól:4,3g</text:p>
          </table:table-cell>
          <table:table-cell table:style-name="TableCell2245">
            <text:p text:style-name="P2246">E: 2067kcal</text:p>
            <text:p text:style-name="P2247">B: 68g</text:p>
            <text:p text:style-name="P2248">T:71g Kw.<text:s/>tł. nasy.: 34g</text:p>
            <text:p text:style-name="P2249">W: 294g W tym cukry: 22g</text:p>
            <text:p text:style-name="P2250">Błonnik: 31g</text:p>
            <text:p text:style-name="P2251">Sól:4,3g</text:p>
          </table:table-cell>
          <table:table-cell table:style-name="TableCell2252">
            <text:p text:style-name="P2253">E: 1898kcal</text:p>
            <text:p text:style-name="P2254">B: 65g</text:p>
            <text:p text:style-name="P2255">T:71g Kw. tł. nasy.: 33g</text:p>
            <text:p text:style-name="P2256">W: 256g W tym cukry: 19g</text:p>
            <text:p text:style-name="P2257">Błonnik: 39g</text:p>
            <text:p text:style-name="P2258">Sól:4,3g</text:p>
          </table:table-cell>
        </table:table-row>
      </table:table>
      <text:soft-page-break/>
      <text:p text:style-name="P2259"><text:line-break/>20.07.2026 Poniedziałek</text:p>
      <text:p text:style-name="P2260"/>
      <table:table table:style-name="Table2261">
        <table:table-columns>
          <table:table-column table:style-name="TableColumn2262"/>
          <table:table-column table:style-name="TableColumn2263"/>
          <table:table-column table:style-name="TableColumn2264"/>
          <table:table-column table:style-name="TableColumn2265"/>
        </table:table-columns>
        <table:table-row table:style-name="TableRow2266">
          <table:table-cell table:style-name="TableCell2267">
            <text:p text:style-name="P2268"/>
          </table:table-cell>
          <table:table-cell table:style-name="TableCell2269">
            <text:p text:style-name="P2270"><text:span text:style-name="T2271">DIETA <text:s/></text:span><text:span text:style-name="T2272">PODSTAWOWA</text:span></text:p>
          </table:table-cell>
          <table:table-cell table:style-name="TableCell2273">
            <text:p text:style-name="P2274"><text:span text:style-name="T2275">DIETA <text:s/></text:span><text:span text:style-name="T2276">ŁATWOSTRAWNA</text:span></text:p>
          </table:table-cell>
          <table:table-cell table:style-name="TableCell2277">
            <text:p text:style-name="P2278"><text:span text:style-name="T2279">DIETA <text:s/></text:span><text:span text:style-name="T2280">Z ograniczeniem łatwo<text:s/></text:span><text:span text:style-name="T2281">przyswajalnych węglowodanów</text:span></text:p>
          </table:table-cell>
        </table:table-row>
        <table:table-row table:style-name="TableRow2282">
          <table:table-cell table:style-name="TableCell2283">
            <text:p text:style-name="P2284">ŚNIADANIE</text:p>
          </table:table-cell>
          <table:table-cell table:style-name="TableCell2285">
            <text:p text:style-name="P2286"><text:span text:style-name="T2287">Pieczywo pszenne</text:span><text:span text:style-name="T2288"><text:s/>50g (GLU PSZ)</text:span></text:p>
            <text:p text:style-name="P2289"><text:span text:style-name="T2290">Pieczywo razowe</text:span><text:span text:style-name="T2291"><text:s/>50g (GLU ŻYT) <text:s/></text:span></text:p>
            <text:p text:style-name="P2292"><text:span text:style-name="T2293">masło<text:s/></text:span><text:span text:style-name="T2294">13g <text:s/>(MLE)</text:span></text:p>
            <text:p text:style-name="P2295"><text:span text:style-name="T2296">szynka gotowana drobiowa</text:span><text:span text:style-name="T2297"><text:s/>40g (GLU, SEL, SOJ, GOR)</text:span></text:p>
            <text:p text:style-name="P2298"><text:span text:style-name="T2299">sałata 1</text:span><text:span text:style-name="T2300">0g</text:span></text:p>
            <text:p text:style-name="P2301"><text:span text:style-name="T2302">płatki owsiane gotowane na mleku</text:span><text:span text:style-name="T2303"><text:s/>250ml (MLE, GLU),</text:span></text:p>
            <text:p text:style-name="P2304"><text:span text:style-name="T2305">kawa zbożowa<text:s/></text:span><text:span text:style-name="T2306">200ml (GLU)</text:span></text:p>
            <text:p text:style-name="P2307"><text:span text:style-name="T2308">jabłko pieczone<text:s/></text:span><text:span text:style-name="T2309">180g</text:span></text:p>
          </table:table-cell>
          <table:table-cell table:style-name="TableCell2310">
            <text:p text:style-name="P2311"><text:span text:style-name="T2312">Bułka<text:s/></text:span><text:span text:style-name="T2313"><text:s/>100g (GLU PSZ)</text:span></text:p>
            <text:p text:style-name="P2314"><text:span text:style-name="T2315">masło<text:s/></text:span><text:span text:style-name="T2316">13g <text:s/>(MLE) <text:s/></text:span></text:p>
            <text:p text:style-name="P2317"><text:span text:style-name="T2318">szynka gotowana drobiowa</text:span><text:span text:style-name="T2319"><text:s/></text:span><text:span text:style-name="T2320">40g (GLU, SEL, SOJ, GOR)</text:span></text:p>
            <text:p text:style-name="P2321"><text:span text:style-name="T2322">sałata 1</text:span><text:span text:style-name="T2323">0g</text:span></text:p>
            <text:p text:style-name="P2324"><text:span text:style-name="T2325">płatki owsiane gotowane na mleku</text:span><text:span text:style-name="T2326"><text:s/>250ml (MLE, GLU),</text:span></text:p>
            <text:p text:style-name="P2327"><text:span text:style-name="T2328">kawa zbożowa<text:s/></text:span><text:span text:style-name="T2329">200ml (GLU)</text:span></text:p>
            <text:p text:style-name="P2330"><text:span text:style-name="T2331">jabłko pieczone 180g</text:span></text:p>
          </table:table-cell>
          <table:table-cell table:style-name="TableCell2332">
            <text:p text:style-name="P2333"><text:span text:style-name="T2334">Pieczywo razowe</text:span><text:span text:style-name="T2335"><text:s/>100g (GLU ŻYT), <text:s/></text:span><text:span text:style-name="T2336">masło<text:s/></text:span><text:span text:style-name="T2337">13g <text:s/>(MLE)</text:span></text:p>
            <text:p text:style-name="P2338"><text:span text:style-name="T2339">szynka gotowana drobiowa</text:span><text:span text:style-name="T2340"><text:s/></text:span><text:span text:style-name="T2341">40g (GLU, SEL, SOJ, GOR)</text:span></text:p>
            <text:p text:style-name="P2342"><text:span text:style-name="T2343">sałata 1</text:span><text:span text:style-name="T2344">0g</text:span></text:p>
            <text:p text:style-name="P2345"><text:span text:style-name="T2346">płatki owsiane gotowane na mleku</text:span><text:span text:style-name="T2347"><text:s/>250ml (MLE, GLU),</text:span></text:p>
            <text:p text:style-name="P2348"><text:span text:style-name="T2349">kawa zbożowa<text:s/></text:span><text:span text:style-name="T2350">200ml (GLU)</text:span></text:p>
            <text:p text:style-name="P2351"><text:span text:style-name="T2352">jabłko pieczone 180g</text:span></text:p>
          </table:table-cell>
        </table:table-row>
        <table:table-row table:style-name="TableRow2353">
          <table:table-cell table:style-name="TableCell2354">
            <text:p text:style-name="P2355">OBIAD</text:p>
          </table:table-cell>
          <table:table-cell table:style-name="TableCell2356">
            <text:p text:style-name="P2357"><text:span text:style-name="T2358">Zupa fasolowa</text:span><text:span text:style-name="T2359"><text:s/>300 ml, (boczek, fasola, kiełbasa, włoszczyzna, ziemniaki; GLU, SEL, SOJ, GOR)</text:span></text:p>
            <text:p text:style-name="P2360"><text:span text:style-name="T2361">ryż zapiekany z jabłkami</text:span><text:span text:style-name="T2362"><text:s/>350g (Jajko kurze, Bułka tarta, jabłko, jogurt naturalny 2%, olej rzepakowy, ryż biały; JAJ, GLU PSZ, MLE)</text:span></text:p>
            <text:p text:style-name="P2363"><text:span text:style-name="T2364">kompot</text:span><text:span text:style-name="T2365"><text:s/>150ml</text:span></text:p>
          </table:table-cell>
          <table:table-cell table:style-name="TableCell2366">
            <text:p text:style-name="P2367"><text:span text:style-name="T2368">Zupa <text:s/>brokułowa</text:span><text:span text:style-name="T2369"><text:s/>300ml <text:s/>(kurczak, mąka, brokuły, śmietana, włoszczyzna, masło, ziemniaki; GLU PSZ, MLE, SEL),</text:span></text:p>
            <text:p text:style-name="P2370"><text:span text:style-name="T2371">ryż zapiekany z jabłkami</text:span><text:span text:style-name="T2372"><text:s/>3</text:span><text:span text:style-name="T2373">50g (Jajko kurze, Bułka tarta, jabłko, jogurt naturalny 2%, olej rzepakowy, ryż biały; JAJ, GLU PSZ, MLE)</text:span></text:p>
            <text:p text:style-name="P2374"><text:span text:style-name="T2375">kompot</text:span><text:span text:style-name="T2376"><text:s/>150ml</text:span></text:p>
          </table:table-cell>
          <table:table-cell table:style-name="TableCell2377">
            <text:p text:style-name="P2378"><text:span text:style-name="T2379">Zupa fasolowa</text:span><text:span text:style-name="T2380"><text:s/>300 ml, (boczek, fasola, kiełbasa, włoszczyzna, ziemniaki; GLU, SEL, SOJ, GOR)</text:span></text:p>
            <text:p text:style-name="P2381"><text:span text:style-name="T2382">ryż zapiekany z jabłkami</text:span><text:span text:style-name="T2383"><text:s/>350g (Jajko kurze,</text:span><text:span text:style-name="T2384"><text:s/>Bułka tarta, jabłko, jogurt naturalny 2%, olej rzepakowy, ryż biały; JAJ, GLU PSZ, MLE)</text:span></text:p>
            <text:p text:style-name="P2385"><text:span text:style-name="T2386">kompot</text:span><text:span text:style-name="T2387"><text:s/>150ml</text:span></text:p>
          </table:table-cell>
        </table:table-row>
        <table:table-row table:style-name="TableRow2388">
          <table:table-cell table:style-name="TableCell2389">
            <text:p text:style-name="P2390">KOLACJA</text:p>
          </table:table-cell>
          <table:table-cell table:style-name="TableCell2391">
            <text:p text:style-name="P2392"><text:span text:style-name="T2393">Pieczywo pszenne</text:span><text:span text:style-name="T2394"><text:s/>50g (GLU PSZ)</text:span></text:p>
            <text:p text:style-name="P2395"><text:span text:style-name="T2396">Pieczywo razowe</text:span><text:span text:style-name="T2397"><text:s/>50g (GLU ŻYT)</text:span></text:p>
            <text:p text:style-name="P2398"><text:span text:style-name="T2399">masło<text:s/></text:span><text:span text:style-name="T2400">13g <text:s/>(MLE)</text:span></text:p>
            <text:p text:style-name="P2401"><text:span text:style-name="T2402">sałatka</text:span><text:span text:style-name="T2403"><text:s/>100g (gotowany m</text:span><text:span text:style-name="T2404">akaron i brokuły, jajko, olej rzepakowy, szynka kanapkowa; <text:s/>kukurydza</text:span><text:span text:style-name="T2405"><text:s/>(GOR, GLU PSZ, JAJ, SEL, SOJ)</text:span><text:span text:style-name="T2406">herbata<text:s/></text:span><text:span text:style-name="T2407"><text:s/>200ml</text:span></text:p>
          </table:table-cell>
          <table:table-cell table:style-name="TableCell2408">
            <text:p text:style-name="P2409"><text:span text:style-name="T2410">Bułka<text:s/></text:span><text:span text:style-name="T2411"><text:s/>100g (GLU PSZ) , <text:s/></text:span></text:p>
            <text:p text:style-name="P2412"><text:span text:style-name="T2413">masło<text:s/></text:span><text:span text:style-name="T2414">13g <text:s/>(MLE)</text:span></text:p>
            <text:p text:style-name="P2415"><text:span text:style-name="T2416">sałatka</text:span><text:span text:style-name="T2417"><text:s/>100g (gotowany makaron i brokuły,<text:s/></text:span><text:span text:style-name="T2418">jajko, olej rzepakowy, szynka kanapkowa; GOR, GLU PSZ, JAJ, SEL, SOJ)</text:span></text:p>
            <text:p text:style-name="P2419"><text:span text:style-name="T2420">herbata<text:s/></text:span><text:span text:style-name="T2421"><text:s/>200ml</text:span></text:p>
          </table:table-cell>
          <table:table-cell table:style-name="TableCell2422">
            <text:p text:style-name="P2423"><text:span text:style-name="T2424">Pieczywo razowe</text:span><text:span text:style-name="T2425"><text:s/>100g (GLU ŻYT),</text:span></text:p>
            <text:p text:style-name="P2426"><text:span text:style-name="T2427">masło<text:s/></text:span><text:span text:style-name="T2428">13g <text:s/>(MLE)</text:span></text:p>
            <text:p text:style-name="P2429"><text:span text:style-name="T2430">sałatka</text:span><text:span text:style-name="T2431"><text:s/>100g (gotowany makaron i brokuły, jajko, olej rzepakowy, szynka kanapkowa; GOR, GLU PSZ, JAJ, SEL, SOJ)</text:span></text:p>
            <text:p text:style-name="P2432"><text:span text:style-name="T2433">herbata<text:s/></text:span><text:span text:style-name="T2434"><text:s/>200ml</text:span></text:p>
          </table:table-cell>
        </table:table-row>
        <table:table-row table:style-name="TableRow2435">
          <table:table-cell table:style-name="TableCell2436">
            <text:p text:style-name="P2437">POSIŁEK NOCNY</text:p>
          </table:table-cell>
          <table:table-cell table:style-name="TableCell2438">
            <text:p text:style-name="P2439"><text:span text:style-name="T2440">pieczywo</text:span><text:span text:style-name="T2441"><text:s/>30g (GLU),<text:s/></text:span><text:span text:style-name="T2442">masło</text:span><text:span text:style-name="T2443"><text:s/>5g (MLE),<text:s/></text:span><text:span text:style-name="T2444">polędwica drobiowa</text:span><text:span text:style-name="T2445"><text:s/>20g (GLU, SEL, SOJ, GOR),</text:span></text:p>
          </table:table-cell>
          <table:table-cell table:style-name="TableCell2446">
            <text:p text:style-name="P2447"><text:span text:style-name="T2448">pieczywo</text:span><text:span text:style-name="T2449"><text:s/>30g (GLU),<text:s/></text:span><text:span text:style-name="T2450">masło</text:span><text:span text:style-name="T2451"><text:s/>5g (MLE),<text:s/></text:span><text:span text:style-name="T2452">pol</text:span><text:span text:style-name="T2453">ędwica drobiowa</text:span><text:span text:style-name="T2454"><text:s/>20g (GLU, SEL, SOJ, GOR),</text:span></text:p>
          </table:table-cell>
          <table:table-cell table:style-name="TableCell2455">
            <text:p text:style-name="P2456"><text:span text:style-name="T2457">pieczywo</text:span><text:span text:style-name="T2458"><text:s/>30g (GLU),<text:s/></text:span><text:span text:style-name="T2459">masło</text:span><text:span text:style-name="T2460"><text:s/>5g (MLE),<text:s/></text:span><text:span text:style-name="T2461">polędwica drobiowa</text:span><text:span text:style-name="T2462"><text:s/>20g (GLU, SEL, SOJ, GOR),</text:span></text:p>
          </table:table-cell>
        </table:table-row>
        <table:table-row table:style-name="TableRow2463">
          <table:table-cell table:style-name="TableCell2464">
            <text:p text:style-name="P2465">WARTOŚCI ODŻYWCZE</text:p>
            <text:p text:style-name="P2466"/>
          </table:table-cell>
          <table:table-cell table:style-name="TableCell2467">
            <text:p text:style-name="P2468">E: 2114 kcal</text:p>
            <text:p text:style-name="P2469">B:68g</text:p>
            <text:p text:style-name="P2470">T:81g, kw. tł. nas: 29g</text:p>
            <text:p text:style-name="P2471">W:288g , w tym cukry:42g</text:p>
            <text:p text:style-name="P2472">Błonnik: 35g Sól: 4,3g</text:p>
          </table:table-cell>
          <table:table-cell table:style-name="TableCell2473">
            <text:p text:style-name="P2474">E: 2249 kcal</text:p>
            <text:p text:style-name="P2475">B:67g</text:p>
            <text:p text:style-name="P2476">T:97g, kw. tł. nas: 26g</text:p>
            <text:p text:style-name="P2477">W:311g , w tym cukry:43g</text:p>
            <text:p text:style-name="P2478">Błonnik: 32g Sól: 4,3g</text:p>
          </table:table-cell>
          <table:table-cell table:style-name="TableCell2479">
            <text:p text:style-name="P2480">E2039 kcal</text:p>
            <text:p text:style-name="P2481">B:65g</text:p>
            <text:p text:style-name="P2482">T:79g, kw. tł. nas: 27g</text:p>
            <text:p text:style-name="P2483">W:265g , w tym cukry:37g</text:p>
            <text:p text:style-name="P2484">Błonnik: 38g Sól: 4,3g</text:p>
          </table:table-cell>
        </table:table-row>
      </table:table>
      <text:p text:style-name="P24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F" svg:font-family="F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WW" style:display-name="Standard (WW)" style:family="paragraph">
      <style:paragraph-properties fo:widows="2" fo:orphans="2"/>
      <style:text-properties style:font-name-asian="Calibri" style:font-name-complex="F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4909in" fo:margin-left="0.984in" fo:margin-bottom="0.4409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otwarta szkola</meta:initial-creator>
    <dc:creator>otwarta szkola</dc:creator>
    <meta:creation-date>2023-12-18T09:05:00Z</meta:creation-date>
    <dc:date>2026-07-20T13:14:00Z</dc:date>
    <meta:print-date>2026-07-08T11:18:00Z</meta:print-date>
    <meta:template xlink:href="Normal" xlink:type="simple"/>
    <meta:editing-cycles>1</meta:editing-cycles>
    <meta:editing-duration>PT926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0" meta:paragraph-count="53" meta:word-count="3815" meta:character-count="26652" meta:row-count="190" meta:non-whitespace-character-count="22890"/>
  </office:meta>
</office:document-meta>
</file>